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2.png" manifest:media-type="image/png"/>
  <manifest:file-entry manifest:full-path="Pictures/000000000002.png" manifest:media-type="image/png"/>
  <manifest:file-entry manifest:full-path="Pictures/000000000009.png" manifest:media-type="image/png"/>
  <manifest:file-entry manifest:full-path="Pictures/000000000011.png" manifest:media-type="image/png"/>
  <manifest:file-entry manifest:full-path="Pictures/000000000010.png" manifest:media-type="image/png"/>
  <manifest:file-entry manifest:full-path="Pictures/000000000008.png" manifest:media-type="image/png"/>
  <manifest:file-entry manifest:full-path="Pictures/000000000007.png" manifest:media-type="image/png"/>
  <manifest:file-entry manifest:full-path="Pictures/000000000005.png" manifest:media-type="image/png"/>
  <manifest:file-entry manifest:full-path="Pictures/000000000006.png" manifest:media-type="image/png"/>
  <manifest:file-entry manifest:full-path="Pictures/000000000004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観察のタイル</text:h>
      <text:p text:style-name="Standard">条件によって処理を行うときは、次のように記述しました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 text:style-name="Standard">テストの右に　<text:span text:style-name="AS_bold">条件</text:span>
を </text:p>
        </text:list-item>
        <text:list-item>
          <text:p text:style-name="Standard">はいの右に　条件が成り立ったときに行う<text:span text:style-name="AS_bold">動作</text:span>
を　書きます。 </text:p>
        </text:list-item>
      </text:list>
      <text:p text:style-name="Standard">この例では、ウサギがとりとぶつかったとき、ちょっと後ろにさがり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ビューアで観察のカテゴリを表示すると、つぎの項目があります。 これらを条件に使う方法を説明し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ビューアから引き出してテストの右に配置したとき、少し形式が変わるので注意してください。 </text:p>
      <text:p text:style-name="HL1"/>
      <text:p text:style-name="Standard"><text:s/></text:p>
      <text:h text:outline-level="3" text:style-name="Heading_20_3">他のオブジェクトとの距離を調べる</text:h>
      <text:p text:style-name="Standard">他のオブジェクトとの距離を調べ、その値と数値を比較します。 </text:p>
      <text:list text:style-name="MoinBulletList">
        <text:list-item>
          <text:p>１つ目のオブジェクトは通常自分自身です。 </text:p>
        </text:list-item>
        <text:list-item>
          <text:p>２つ目のオブジェクトの名前を指定します。 </text:p>
        </text:list-item>
        <text:list-item>
          <text:p>比較方法を指定します。 </text:p>
        </text:list-item>
        <text:list-item>
          <text:p>数値を指定し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比較方法は次の中から選択します。 </text:p>
      <text:list text:style-name="MoinBulletList">
        <text:list-item>
          <text:p text:style-name="Standard"><draw:frame><draw:image xlink:type="simple" xlink:show="embed" xlink:href="Pictures/000000000005.png" xlink:actuate="onLoad"/></draw:frame>
<text:s/></text:p>
        </text:list-item>
        <text:list-item>
          <text:p text:style-name="Standard">&lt;　小さい </text:p>
        </text:list-item>
        <text:list-item>
          <text:p text:style-name="Standard">&lt;=　小さいか等しい </text:p>
        </text:list-item>
        <text:list-item>
          <text:p>=　等しい </text:p>
        </text:list-item>
        <text:list-item>
          <text:p>~=　等しくない </text:p>
        </text:list-item>
        <text:list-item>
          <text:p text:style-name="Standard">&gt;　大きい </text:p>
        </text:list-item>
        <text:list-item>
          <text:p text:style-name="Standard">&gt;=　大きいか等しい </text:p>
        </text:list-item>
        <text:list-item>
          <text:p>割り切れるか </text:p>
        </text:list-item>
      </text:list>
      <text:p text:style-name="Standard">例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  <text:list-item>
          <text:p>１つ目のオブジェクトは　ウサギ </text:p>
        </text:list-item>
        <text:list-item>
          <text:p>２つ目のオブジェクトは　とり </text:p>
        </text:list-item>
        <text:list-item>
          <text:p text:style-name="Standard">比較は　&lt;<text:s/></text:p>
        </text:list-item>
        <text:list-item>
          <text:p>数値は　100 </text:p>
        </text:list-item>
      </text:list>
      <text:p text:style-name="Standard">ウサギととりの距離が１００より小さいとき、条件が成り立ちます。 </text:p>
      <text:p text:style-name="HL1"/>
      <text:p text:style-name="Standard"><text:s/></text:p>
      <text:h text:outline-level="3" text:style-name="Heading_20_3">他のオブジェクトがどの方向にあるかを調べる</text:h>
      <text:p text:style-name="Standard">他のオブジェクトがどの方向にあるかを調べ、その値と数値を比較します。 </text:p>
      <text:list text:style-name="MoinBulletList">
        <text:list-item>
          <text:p>１つ目のオブジェクトは通常自分自身です。 </text:p>
        </text:list-item>
        <text:list-item>
          <text:p>２つ目のオブジェクトの名前を指定します。 </text:p>
        </text:list-item>
        <text:list-item>
          <text:p>比較方法を指定します。 </text:p>
        </text:list-item>
        <text:list-item>
          <text:p>数値を指定します。 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>方向は上を０とし時計まわりの方向の角度です。 </text:p>
      <text:list text:style-name="MoinBulletList">
        <text:list-item>
          <text:p>３時の方向の値は　９０ </text:p>
        </text:list-item>
        <text:list-item>
          <text:p>６時の方向の値は　１８０ </text:p>
        </text:list-item>
        <text:list-item>
          <text:p>９時の方向の値は　－９０ </text:p>
        </text:list-item>
        <text:list-item>
          <text:p>値の範囲は　－１７９～１８０ </text:p>
        </text:list-item>
      </text:list>
      <text:p text:style-name="Standard">例 </text:p>
      <text:list text:style-name="MoinBulletList">
        <text:list-item>
          <text:p text:style-name="Standard"><draw:frame><draw:image xlink:type="simple" xlink:show="embed" xlink:href="Pictures/000000000008.png" xlink:actuate="onLoad"/></draw:frame>
<text:s/></text:p>
        </text:list-item>
        <text:list-item>
          <text:p>１つ目のオブジェクトは　ウサギ </text:p>
        </text:list-item>
        <text:list-item>
          <text:p>２つ目のオブジェクトは　とり </text:p>
        </text:list-item>
        <text:list-item>
          <text:p text:style-name="Standard">比較は　&gt;<text:s/></text:p>
        </text:list-item>
        <text:list-item>
          <text:p>数値は　0 </text:p>
        </text:list-item>
      </text:list>
      <text:p text:style-name="Standard">ウサギから見てとりが右方向にあるとき、条件が成り立ちます。 </text:p>
      <text:p text:style-name="HL1"/>
      <text:p text:style-name="Standard"><text:s/></text:p>
      <text:h text:outline-level="3" text:style-name="Heading_20_3">オブジェクトのいる場所の色を調べる</text:h>
      <text:p text:style-name="Standard">オブジェクトのいる場所の色を調べ、指定の色と比較します。 調べる位置はオブジェクトの回転中心です。 </text:p>
      <text:list text:style-name="MoinBulletList">
        <text:list-item>
          <text:p>１つ目のオブジェクトは通常自分自身です。 </text:p>
        </text:list-item>
        <text:list-item>
          <text:p>比較方法を指定します。(等しい、等しくないのどちらか) </text:p>
        </text:list-item>
        <text:list-item>
          <text:p>色を指定します。(クリックするとスポイトが表示される)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>この例では、ウサギのいる場所の色が青のとき条件が成り立ちます。 </text:p>
      <text:p text:style-name="HL1"/>
      <text:p text:style-name="Standard"><text:s/></text:p>
      <text:h text:outline-level="3" text:style-name="Heading_20_3">オブジェクトのいる場所の彩度、明度、輝度を調べる</text:h>
      <text:p text:style-name="Standard">オブジェクトのいる場所の彩度、明度、輝度を調べ、値と比較します。 調べる位置はオブジェクトの回転中心です。 </text:p>
      <text:list text:style-name="MoinBulletList">
        <text:list-item>
          <text:p>１つ目のオブジェクトは通常自分自身です。 </text:p>
        </text:list-item>
        <text:list-item>
          <text:p>比較方法を指定します。 </text:p>
        </text:list-item>
        <text:list-item>
          <text:p>数値を指定しま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  <text:list-item>
          <text:p text:style-name="Standard"><draw:frame><draw:image xlink:type="simple" xlink:show="embed" xlink:href="Pictures/000000000011.png" xlink:actuate="onLoad"/></draw:frame>
<text:s/></text:p>
        </text:list-item>
        <text:list-item>
          <text:p text:style-name="Standard"><draw:frame><draw:image xlink:type="simple" xlink:show="embed" xlink:href="Pictures/000000000012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