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12.png" manifest:media-type="image/png"/>
  <manifest:file-entry manifest:full-path="Pictures/000000000002.png" manifest:media-type="image/png"/>
  <manifest:file-entry manifest:full-path="Pictures/000000000014.png" manifest:media-type="image/png"/>
  <manifest:file-entry manifest:full-path="Pictures/000000000003.png" manifest:media-type="image/png"/>
  <manifest:file-entry manifest:full-path="Pictures/000000000001.png" manifest:media-type="image/png"/>
  <manifest:file-entry manifest:full-path="Pictures/000000000004.png" manifest:media-type="image/png"/>
  <manifest:file-entry manifest:full-path="Pictures/000000000006.png" manifest:media-type="image/png"/>
  <manifest:file-entry manifest:full-path="Pictures/000000000008.png" manifest:media-type="image/png"/>
  <manifest:file-entry manifest:full-path="Pictures/000000000005.png" manifest:media-type="image/png"/>
  <manifest:file-entry manifest:full-path="Pictures/000000000011.png" manifest:media-type="image/png"/>
  <manifest:file-entry manifest:full-path="Pictures/000000000007.png" manifest:media-type="image/png"/>
  <manifest:file-entry manifest:full-path="Pictures/000000000015.png" manifest:media-type="image/png"/>
  <manifest:file-entry manifest:full-path="Pictures/000000000017.png" manifest:media-type="image/png"/>
  <manifest:file-entry manifest:full-path="Pictures/000000000018.png" manifest:media-type="image/png"/>
  <manifest:file-entry manifest:full-path="Pictures/000000000016.png" manifest:media-type="image/png"/>
  <manifest:file-entry manifest:full-path="Pictures/000000000010.png" manifest:media-type="image/png"/>
  <manifest:file-entry manifest:full-path="Pictures/000000000009.png" manifest:media-type="image/png"/>
  <manifest:file-entry manifest:full-path="Pictures/000000000013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色を変える</text:h>
      <text:p text:style-name="Standard">色を変えることのできるオブジェクトもあります。 </text:p>
      <text:list text:style-name="MoinBulletList">
        <text:list-item>
          <text:p text:style-name="Standard"><text:span text:style-name="AS_bold">ハロ</text:span>
を表示すると<text:span text:style-name="AS_bold">スポイト</text:span>
が表示されるので分かります。 </text:p>
        </text:list-item>
        <text:list-item>
          <text:p text:style-name="Standard"><draw:frame><draw:image xlink:type="simple" xlink:show="embed" xlink:href="Pictures/000000000001.png" xlink:actuate="onLoad"/></draw:frame>
<text:s/></text:p>
        </text:list-item>
        <text:list-item>
          <text:p>四角形、楕円、星、テキスト、多角形、曲線はこれにあたります。 </text:p>
        </text:list-item>
      </text:list>
      <text:p text:style-name="Standard"/>
      <text:p text:style-name="HL1"/>
      <text:p text:style-name="Standard"><text:s/></text:p>
      <text:h text:outline-level="3" text:style-name="Heading_20_3">塗りの色と線の色</text:h>
      <text:p text:style-name="Standard">色は塗りと線それぞれに指定することができ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  <text:list-item>
          <text:p>線の太さも指定できます。 </text:p>
        </text:list-item>
        <text:list-item>
          <text:p>線を表示しないようにするには太さを０にします。 </text:p>
        </text:list-item>
      </text:list>
      <text:p text:style-name="Standard">ビューアを使って指定するには、次の項目を使い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>メニューから変更するには、ハロからメニューを選び次の項目を使い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色の指定方法</text:h>
      <text:p text:style-name="Standard">塗りの色を指定するには、次の項目を使う方法もあります。 </text:p>
      <text:list text:style-name="MoinBulletList">
        <text:list-item>
          <text:p text:style-name="Standard"><draw:frame><draw:image xlink:type="simple" xlink:show="embed" xlink:href="Pictures/000000000006.png" xlink:actuate="onLoad"/></draw:frame>
<text:s/></text:p>
        </text:list-item>
        <text:list-item>
          <text:p text:style-name="Standard">１番目の項目にある<text:span text:style-name="AS_bold">色</text:span>
は、塗りつぶし・輪郭線のカテゴリにあるものと同じです。 </text:p>
        </text:list-item>
        <text:list-item>
          <text:p>色を指定するには、色のチップの部分をクリックし、スポイトで指示します。 </text:p>
          <text:list text:style-name="MoinBulletList">
            <text:list-item>
              <text:p text:style-name="Standard"><draw:frame><draw:image xlink:type="simple" xlink:show="embed" xlink:href="Pictures/000000000007.png" xlink:actuate="onLoad"/></draw:frame>
<text:s/></text:p>
            </text:list-item>
          </text:list>
        </text:list-item>
        <text:list-item>
          <text:p>現在のままでよいときは矢印で示した部分をクリックします。 </text:p>
          <text:list text:style-name="MoinBulletList">
            <text:list-item>
              <text:p text:style-name="Standard"><draw:frame><draw:image xlink:type="simple" xlink:show="embed" xlink:href="Pictures/000000000008.png" xlink:actuate="onLoad"/></draw:frame>
<text:s/></text:p>
            </text:list-item>
          </text:list>
        </text:list-item>
        <text:list-item>
          <text:p>赤、緑、青の３項目を使うと３つの成分に分けて、色を数値で指定することができます。 </text:p>
        </text:list-item>
        <text:list-item>
          <text:p>色相、輝度、彩度の３成分で指定することもできます。 </text:p>
        </text:list-item>
        <text:list-item>
          <text:p text:style-name="Standard">中ほどにある<text:span text:style-name="AS_bold">アルファ値</text:span>
は不透明度です。 </text:p>
          <text:list text:style-name="MoinBulletList">
            <text:list-item>
              <text:p>値を100にしておくと、重なっている部分は隠れて見えません。 </text:p>
              <text:list text:style-name="MoinBulletList">
                <text:list-item>
                  <text:p text:style-name="Standard"><draw:frame><draw:image xlink:type="simple" xlink:show="embed" xlink:href="Pictures/000000000009.png" xlink:actuate="onLoad"/></draw:frame>
<text:s/></text:p>
                </text:list-item>
              </text:list>
            </text:list-item>
            <text:list-item>
              <text:p>値を減らすと透けて見えるようになります。 </text:p>
              <text:list text:style-name="MoinBulletList">
                <text:list-item>
                  <text:p text:style-name="Standard"><draw:frame><draw:image xlink:type="simple" xlink:show="embed" xlink:href="Pictures/000000000010.png" xlink:actuate="onLoad"/></draw:frame>
<text:s/></text:p>
                </text:list-item>
                <text:list-item>
                  <text:p text:style-name="Standard"><draw:frame><draw:image xlink:type="simple" xlink:show="embed" xlink:href="Pictures/000000000011.png" xlink:actuate="onLoad"/></draw:frame>
<text:s/></text:p>
                </text:list-item>
              </text:list>
            </text:list-item>
          </text:list>
        </text:list-item>
      </text:list>
      <text:p text:style-name="Standard"/>
      <text:p text:style-name="HL1"/>
      <text:p text:style-name="Standard"><text:s/></text:p>
      <text:h text:outline-level="3" text:style-name="Heading_20_3">グラデーション</text:h>
      <text:p text:style-name="Standard">塗りつぶし・輪郭線のカテゴリにある２番目の色はグラデーションで使うものです。 </text:p>
      <text:list text:style-name="MoinBulletList">
        <text:list-item>
          <text:p text:style-name="Standard"><draw:frame><draw:image xlink:type="simple" xlink:show="embed" xlink:href="Pictures/000000000012.png" xlink:actuate="onLoad"/></draw:frame>
<text:s/></text:p>
        </text:list-item>
        <text:list-item>
          <text:p text:style-name="Standard"><text:span text:style-name="AS_bold">グラデーションのぬりつぶし</text:span>
を<text:span text:style-name="AS_bold">はい</text:span>
にすると１番目の色と２番目の色のグラデーションで塗られます。 </text:p>
          <text:list text:style-name="MoinBulletList">
            <text:list-item>
              <text:p text:style-name="Standard"><draw:frame><draw:image xlink:type="simple" xlink:show="embed" xlink:href="Pictures/000000000013.png" xlink:actuate="onLoad"/></draw:frame>
<text:s/></text:p>
            </text:list-item>
          </text:list>
        </text:list-item>
        <text:list-item>
          <text:p>放射状のグラデーションも指定できます。 </text:p>
          <text:list text:style-name="MoinBulletList">
            <text:list-item>
              <text:p text:style-name="Standard"><draw:frame><draw:image xlink:type="simple" xlink:show="embed" xlink:href="Pictures/000000000014.png" xlink:actuate="onLoad"/></draw:frame>
<text:s/></text:p>
            </text:list-item>
          </text:list>
        </text:list-item>
        <text:list-item>
          <text:p text:style-name="Standard">放射状グラデーションの中心を指定するには、ハロのメニューから<text:span text:style-name="AS_bold">原点の変更</text:span>
を行います。 </text:p>
          <text:list text:style-name="MoinBulletList">
            <text:list-item>
              <text:p text:style-name="Standard"><draw:frame><draw:image xlink:type="simple" xlink:show="embed" xlink:href="Pictures/000000000015.png" xlink:actuate="onLoad"/></draw:frame>
<text:s/></text:p>
            </text:list-item>
            <text:list-item>
              <text:p text:style-name="Standard"><draw:frame><draw:image xlink:type="simple" xlink:show="embed" xlink:href="Pictures/000000000016.png" xlink:actuate="onLoad"/></draw:frame>
<text:s/></text:p>
            </text:list-item>
          </text:list>
        </text:list-item>
      </text:list>
      <text:p text:style-name="Standard"><text:s/></text:p>
      <text:list text:style-name="MoinBulletList">
        <text:list-item>
          <text:p>グラデーションとアルファ値はどちらか一方しか使えません。 </text:p>
        </text:list-item>
        <text:list-item>
          <text:p>回転するとグラデーションがずれてしまいます。 </text:p>
        </text:list-item>
      </text:list>
      <text:p text:style-name="Standard"/>
      <text:p text:style-name="HL1"/>
      <text:p text:style-name="Standard"><text:s/></text:p>
      <text:h text:outline-level="3" text:style-name="Heading_20_3">スクリプト</text:h>
      <text:p text:style-name="Standard">ビューアで <draw:frame><draw:image xlink:type="simple" xlink:show="embed" xlink:href="Pictures/000000000017.png" xlink:actuate="onLoad"/></draw:frame>
<text:s/>がある項目は、 属性とその値を示しており、引き出してスクリプト内で使うことができました。 </text:p>
      <text:list text:style-name="MoinBulletList">
        <text:list-item>
          <text:p>色に関する属性も同様です。 </text:p>
        </text:list-item>
        <text:list-item>
          <text:p text:style-name="Standard"><draw:frame><draw:image xlink:type="simple" xlink:show="embed" xlink:href="Pictures/000000000018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