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Pictures/000000000003.png" manifest:media-type="image/png"/>
  <manifest:file-entry manifest:full-path="Pictures/000000000006.png" manifest:media-type="image/png"/>
  <manifest:file-entry manifest:full-path="Pictures/000000000005.png" manifest:media-type="image/png"/>
  <manifest:file-entry manifest:full-path="Pictures/000000000010.png" manifest:media-type="image/png"/>
  <manifest:file-entry manifest:full-path="Pictures/000000000011.png" manifest:media-type="image/png"/>
  <manifest:file-entry manifest:full-path="Pictures/000000000002.png" manifest:media-type="image/png"/>
  <manifest:file-entry manifest:full-path="Pictures/000000000001.png" manifest:media-type="image/png"/>
  <manifest:file-entry manifest:full-path="Pictures/000000000009.png" manifest:media-type="image/png"/>
  <manifest:file-entry manifest:full-path="Pictures/000000000004.png" manifest:media-type="image/png"/>
  <manifest:file-entry manifest:full-path="Pictures/000000000007.png" manifest:media-type="image/png"/>
  <manifest:file-entry manifest:full-path="Pictures/000000000008.png" manifest:media-type="image/png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HL1" style:parent-style-name="Horizontal_20_Line" style:family="paragraph">
      <style:paragraph-properties fo:border-bottom="0.02cm solid #606060"/>
    </style:style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/>
      <text:h text:outline-level="2" text:style-name="Heading_20_2">etoys絵を描くツール</text:h>
      <text:p text:style-name="Standard">絵を描くにはこのボタンを押します。 </text:p>
      <text:list text:style-name="MoinBulletList">
        <text:list-item>
          <text:p text:style-name="Standard"><draw:frame><draw:image xlink:type="simple" xlink:show="embed" xlink:href="Pictures/000000000001.png" xlink:actuate="onLoad"/></draw:frame>
<text:s/></text:p>
        </text:list-item>
      </text:list>
      <text:p text:style-name="Standard">絵を描いている画面です。 </text:p>
      <text:list text:style-name="MoinBulletList">
        <text:list-item>
          <text:p text:style-name="Standard"><draw:frame><draw:image xlink:type="simple" xlink:show="embed" xlink:href="Pictures/000000000002.png" xlink:actuate="onLoad"/></draw:frame>
<text:s/></text:p>
        </text:list-item>
      </text:list>
      <text:p text:style-name="Standard"/>
      <text:p text:style-name="HL1"/>
      <text:p text:style-name="Standard"><text:s/></text:p>
      <text:h text:outline-level="3" text:style-name="Heading_20_3">絵を描く道具</text:h>
      <text:list text:style-name="MoinBulletList">
        <text:list-item>
          <text:p>絵を描く道具はこのようになっています。 </text:p>
        </text:list-item>
        <text:list-item>
          <text:p text:style-name="Standard"><draw:frame><draw:image xlink:type="simple" xlink:show="embed" xlink:href="Pictures/000000000003.png" xlink:actuate="onLoad"/></draw:frame>
<text:s/></text:p>
        </text:list-item>
        <text:list-item>
          <text:p text:style-name="Standard">色を選ぶ部分にカーソルを合わせるとこのような表示がされます。 </text:p>
        </text:list-item>
        <text:list-item>
          <text:p text:style-name="Standard">最上部にある<text:span text:style-name="AS_bold">無色</text:span>
で描くと、<text:span text:style-name="AS_bold">消しゴム</text:span>
で消したのと同じです。 </text:p>
        </text:list-item>
        <text:list-item>
          <text:p text:style-name="Standard"><draw:frame><draw:image xlink:type="simple" xlink:show="embed" xlink:href="Pictures/000000000004.png" xlink:actuate="onLoad"/></draw:frame>
<text:s/></text:p>
        </text:list-item>
        <text:list-item>
          <text:p text:style-name="Standard">スタンプツールは引き出して使います。 </text:p>
        </text:list-item>
        <text:list-item>
          <text:p text:style-name="Standard"><draw:frame><draw:image xlink:type="simple" xlink:show="embed" xlink:href="Pictures/000000000005.png" xlink:actuate="onLoad"/></draw:frame>
<text:s/></text:p>
        </text:list-item>
        <text:list-item>
          <text:p text:style-name="Standard">図形ツールです。 </text:p>
        </text:list-item>
        <text:list-item>
          <text:p text:style-name="Standard">塗りつぶしなしで、周りの線だけがほしいときは<text:span text:style-name="AS_bold">無色</text:span>
で描きます。 </text:p>
        </text:list-item>
        <text:list-item>
          <text:p text:style-name="Standard"><draw:frame><draw:image xlink:type="simple" xlink:show="embed" xlink:href="Pictures/000000000006.png" xlink:actuate="onLoad"/></draw:frame>
<text:s/></text:p>
        </text:list-item>
      </text:list>
      <text:p text:style-name="Standard"/>
      <text:p text:style-name="HL1"/>
      <text:p text:style-name="Standard"><text:s/></text:p>
      <text:h text:outline-level="3" text:style-name="Heading_20_3">４つの命令</text:h>
      <text:p text:style-name="Standard">とりけし </text:p>
      <text:list text:style-name="MoinBulletList">
        <text:list-item>
          <text:p>直前の操作１つを取り消します。 </text:p>
        </text:list-item>
        <text:list-item>
          <text:p>もう一度押すと、取り消しを取り消します。 </text:p>
        </text:list-item>
        <text:list-item>
          <text:p>２つ以上前には戻れません。 </text:p>
        </text:list-item>
      </text:list>
      <text:p text:style-name="Standard">ほぞん </text:p>
      <text:list text:style-name="MoinBulletList">
        <text:list-item>
          <text:p>絵を確定し、プロジェクトに戻ります。 </text:p>
        </text:list-item>
        <text:list-item>
          <text:p>描き終わったときはこれを使います。 </text:p>
        </text:list-item>
      </text:list>
      <text:p text:style-name="Standard">けす </text:p>
      <text:list text:style-name="MoinBulletList">
        <text:list-item>
          <text:p>(いま描いている)全画面を消去します。 </text:p>
        </text:list-item>
      </text:list>
      <text:p text:style-name="Standard">ちゅうし </text:p>
      <text:list text:style-name="MoinBulletList">
        <text:list-item>
          <text:p>絵を描くのをやめます。 </text:p>
        </text:list-item>
        <text:list-item>
          <text:p text:style-name="Standard">次のような表示がされ、<text:span text:style-name="AS_bold">捨ててしまう</text:span>
を選ぶと描いた絵を捨ててプロジェクトに戻ります。 </text:p>
        </text:list-item>
        <text:list-item>
          <text:p text:style-name="Standard"><draw:frame><draw:image xlink:type="simple" xlink:show="embed" xlink:href="Pictures/000000000007.png" xlink:actuate="onLoad"/></draw:frame>
<text:s/></text:p>
        </text:list-item>
      </text:list>
      <text:p text:style-name="Standard"/>
      <text:p text:style-name="HL1"/>
      <text:p text:style-name="Standard"><text:s/></text:p>
      <text:h text:outline-level="3" text:style-name="Heading_20_3">配置と修正</text:h>
      <text:p text:style-name="Standard">描き終わった絵は自由に配置することができます。 </text:p>
      <text:list text:style-name="MoinBulletList">
        <text:list-item>
          <text:p>クリックすると浮き上がった状態になり、移動できます。 </text:p>
        </text:list-item>
        <text:list-item>
          <text:p text:style-name="Standard"><draw:frame><draw:image xlink:type="simple" xlink:show="embed" xlink:href="Pictures/000000000008.png" xlink:actuate="onLoad"/></draw:frame>
<text:s/></text:p>
        </text:list-item>
        <text:list-item>
          <text:p text:style-name="Standard"><text:span text:style-name="AS_bold">右</text:span>
クリックすると回りにこのような表示がされます。ハロといいます。 </text:p>
        </text:list-item>
        <text:list-item>
          <text:p>削除、修正、拡大縮小、回転は、対応するハロを使って行います。 </text:p>
        </text:list-item>
        <text:list-item>
          <text:p text:style-name="Standard"><draw:frame><draw:image xlink:type="simple" xlink:show="embed" xlink:href="Pictures/000000000009.png" xlink:actuate="onLoad"/></draw:frame>
<text:s/></text:p>
        </text:list-item>
      </text:list>
      <text:p text:style-name="Standard">ハロを使った配置 </text:p>
      <text:list text:style-name="MoinBulletList">
        <text:list-item>
          <text:p text:style-name="Standard"><text:span text:style-name="AS_bold">つまむ</text:span>
、<text:span text:style-name="AS_bold">動かす</text:span>
の２種類のハロがあります。 </text:p>
        </text:list-item>
        <text:list-item>
          <text:p text:style-name="Standard"><text:span text:style-name="AS_bold">つまむ</text:span>
はクリックして移動するのと同じです。 </text:p>
        </text:list-item>
        <text:list-item>
          <text:p>部品には重なりの順があり、クリックしたりつまんだりすると一番上になります。 </text:p>
        </text:list-item>
        <text:list-item>
          <text:p text:style-name="Standard"><draw:frame><draw:image xlink:type="simple" xlink:show="embed" xlink:href="Pictures/000000000010.png" xlink:actuate="onLoad"/></draw:frame>
<text:s/></text:p>
        </text:list-item>
        <text:list-item>
          <text:p text:style-name="Standard">重なりの順を変えないで移動するには<text:span text:style-name="AS_bold">動かす</text:span>
ハロを使います。 </text:p>
        </text:list-item>
        <text:list-item>
          <text:p text:style-name="Standard"><draw:frame><draw:image xlink:type="simple" xlink:show="embed" xlink:href="Pictures/000000000011.png" xlink:actuate="onLoad"/></draw:frame>
<text:s/></text:p>
        </text:list-item>
      </text:list>
      <text:p text:style-name="Standard"/>
      <text:p text:style-name="HL1"/>
      <text:p text:style-name="Standard"><text:s/></text:p>
      <text:h text:outline-level="3" text:style-name="Heading_20_3">他で描いたイラストを使う</text:h>
      <text:p text:style-name="Standard">絵を描く代わりに画像ファイルを使うこともできます。 </text:p>
      <text:list text:style-name="MoinBulletList">
        <text:list-item>
          <text:p>画像ファイルをプロジェクトの画面上にドラッグ＆ドロップして使います。 </text:p>
        </text:list-item>
        <text:list-item>
          <text:p>透過型(背景が透明な)png形式のファイルを使うのがおすすめです。 </text:p>
        </text:list-item>
        <text:list-item>
          <text:p>Inkscapeが使える人はInkscapeで描き、ビットマップにエクスポートしたファイルを使ってみてください。 </text:p>
        </text:list-item>
        <text:list-item>
          <text:p>読み込む画像ファイルの名前は直接入力でつけてください。日本語の名前をつかうとうまく動作しないことがあります。 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