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5.png" manifest:media-type="image/png"/>
  <manifest:file-entry manifest:full-path="Pictures/000000000009.png" manifest:media-type="image/png"/>
  <manifest:file-entry manifest:full-path="Pictures/000000000010.png" manifest:media-type="image/png"/>
  <manifest:file-entry manifest:full-path="Pictures/000000000021.png" manifest:media-type="image/png"/>
  <manifest:file-entry manifest:full-path="Pictures/000000000003.png" manifest:media-type="image/png"/>
  <manifest:file-entry manifest:full-path="Pictures/000000000002.png" manifest:media-type="image/png"/>
  <manifest:file-entry manifest:full-path="Pictures/000000000001.png" manifest:media-type="image/png"/>
  <manifest:file-entry manifest:full-path="Pictures/000000000017.png" manifest:media-type="image/png"/>
  <manifest:file-entry manifest:full-path="Pictures/000000000008.png" manifest:media-type="image/png"/>
  <manifest:file-entry manifest:full-path="Pictures/000000000007.png" manifest:media-type="image/png"/>
  <manifest:file-entry manifest:full-path="Pictures/000000000006.png" manifest:media-type="image/png"/>
  <manifest:file-entry manifest:full-path="Pictures/000000000004.png" manifest:media-type="image/png"/>
  <manifest:file-entry manifest:full-path="Pictures/000000000014.png" manifest:media-type="image/png"/>
  <manifest:file-entry manifest:full-path="Pictures/000000000011.png" manifest:media-type="image/png"/>
  <manifest:file-entry manifest:full-path="Pictures/000000000019.png" manifest:media-type="image/png"/>
  <manifest:file-entry manifest:full-path="Pictures/000000000012.png" manifest:media-type="image/png"/>
  <manifest:file-entry manifest:full-path="Pictures/000000000018.png" manifest:media-type="image/png"/>
  <manifest:file-entry manifest:full-path="Pictures/000000000015.png" manifest:media-type="image/png"/>
  <manifest:file-entry manifest:full-path="Pictures/000000000020.png" manifest:media-type="image/png"/>
  <manifest:file-entry manifest:full-path="Pictures/000000000013.png" manifest:media-type="image/png"/>
  <manifest:file-entry manifest:full-path="Pictures/000000000016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絵を変える</text:h>
      <text:p text:style-name="Standard">いくつかの画像を用意し、スクリプトを使って表示を変えることができます。 </text:p>
      <text:p text:style-name="HL1"/>
      <text:p text:style-name="Standard"><text:s/></text:p>
      <text:h text:outline-level="3" text:style-name="Heading_20_3">準備</text:h>
      <text:p text:style-name="Standard">表示したい絵を用意します。 </text:p>
      <text:list text:style-name="MoinBulletList">
        <text:list-item>
          <text:p>１つ描いたら複製し、一部修正して作るとよいでしょう。 </text:p>
        </text:list-item>
        <text:list-item>
          <text:p>絵が３種類の場合を例としていますが、２つ以上ならいくつでもかまいません。 </text:p>
        </text:list-item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仮の絵を用意します。 </text:p>
      <text:list text:style-name="MoinBulletList">
        <text:list-item>
          <text:p>お絵かきツールで×印を描きました。印だけでよい。 </text:p>
        </text:list-item>
        <text:list-item>
          <text:p>あとで上で用意した絵に変わります。 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 text:style-name="Standard">名前をつけておきます。<text:span text:style-name="AS_bold">こども</text:span>
としました。 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入れ物に入れる</text:h>
      <text:p text:style-name="Standard">入れ物を用意します。 </text:p>
      <text:list text:style-name="MoinBulletList">
        <text:list-item>
          <text:p>道具箱から入れ物をとりだして配置します。 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  <text:list-item>
          <text:p>入れ物はクリックしても移動できません。 </text:p>
        </text:list-item>
        <text:list-item>
          <text:p>移動するには動かすハロを使います。 </text:p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表示したい絵を入れ物に入れます。 </text:p>
      <text:list text:style-name="MoinBulletList">
        <text:list-item>
          <text:p>絵をドラッグして、入れ物の中に入れます。 </text:p>
        </text:list-item>
        <text:list-item>
          <text:p text:style-name="Standard"><draw:frame><draw:image xlink:type="simple" xlink:show="embed" xlink:href="Pictures/000000000006.png" xlink:actuate="onLoad"/></draw:frame>
<text:s/></text:p>
        </text:list-item>
        <text:list-item>
          <text:p>このようになります。 </text:p>
        </text:list-item>
        <text:list-item>
          <text:p text:style-name="Standard"><draw:frame><draw:image xlink:type="simple" xlink:show="embed" xlink:href="Pictures/000000000007.png" xlink:actuate="onLoad"/></draw:frame>
<text:s/></text:p>
        </text:list-item>
        <text:list-item>
          <text:p>２枚目、３枚目を入れると縦に並びます。 </text:p>
        </text:list-item>
        <text:list-item>
          <text:p text:style-name="Standard"><draw:frame><draw:image xlink:type="simple" xlink:show="embed" xlink:href="Pictures/000000000008.png" xlink:actuate="onLoad"/></draw:frame>
<text:s/><draw:frame><draw:image xlink:type="simple" xlink:show="embed" xlink:href="Pictures/000000000009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スクリプトを作る</text:h>
      <text:p text:style-name="Standard"><text:span text:style-name="AS_bold">仮の絵</text:span>
のビューア内の項目と <text:span text:style-name="AS_bold">入れ物</text:span>
のビューア内の項目の両方を使います。 </text:p>
      <text:p text:style-name="Standard"><text:span text:style-name="AS_bold">仮の絵</text:span>
のビューアの項目 </text:p>
      <text:list text:style-name="MoinBulletList">
        <text:list-item>
          <text:p text:style-name="Standard">仮の絵は上で×印を描き、<text:span text:style-name="AS_bold">こども</text:span>
と名前をつけたオブジェクトです。 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 text:style-name="Standard">ビューアを開き、画像カテゴリから<text:span text:style-name="AS_bold">画像</text:span>
タイルを引き出します。 </text:p>
        </text:list-item>
        <text:list-item>
          <text:p text:style-name="Standard"><draw:frame><draw:image xlink:type="simple" xlink:show="embed" xlink:href="Pictures/000000000010.png" xlink:actuate="onLoad"/></draw:frame>
<text:s/></text:p>
        </text:list-item>
        <text:list-item>
          <text:p>このようになります。 </text:p>
        </text:list-item>
        <text:list-item>
          <text:p text:style-name="Standard"><draw:frame><draw:image xlink:type="simple" xlink:show="embed" xlink:href="Pictures/000000000011.png" xlink:actuate="onLoad"/></draw:frame>
<text:s/></text:p>
        </text:list-item>
      </text:list>
      <text:p text:style-name="Standard"><text:span text:style-name="AS_bold">入れ物</text:span>
のビューアの項目 </text:p>
      <text:list text:style-name="MoinBulletList">
        <text:list-item>
          <text:p text:style-name="Standard">入れ物のビューアを開き<text:span text:style-name="AS_bold">集合</text:span>
カテゴリを表示します。 </text:p>
        </text:list-item>
        <text:list-item>
          <text:p text:style-name="Standard"><text:span text:style-name="AS_bold">カーソル位置の画像</text:span>
タイルを、先に取り出した画像の縮小表示のところに配置します。 </text:p>
        </text:list-item>
        <text:list-item>
          <text:p text:style-name="Standard"><draw:frame><draw:image xlink:type="simple" xlink:show="embed" xlink:href="Pictures/000000000012.png" xlink:actuate="onLoad"/></draw:frame>
<text:s/></text:p>
        </text:list-item>
        <text:list-item>
          <text:p>このようになります。 </text:p>
        </text:list-item>
        <text:list-item>
          <text:p text:style-name="Standard"><draw:frame><draw:image xlink:type="simple" xlink:show="embed" xlink:href="Pictures/000000000013.png" xlink:actuate="onLoad"/></draw:frame>
<text:s/></text:p>
        </text:list-item>
        <text:list-item>
          <text:p text:style-name="Standard"><text:span text:style-name="AS_bold">カーソル位置</text:span>
のタイルを矢印のところから引き出して、先に配置したタイルの上に入れます。 </text:p>
        </text:list-item>
        <text:list-item>
          <text:p text:style-name="Standard"><draw:frame><draw:image xlink:type="simple" xlink:show="embed" xlink:href="Pictures/000000000014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動作確認</text:h>
      <text:p text:style-name="Standard">カーソル位置の値を１にして、<text:span text:style-name="AS_bold">！</text:span>
を押し１回実行すると１番目の絵の表示に変わります。 </text:p>
      <text:list text:style-name="MoinBulletList">
        <text:list-item>
          <text:p text:style-name="Standard"><draw:frame><draw:image xlink:type="simple" xlink:show="embed" xlink:href="Pictures/000000000015.png" xlink:actuate="onLoad"/></draw:frame>
<text:s/></text:p>
        </text:list-item>
      </text:list>
      <text:p text:style-name="Standard">カーソル位置の値を２にして実行すると、２番目の絵の表示に変わります。 </text:p>
      <text:list text:style-name="MoinBulletList">
        <text:list-item>
          <text:p text:style-name="Standard"><draw:frame><draw:image xlink:type="simple" xlink:show="embed" xlink:href="Pictures/000000000016.png" xlink:actuate="onLoad"/></draw:frame>
<text:s/></text:p>
        </text:list-item>
        <text:list-item>
          <text:p>このとき入れ物の中の□の表示位置が変わります。 </text:p>
        </text:list-item>
        <text:list-item>
          <text:p>□の位置はカーソル位置に対応しています。 </text:p>
        </text:list-item>
        <text:list-item>
          <text:p text:style-name="Standard"><draw:frame><draw:image xlink:type="simple" xlink:show="embed" xlink:href="Pictures/000000000017.png" xlink:actuate="onLoad"/></draw:frame>
<text:s/></text:p>
        </text:list-item>
      </text:list>
      <text:p text:style-name="Standard">動作の確認ができたら、入れ物はたたんでよい。 </text:p>
      <text:list text:style-name="MoinBulletList">
        <text:list-item>
          <text:p>たたむには○のハロを使います。 </text:p>
        </text:list-item>
        <text:list-item>
          <text:p text:style-name="Standard"><draw:frame><draw:image xlink:type="simple" xlink:show="embed" xlink:href="Pictures/000000000018.png" xlink:actuate="onLoad"/></draw:frame>
<text:s/></text:p>
        </text:list-item>
        <text:list-item>
          <text:p>たたむとこのような表示になります。 </text:p>
        </text:list-item>
      </text:list>
      <text:p text:style-name="Standard"/>
      <text:p text:style-name="HL1"/>
      <text:p text:style-name="Standard"><text:s/></text:p>
      <text:h text:outline-level="3" text:style-name="Heading_20_3">応用</text:h>
      <text:p text:style-name="Standard">上で示したサンプルでは カーソル位置の値を数値で指定しましたが、 この値が変化するようにすれば 絵も変化します。 </text:p>
      <text:p text:style-name="Standard">チクタクが行われるごとに変わったり、 ある条件のときに変わったり、 など応用してみましょう。 </text:p>
      <text:p text:style-name="Standard">例１ </text:p>
      <text:list text:style-name="MoinBulletList">
        <text:list-item>
          <text:p text:style-name="Standard"><draw:frame><draw:image xlink:type="simple" xlink:show="embed" xlink:href="Pictures/000000000019.png" xlink:actuate="onLoad"/></draw:frame>
<text:s/></text:p>
        </text:list-item>
      </text:list>
      <text:p text:style-name="Standard">例２ </text:p>
      <text:list text:style-name="MoinBulletList">
        <text:list-item>
          <text:p text:style-name="Standard"><draw:frame><draw:image xlink:type="simple" xlink:show="embed" xlink:href="Pictures/000000000020.png" xlink:actuate="onLoad"/></draw:frame>
<text:s/></text:p>
        </text:list-item>
      </text:list>
      <text:p text:style-name="Standard">例３ </text:p>
      <text:list text:style-name="MoinBulletList">
        <text:list-item>
          <text:p text:style-name="Standard"><draw:frame><draw:image xlink:type="simple" xlink:show="embed" xlink:href="Pictures/000000000021.png" xlink:actuate="onLoad"/></draw:frame>
<text:s/></text:p>
        </text:list-item>
      </text:list>
      <text:p text:style-name="Standard">いずれの場合も </text:p>
      <text:list text:style-name="MoinNumberedList">
        <text:list-item>
          <text:p>カーソル位置の値を指定 </text:p>
        </text:list-item>
        <text:list-item>
          <text:p>画像を指定 </text:p>
        </text:list-item>
      </text:list>
      <text:p text:style-name="Standard">の２つをこの順に行っています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