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3.png" manifest:media-type="image/png"/>
  <manifest:file-entry manifest:full-path="Pictures/000000000006.png" manifest:media-type="image/png"/>
  <manifest:file-entry manifest:full-path="Pictures/000000000001.png" manifest:media-type="image/png"/>
  <manifest:file-entry manifest:full-path="Pictures/000000000011.png" manifest:media-type="image/png"/>
  <manifest:file-entry manifest:full-path="Pictures/000000000010.png" manifest:media-type="image/png"/>
  <manifest:file-entry manifest:full-path="Pictures/000000000008.png" manifest:media-type="image/png"/>
  <manifest:file-entry manifest:full-path="Pictures/000000000009.png" manifest:media-type="image/png"/>
  <manifest:file-entry manifest:full-path="Pictures/000000000005.png" manifest:media-type="image/png"/>
  <manifest:file-entry manifest:full-path="Pictures/000000000007.png" manifest:media-type="image/png"/>
  <manifest:file-entry manifest:full-path="Pictures/000000000002.png" manifest:media-type="image/png"/>
  <manifest:file-entry manifest:full-path="Pictures/000000000004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変数</text:h>
      <text:list text:style-name="MoinBulletList">
        <text:list-item>
          <text:p>変数を作成して使うことができます。 </text:p>
        </text:list-item>
        <text:list-item>
          <text:p>変数は属性の１つと考えてよい。 </text:p>
        </text:list-item>
      </text:list>
      <text:p text:style-name="Standard"/>
      <text:p text:style-name="HL1"/>
      <text:p text:style-name="Standard"><text:s/></text:p>
      <text:h text:outline-level="3" text:style-name="Heading_20_3">いろいろな属性</text:h>
      <text:p text:style-name="Standard">ビューアを開くとたくさんの項目があります。 </text:p>
      <text:p text:style-name="Standard">そのうち <draw:frame><draw:image xlink:type="simple" xlink:show="embed" xlink:href="Pictures/000000000001.png" xlink:actuate="onLoad"/></draw:frame>
<text:s/>が表示されているものが<text:span text:style-name="AS_bold">属性</text:span>
にあたります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の左側には属性の<text:span text:style-name="AS_bold">名前</text:span>
が </text:p>
        </text:list-item>
        <text:list-item>
          <text:p text:style-name="Standard">右側にはその<text:span text:style-name="AS_bold">値</text:span>
が表示されます。 </text:p>
        </text:list-item>
      </text:list>
      <text:p text:style-name="Standard">属性の例 </text:p>
      <text:list text:style-name="MoinBulletList">
        <text:list-item>
          <text:p>x座標 </text:p>
        </text:list-item>
        <text:list-item>
          <text:p>y座標 </text:p>
        </text:list-item>
        <text:list-item>
          <text:p>向き </text:p>
        </text:list-item>
        <text:list-item>
          <text:p>拡大率 </text:p>
        </text:list-item>
        <text:list-item>
          <text:p>左端 </text:p>
        </text:list-item>
        <text:list-item>
          <text:p>ペンが下りているか </text:p>
        </text:list-item>
      </text:list>
      <text:p text:style-name="Standard">次のような使い方ができました。 </text:p>
      <text:list text:style-name="MoinBulletList">
        <text:list-item>
          <text:p>値を修正する </text:p>
        </text:list-item>
        <text:list-item>
          <text:p>値を参照して条件や計算式に利用する </text:p>
        </text:list-item>
      </text:list>
      <text:p text:style-name="Standard">属性として用意されていない状態や値を使いたいことがあります。 </text:p>
      <text:p text:style-name="Standard">こんなときは変数を使います。 </text:p>
      <text:p text:style-name="HL1"/>
      <text:p text:style-name="Standard"><text:s/></text:p>
      <text:h text:outline-level="3" text:style-name="Heading_20_3">変数を作る</text:h>
      <text:p text:style-name="Standard">変数は新しい属性と考えられます。 </text:p>
      <text:p text:style-name="Standard">変数は属性と同様に </text:p>
      <text:list text:style-name="MoinBulletList">
        <text:list-item>
          <text:p>値を修正する </text:p>
        </text:list-item>
        <text:list-item>
          <text:p>値を参照して条件や計算式に利用する </text:p>
        </text:list-item>
      </text:list>
      <text:p text:style-name="Standard">などに使えます。 </text:p>
      <text:p text:style-name="Standard"><text:span text:style-name="AS_bold">作り方</text:span>
<text:s/></text:p>
      <text:list text:style-name="MoinNumberedList">
        <text:list-item>
          <text:p>ビューアを開きます。 </text:p>
        </text:list-item>
        <text:list-item>
          <text:p text:style-name="Standard">一番上の右の方にある<text:span text:style-name="AS_bold">Ｖ</text:span>
のマークを押します。 </text:p>
          <text:list text:style-name="MoinBulletList">
            <text:list-item>
              <text:p text:style-name="Standard"><draw:frame><draw:image xlink:type="simple" xlink:show="embed" xlink:href="Pictures/000000000002.png" xlink:actuate="onLoad"/></draw:frame>
<text:s/></text:p>
            </text:list-item>
          </text:list>
        </text:list-item>
        <text:list-item>
          <text:p>名前を入力します。 </text:p>
          <text:list text:style-name="MoinBulletList">
            <text:list-item>
              <text:p text:style-name="Standard"><draw:frame><draw:image xlink:type="simple" xlink:show="embed" xlink:href="Pictures/000000000003.png" xlink:actuate="onLoad"/></draw:frame>
<text:s/></text:p>
            </text:list-item>
          </text:list>
        </text:list-item>
        <text:list-item>
          <text:p>了解を押します。 </text:p>
        </text:list-item>
      </text:list>
      <text:p text:style-name="Standard">作成されると、ビューアの中に一般の属性と同じ形式で表示されます。 </text:p>
      <text:list text:style-name="MoinBulletList">
        <text:list-item>
          <text:p text:style-name="Standard"><draw:frame><draw:image xlink:type="simple" xlink:show="embed" xlink:href="Pictures/000000000004.png" xlink:actuate="onLoad"/></draw:frame>
<text:s/></text:p>
        </text:list-item>
      </text:list>
      <text:p text:style-name="Standard">作成した後で、名前などを修正するには、すぐ左にあるメニューのマークを押します。 </text:p>
      <text:list text:style-name="MoinBulletList">
        <text:list-item>
          <text:p text:style-name="Standard"><draw:frame><draw:image xlink:type="simple" xlink:show="embed" xlink:href="Pictures/000000000005.png" xlink:actuate="onLoad"/></draw:frame>
<text:s/></text:p>
        </text:list-item>
      </text:list>
      <text:p text:style-name="Standard">このようなメニューが表示されます。 </text:p>
      <text:list text:style-name="MoinBulletList">
        <text:list-item>
          <text:p text:style-name="Standard">５番目に<text:span text:style-name="AS_bold">名前を変更する</text:span>
があります。 </text:p>
        </text:list-item>
        <text:list-item>
          <text:p text:style-name="Standard"><draw:frame><draw:image xlink:type="simple" xlink:show="embed" xlink:href="Pictures/000000000006.png" xlink:actuate="onLoad"/></draw:frame>
<text:s/></text:p>
        </text:list-item>
      </text:list>
      <text:p text:style-name="Standard"/>
      <text:h text:outline-level="4" text:style-name="Heading_20_4">変数の種類</text:h>
      <text:p text:style-name="Standard">変数の種類を変更するにはメニューから変数型の変更を選びます。 </text:p>
      <text:list text:style-name="MoinBulletList">
        <text:list-item>
          <text:p>次の種類から選ぶことができます。 </text:p>
        </text:list-item>
        <text:list-item>
          <text:p text:style-name="Standard"><draw:frame><draw:image xlink:type="simple" xlink:show="embed" xlink:href="Pictures/000000000007.png" xlink:actuate="onLoad"/></draw:frame>
<text:s/></text:p>
        </text:list-item>
      </text:list>
      <text:p text:style-name="Standard">次の２種は(一般のプログラミング言語もふくめて)よく使われます。 </text:p>
      <text:list text:style-name="MoinBulletList">
        <text:list-item>
          <text:p>Number(数値型) </text:p>
          <text:list text:style-name="MoinBulletList">
            <text:list-item>
              <text:p>数値です。 </text:p>
            </text:list-item>
          </text:list>
        </text:list-item>
        <text:list-item>
          <text:p>Boolean(真偽値型) </text:p>
          <text:list text:style-name="MoinBulletList">
            <text:list-item>
              <text:p text:style-name="Standard"><text:span text:style-name="AS_bold">はい</text:span>
,<text:span text:style-name="AS_bold">いいえ</text:span>
のどちらかの値をとります。 </text:p>
            </text:list-item>
          </text:list>
        </text:list-item>
      </text:list>
      <text:p text:style-name="Standard"/>
      <text:p text:style-name="HL1"/>
      <text:p text:style-name="Standard"><text:s/></text:p>
      <text:h text:outline-level="4" text:style-name="Heading_20_4">eToys5.0</text:h>
      <text:p text:style-name="Standard">eToys5.0では変数を作成するときに、型や値をまとめて指定できるようになっています。 </text:p>
      <text:list text:style-name="MoinBulletList">
        <text:list-item>
          <text:p text:style-name="Standard"><draw:frame><draw:image xlink:type="simple" xlink:show="embed" xlink:href="Pictures/000000000008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変数の使い方</text:h>
      <text:p text:style-name="Standard">普通の属性と同様に </text:p>
      <text:list text:style-name="MoinBulletList">
        <text:list-item>
          <text:p>値を参照して条件や計算式に利用する </text:p>
        </text:list-item>
      </text:list>
      <text:p text:style-name="Standard">ことができます。 </text:p>
      <text:p text:style-name="Standard">属性と異なり、値が自動的に設定されることはありません。 </text:p>
      <text:p text:style-name="Standard">値を修正するにはスクリプト内で </text:p>
      <text:list text:style-name="MoinBulletList">
        <text:list-item>
          <text:p>代入文を用いて </text:p>
        </text:list-item>
      </text:list>
      <text:p text:style-name="Standard">行います。 </text:p>
      <text:p text:style-name="Standard"/>
      <text:p text:style-name="HL1"/>
      <text:p text:style-name="Standard"><text:s/></text:p>
      <text:h text:outline-level="3" text:style-name="Heading_20_3">例１</text:h>
      <text:p text:style-name="Standard">数値型の変数「得点」を用いた例です。 </text:p>
      <text:list text:style-name="MoinBulletList">
        <text:list-item>
          <text:p text:style-name="Standard"><draw:frame><draw:image xlink:type="simple" xlink:show="embed" xlink:href="Pictures/000000000009.png" xlink:actuate="onLoad"/></draw:frame>
<text:s/></text:p>
        </text:list-item>
      </text:list>
      <text:p text:style-name="Standard">得点という名前の変数を使って、１点ずつ加算しています。 </text:p>
      <text:p text:style-name="Standard">得点が１０のとき音を鳴らしています。 </text:p>
      <text:p text:style-name="Standard"/>
      <text:p text:style-name="HL1"/>
      <text:p text:style-name="Standard"><text:s/></text:p>
      <text:h text:outline-level="3" text:style-name="Heading_20_3">例２</text:h>
      <text:p text:style-name="Standard">真偽値型の変数「ボールを持っている」を用いた例です。 </text:p>
      <text:p text:style-name="Standard">真偽値型の変数の値は「はい」、「いいえ」のどちらかです。 </text:p>
      <text:list text:style-name="MoinBulletList">
        <text:list-item>
          <text:p text:style-name="Standard"><draw:frame><draw:image xlink:type="simple" xlink:show="embed" xlink:href="Pictures/000000000010.png" xlink:actuate="onLoad"/></draw:frame>
<text:s/></text:p>
        </text:list-item>
      </text:list>
      <text:p text:style-name="Standard">テストの条件にはそのまま使えます。 </text:p>
      <text:list text:style-name="MoinBulletList">
        <text:list-item>
          <text:p text:style-name="Standard"><draw:frame><draw:image xlink:type="simple" xlink:show="embed" xlink:href="Pictures/000000000011.png" xlink:actuate="onLoad"/></draw:frame>
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