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10.png" manifest:media-type="image/png"/>
  <manifest:file-entry manifest:full-path="Pictures/000000000001.png" manifest:media-type="image/png"/>
  <manifest:file-entry manifest:full-path="Pictures/000000000003.png" manifest:media-type="image/png"/>
  <manifest:file-entry manifest:full-path="Pictures/000000000008.png" manifest:media-type="image/png"/>
  <manifest:file-entry manifest:full-path="Pictures/000000000015.png" manifest:media-type="image/png"/>
  <manifest:file-entry manifest:full-path="Pictures/000000000024.png" manifest:media-type="image/png"/>
  <manifest:file-entry manifest:full-path="Pictures/000000000013.png" manifest:media-type="image/png"/>
  <manifest:file-entry manifest:full-path="Pictures/000000000006.png" manifest:media-type="image/png"/>
  <manifest:file-entry manifest:full-path="Pictures/000000000004.png" manifest:media-type="image/png"/>
  <manifest:file-entry manifest:full-path="Pictures/000000000007.png" manifest:media-type="image/png"/>
  <manifest:file-entry manifest:full-path="Pictures/000000000002.png" manifest:media-type="image/png"/>
  <manifest:file-entry manifest:full-path="Pictures/000000000016.png" manifest:media-type="image/png"/>
  <manifest:file-entry manifest:full-path="Pictures/000000000014.png" manifest:media-type="image/png"/>
  <manifest:file-entry manifest:full-path="Pictures/000000000022.png" manifest:media-type="image/png"/>
  <manifest:file-entry manifest:full-path="Pictures/000000000020.png" manifest:media-type="image/png"/>
  <manifest:file-entry manifest:full-path="Pictures/000000000009.png" manifest:media-type="image/png"/>
  <manifest:file-entry manifest:full-path="Pictures/000000000012.png" manifest:media-type="image/png"/>
  <manifest:file-entry manifest:full-path="Pictures/000000000023.png" manifest:media-type="image/png"/>
  <manifest:file-entry manifest:full-path="Pictures/000000000021.png" manifest:media-type="image/png"/>
  <manifest:file-entry manifest:full-path="Pictures/000000000011.png" manifest:media-type="image/png"/>
  <manifest:file-entry manifest:full-path="Pictures/000000000005.png" manifest:media-type="image/png"/>
  <manifest:file-entry manifest:full-path="Pictures/000000000018.png" manifest:media-type="image/png"/>
  <manifest:file-entry manifest:full-path="Pictures/000000000017.png" manifest:media-type="image/png"/>
  <manifest:file-entry manifest:full-path="Pictures/000000000019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代入と計算式</text:h>
      <text:p text:style-name="Standard">属性の値を設定するタイル(命令)は次のような形をしています。 </text:p>
      <text:list text:style-name="MoinBulletList">
        <text:list-item>
          <text:p text:style-name="Standard"><text:span text:style-name="AS_bold">属性の名前　←　値</text:span>
<text:s/></text:p>
        </text:list-item>
      </text:list>
      <text:p text:style-name="Standard"><text:span text:style-name="AS_bold">属性の名前</text:span>
は どのオブジェクトのものかを併せて指定するため、次のように記述します。 </text:p>
      <text:list text:style-name="MoinBulletList">
        <text:list-item>
          <text:p text:style-name="Standard"><text:span text:style-name="AS_bold">オブジェクト</text:span>
の<text:span text:style-name="AS_bold">属性名</text:span>
<text:s/></text:p>
        </text:list-item>
      </text:list>
      <text:p text:style-name="Standard"><text:span text:style-name="AS_bold">値</text:span>
の部分には <text:span text:style-name="AS_bold">計算式</text:span>
を書くことができます。 </text:p>
      <text:p text:style-name="Standard">したがって 属性の値を設定する命令の一般形はこのようになります。 </text:p>
      <text:list text:style-name="MoinBulletList">
        <text:list-item>
          <text:p text:style-name="Standard"><text:span text:style-name="AS_bold">オブジェクト</text:span>
の<text:span text:style-name="AS_bold">属性名　←　計算式</text:span>
<text:s/></text:p>
        </text:list-item>
      </text:list>
      <text:p text:style-name="Standard">この命令を一般のプログラミング言語では<text:span text:style-name="AS_bold">代入文</text:span>
と呼びます。 </text:p>
      <text:p text:style-name="Standard"><text:span text:style-name="AS_bold">例</text:span>
<text:s/></text:p>
      <text:list text:style-name="MoinBulletList">
        <text:list-item>
          <text:p text:style-name="Standard">タイル内では<text:span text:style-name="AS_bold">←</text:span>
が小さく表示されています。 </text:p>
        </text:list-item>
        <text:list-item>
          <text:p text:style-name="Standard"><draw:frame><draw:image xlink:type="simple" xlink:show="embed" xlink:href="Pictures/000000000001.png" xlink:actuate="onLoad"/></draw:frame>
<text:s/></text:p>
        </text:list-item>
        <text:list-item>
          <text:p text:style-name="Standard">オブジェクト「<text:span text:style-name="AS_bold">いぬ</text:span>
」の属性「<text:span text:style-name="AS_bold">x座標</text:span>
」に値「<text:span text:style-name="AS_bold">200</text:span>
」を設定する代入文です。 </text:p>
        </text:list-item>
      </text:list>
      <text:p text:style-name="Standard"/>
      <text:p text:style-name="HL1"/>
      <text:p text:style-name="Standard"><text:s/></text:p>
      <text:h text:outline-level="3" text:style-name="Heading_20_3">代入文の作り方</text:h>
      <text:p text:style-name="Standard">ビューアから <draw:frame><draw:image xlink:type="simple" xlink:show="embed" xlink:href="Pictures/000000000002.png" xlink:actuate="onLoad"/></draw:frame>
<text:s/>の部分をつかんで引き出すと 代入文のタイルが作られま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計算式</text:h>
      <text:p text:style-name="Standard">数字の部分をクリックして、キーボードから数値を入力して指定できます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>数字の部分にマウスカーソルをのせると<text:span text:style-name="AS_bold">上下向き</text:span>
の <text:s/>が大きく表示され、 これをクリックして値を修正できます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右端にある<text:span text:style-name="AS_bold">右向き</text:span>
の <text:s/>をクリックすると + と 1 のタイルが付け加えられ計算式の形になります。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>付け加えられた 1 のタイルは同様に、数値を変更したり、さらに右に伸ばしたりできます。 <text:span text:style-name="AS_bold">左向き</text:span>
の <text:s/>をクリックすることで、余分な項目を捨てて式を短くできます。 </text:p>
      <text:list text:style-name="MoinBulletList">
        <text:list-item>
          <text:p text:style-name="Standard"><draw:frame><draw:image xlink:type="simple" xlink:show="embed" xlink:href="Pictures/000000000007.png" xlink:actuate="onLoad"/></draw:frame>
<text:s/></text:p>
        </text:list-item>
      </text:list>
      <text:p text:style-name="Standard">間に追加された + のタイル の部分にマウスカーソルをのせると<text:span text:style-name="AS_bold">上下向き</text:span>
の <text:s/>が大きく表示され、 この部分も変更できることがわかります。 </text:p>
      <text:list text:style-name="MoinBulletList">
        <text:list-item>
          <text:p text:style-name="Standard"><draw:frame><draw:image xlink:type="simple" xlink:show="embed" xlink:href="Pictures/000000000008.png" xlink:actuate="onLoad"/></draw:frame>
<text:s/>これは足し算です </text:p>
        </text:list-item>
      </text:list>
      <text:p text:style-name="Standard">演算の種類は、足し算の他に次のものがあります。 </text:p>
      <text:list text:style-name="MoinBulletList">
        <text:list-item>
          <text:p text:style-name="Standard"><draw:frame><draw:image xlink:type="simple" xlink:show="embed" xlink:href="Pictures/000000000009.png" xlink:actuate="onLoad"/></draw:frame>
<text:s/>引き算 </text:p>
        </text:list-item>
        <text:list-item>
          <text:p text:style-name="Standard"><draw:frame><draw:image xlink:type="simple" xlink:show="embed" xlink:href="Pictures/000000000010.png" xlink:actuate="onLoad"/></draw:frame>
<text:s/>掛け算 </text:p>
        </text:list-item>
        <text:list-item>
          <text:p text:style-name="Standard"><draw:frame><draw:image xlink:type="simple" xlink:show="embed" xlink:href="Pictures/000000000011.png" xlink:actuate="onLoad"/></draw:frame>
<text:s/>割り算 </text:p>
        </text:list-item>
        <text:list-item>
          <text:p text:style-name="Standard"><draw:frame><draw:image xlink:type="simple" xlink:show="embed" xlink:href="Pictures/000000000012.png" xlink:actuate="onLoad"/></draw:frame>
<text:s/>商を求める(答えは整数) </text:p>
        </text:list-item>
        <text:list-item>
          <text:p text:style-name="Standard"><draw:frame><draw:image xlink:type="simple" xlink:show="embed" xlink:href="Pictures/000000000013.png" xlink:actuate="onLoad"/></draw:frame>
<text:s/>余りを求める </text:p>
        </text:list-item>
        <text:list-item>
          <text:p text:style-name="Standard"><draw:frame><draw:image xlink:type="simple" xlink:show="embed" xlink:href="Pictures/000000000014.png" xlink:actuate="onLoad"/></draw:frame>
<text:s/>２つのうち大きいほう </text:p>
        </text:list-item>
        <text:list-item>
          <text:p text:style-name="Standard"><draw:frame><draw:image xlink:type="simple" xlink:show="embed" xlink:href="Pictures/000000000015.png" xlink:actuate="onLoad"/></draw:frame>
<text:s/>２つのうち小さいほう </text:p>
        </text:list-item>
      </text:list>
      <text:p text:style-name="Standard"/>
      <text:p text:style-name="HL1"/>
      <text:p text:style-name="Standard"><text:s/></text:p>
      <text:h text:outline-level="3" text:style-name="Heading_20_3">関数</text:h>
      <text:p text:style-name="Standard">数値の部分に処理系で用意された関数を入れることもできます。 </text:p>
      <text:list text:style-name="MoinBulletList">
        <text:list-item>
          <text:p text:style-name="Standard">関数のうち「乱数」と「abs」の２つがスクリプトの<text:span text:style-name="AS_bold">道具箱</text:span>
に入っています。 </text:p>
        </text:list-item>
        <text:list-item>
          <text:p>ここから引き出して数値の代わりに配置して使います。 </text:p>
        </text:list-item>
        <text:list-item>
          <text:p text:style-name="Standard"><draw:frame><draw:image xlink:type="simple" xlink:show="embed" xlink:href="Pictures/000000000016.png" xlink:actuate="onLoad"/></draw:frame>
<text:s/></text:p>
        </text:list-item>
      </text:list>
      <text:p text:style-name="Standard">他の関数を使いたいときは乱数かabsを配置してから内容を変更します。 </text:p>
      <text:list text:style-name="MoinBulletList">
        <text:list-item>
          <text:p text:style-name="Standard"><draw:frame><draw:image xlink:type="simple" xlink:show="embed" xlink:href="Pictures/000000000017.png" xlink:actuate="onLoad"/></draw:frame>
<text:s/></text:p>
        </text:list-item>
      </text:list>
      <text:p text:style-name="Standard">関数名の部分をクリックすると、関数のリストが表示されます。 </text:p>
      <text:list text:style-name="MoinBulletList">
        <text:list-item>
          <text:p text:style-name="Standard"><draw:frame><draw:image xlink:type="simple" xlink:show="embed" xlink:href="Pictures/000000000018.png" xlink:actuate="onLoad"/></draw:frame>
<text:s/></text:p>
        </text:list-item>
      </text:list>
      <text:p text:style-name="Standard">まちがって関数を入れてしまって数値にもどしたいとき </text:p>
      <text:list text:style-name="MoinBulletList">
        <text:list-item>
          <text:p>方法１ </text:p>
          <text:list text:style-name="MoinBulletList">
            <text:list-item>
              <text:p text:style-name="Standard"><text:span text:style-name="AS_bold">関数を削除</text:span>
を選びます。 </text:p>
            </text:list-item>
          </text:list>
        </text:list-item>
        <text:list-item>
          <text:p>方法２ </text:p>
          <text:list text:style-name="MoinBulletList">
            <text:list-item>
              <text:p>道具箱の中から数値のタイルを上書き。 </text:p>
            </text:list-item>
            <text:list-item>
              <text:p text:style-name="Standard"><draw:frame><draw:image xlink:type="simple" xlink:show="embed" xlink:href="Pictures/000000000019.png" xlink:actuate="onLoad"/></draw:frame>
<text:s/></text:p>
            </text:list-item>
          </text:list>
        </text:list-item>
      </text:list>
      <text:p text:style-name="Standard"/>
      <text:p text:style-name="HL1"/>
      <text:p text:style-name="Standard"><text:s/></text:p>
      <text:h text:outline-level="3" text:style-name="Heading_20_3">式の計算順序</text:h>
      <text:p text:style-name="Standard">算数、数学と同じです。 </text:p>
      <text:list text:style-name="MoinBulletList">
        <text:list-item>
          <text:p>カッコ内が先 </text:p>
        </text:list-item>
        <text:list-item>
          <text:p>掛け算、割り算が先 </text:p>
        </text:list-item>
        <text:list-item>
          <text:p>足し算、引き算が後 </text:p>
        </text:list-item>
        <text:list-item>
          <text:p>同じ種類が並んでいるときは左から </text:p>
        </text:list-item>
      </text:list>
      <text:p text:style-name="Standard">カッコの出し方 </text:p>
      <text:list text:style-name="MoinBulletList">
        <text:list-item>
          <text:p>乱数のタイルを配置します。 </text:p>
        </text:list-item>
        <text:list-item>
          <text:p text:style-name="Standard">乱数と書いてある部分を押して、表示されるものから<text:span text:style-name="AS_bold">カッコ</text:span>
を選びます。 </text:p>
        </text:list-item>
        <text:list-item>
          <text:p text:style-name="Standard"><draw:frame><draw:image xlink:type="simple" xlink:show="embed" xlink:href="Pictures/000000000020.png" xlink:actuate="onLoad"/></draw:frame>
<text:s/></text:p>
        </text:list-item>
      </text:list>
      <text:p text:style-name="Standard"><text:span text:style-name="AS_bold">注意</text:span>
<text:s/></text:p>
      <text:list text:style-name="MoinBulletList">
        <text:list-item>
          <text:p>計算順序はetoysでは普通の順です。 </text:p>
        </text:list-item>
        <text:list-item>
          <text:p>スクイークやsmalltalkでは演算の種類に関係なく、左から順に計算されます。 </text:p>
        </text:list-item>
        <text:list-item>
          <text:p>インターネット上の古い資料を参照するときは注意。 </text:p>
        </text:list-item>
      </text:list>
      <text:p text:style-name="Standard"/>
      <text:p text:style-name="HL1"/>
      <text:p text:style-name="Standard"><text:s/></text:p>
      <text:h text:outline-level="3" text:style-name="Heading_20_3">代入の種類</text:h>
      <text:list text:style-name="MoinBulletList">
        <text:list-item>
          <text:p>代入文のタイルは次のような形をしています。 </text:p>
          <text:list text:style-name="MoinBulletList">
            <text:list-item>
              <text:p text:style-name="Standard"><text:span text:style-name="AS_bold">オブジェクト名　属性名　←　値</text:span>
<text:s/></text:p>
            </text:list-item>
          </text:list>
        </text:list-item>
        <text:list-item>
          <text:p text:style-name="Standard">このうち <text:span text:style-name="AS_bold">属性名　←</text:span>
<text:s/>の部分を次のものに変えることができます。 </text:p>
        </text:list-item>
        <text:list-item>
          <text:p>上下の▲を押して変更する。 </text:p>
        </text:list-item>
        <text:list-item>
          <text:p text:style-name="Standard"><draw:frame><draw:image xlink:type="simple" xlink:show="embed" xlink:href="Pictures/000000000021.png" xlink:actuate="onLoad"/></draw:frame>
<text:s/></text:p>
        </text:list-item>
        <text:list-item>
          <text:p text:style-name="Standard"><draw:frame><draw:image xlink:type="simple" xlink:show="embed" xlink:href="Pictures/000000000022.png" xlink:actuate="onLoad"/></draw:frame>
<text:s/></text:p>
        </text:list-item>
        <text:list-item>
          <text:p text:style-name="Standard"><draw:frame><draw:image xlink:type="simple" xlink:show="embed" xlink:href="Pictures/000000000023.png" xlink:actuate="onLoad"/></draw:frame>
<text:s/></text:p>
        </text:list-item>
      </text:list>
      <text:p text:style-name="Standard"><text:span text:style-name="AS_bold">例</text:span>
<text:s/></text:p>
      <text:list text:style-name="MoinBulletList">
        <text:list-item>
          <text:p>これを１回実行すると、いぬが右に５移動します。 </text:p>
          <text:list text:style-name="MoinBulletList">
            <text:list-item>
              <text:p text:style-name="Standard"><text:span text:style-name="AS_bold">いぬの</text:span>
<draw:frame><draw:image xlink:type="simple" xlink:show="embed" xlink:href="Pictures/000000000021.png" xlink:actuate="onLoad"/></draw:frame>
<text:span text:style-name="AS_bold">５</text:span>
<text:s/></text:p>
            </text:list-item>
          </text:list>
        </text:list-item>
      </text:list>
      <text:p text:style-name="Standard"/>
      <text:p text:style-name="HL1"/>
      <text:p text:style-name="Standard"><text:s/></text:p>
      <text:h text:outline-level="3" text:style-name="Heading_20_3">数値以外の属性値</text:h>
      <text:p text:style-name="Standard">属性の値が数値以外の場合には、そこに表示されるものから選ぶようになっています。 </text:p>
      <text:list text:style-name="MoinBulletList">
        <text:list-item>
          <text:p text:style-name="Standard"><draw:frame><draw:image xlink:type="simple" xlink:show="embed" xlink:href="Pictures/000000000024.pn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