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3.png" manifest:media-type="image/png"/>
  <manifest:file-entry manifest:full-path="Pictures/000000000002.png" manifest:media-type="image/png"/>
  <manifest:file-entry manifest:full-path="Pictures/000000000001.png" manifest:media-type="image/png"/>
  <manifest:file-entry manifest:full-path="Pictures/000000000007.png" manifest:media-type="image/png"/>
  <manifest:file-entry manifest:full-path="Pictures/000000000006.png" manifest:media-type="image/png"/>
  <manifest:file-entry manifest:full-path="Pictures/000000000005.png" manifest:media-type="image/png"/>
  <manifest:file-entry manifest:full-path="Pictures/000000000004.png" manifest:media-type="image/png"/>
  <manifest:file-entry manifest:full-path="Pictures/000000000008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乱数の使い方</text:h>
      <text:p text:style-name="Standard">乱数タイルはスクリプトの道具箱から引き出して使い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  <text:list-item>
          <text:p>数値を指定する場所に配置します。 </text:p>
        </text:list-item>
        <text:list-item>
          <text:p>式の中にも使えます。 </text:p>
        </text:list-item>
      </text:list>
      <text:p text:style-name="Standard">１～引数の範囲内でランダムに選んだ整数の値をとります。 </text:p>
      <text:list text:style-name="MoinBulletList">
        <text:list-item>
          <text:p>関数のカッコ内に書かれたものを引数といいます。 </text:p>
        </text:list-item>
      </text:list>
      <text:p text:style-name="Standard"/>
      <text:p text:style-name="HL1"/>
      <text:p text:style-name="Standard"><text:s/></text:p>
      <text:h text:outline-level="3" text:style-name="Heading_20_3">式の例</text:h>
      <text:p text:style-name="Standard">引数を５とした場合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>値は１，２，３，４，５の中からランダムに選ばれます。 </text:p>
        </text:list-item>
      </text:list>
      <text:p text:style-name="Standard">引数を20とした場合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  <text:list-item>
          <text:p>値は1,2,3,4,5,6,7,8,9,10,11,12,13,14,15,16,17,18,19,20の中からランダムに選ばれます。 </text:p>
        </text:list-item>
      </text:list>
      <text:p text:style-name="Standard">小数の値がほしいときは掛け算を使い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>乱数の値は1,2,3,4,5のいずれかです。 </text:p>
        </text:list-item>
        <text:list-item>
          <text:p>それに0.1を掛けると0.1, 0.2, 0.3, 0.4, 0.5のどれかになります。 </text:p>
        </text:list-item>
      </text:list>
      <text:p text:style-name="Standard">引き算と組み合わせた場合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  <text:list-item>
          <text:p>乱数の値は1,2,3,4,5,6,7,8,9,10,11のいずれかです。 </text:p>
        </text:list-item>
        <text:list-item>
          <text:p>これから6を引くと-5, -4, -3, -2, -1, 0, 1, 2, 3, 4, 5のどれかになります。 </text:p>
        </text:list-item>
      </text:list>
      <text:p text:style-name="Standard"/>
      <text:p text:style-name="HL1"/>
      <text:p text:style-name="Standard"><text:s/></text:p>
      <text:h text:outline-level="3" text:style-name="Heading_20_3">利用例</text:h>
      <text:p text:style-name="Standard">いぬを１～１０のどれかの距離だけ進め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>－３度から３度の間のどれかの角度だけ回します。 </text:p>
      <text:list text:style-name="MoinBulletList">
        <text:list-item>
          <text:p text:style-name="Standard"><draw:frame><draw:image xlink:type="simple" xlink:show="embed" xlink:href="Pictures/000000000007.png" xlink:actuate="onLoad"/></draw:frame>
<text:s/></text:p>
        </text:list-item>
        <text:list-item>
          <text:p>－３は左へ３度、３は右へ３度の意味です。 </text:p>
        </text:list-item>
      </text:list>
      <text:p text:style-name="Standard">ｘ座標を５０１～７００の間のどれかにします。 </text:p>
      <text:list text:style-name="MoinBulletList">
        <text:list-item>
          <text:p text:style-name="Standard"><draw:frame><draw:image xlink:type="simple" xlink:show="embed" xlink:href="Pictures/000000000008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