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png" manifest:media-type="image/png"/>
  <manifest:file-entry manifest:full-path="Pictures/000000000005.png" manifest:media-type="image/png"/>
  <manifest:file-entry manifest:full-path="Pictures/000000000006.png" manifest:media-type="image/png"/>
  <manifest:file-entry manifest:full-path="Pictures/000000000003.png" manifest:media-type="image/png"/>
  <manifest:file-entry manifest:full-path="Pictures/000000000004.png" manifest:media-type="image/png"/>
  <manifest:file-entry manifest:full-path="Pictures/000000000008.png" manifest:media-type="image/png"/>
  <manifest:file-entry manifest:full-path="Pictures/000000000009.png" manifest:media-type="image/png"/>
  <manifest:file-entry manifest:full-path="Pictures/000000000007.png" manifest:media-type="image/png"/>
  <manifest:file-entry manifest:full-path="Pictures/000000000001.png" manifest:media-type="image/png"/>
  <manifest:file-entry manifest:full-path="Pictures/000000000010.png" manifest:media-type="image/png"/>
  <manifest:file-entry manifest:full-path="Pictures/000000000011.png" manifest:media-type="image/png"/>
  <manifest:file-entry manifest:full-path="Pictures/000000000012.png" manifest:media-type="image/png"/>
  <manifest:file-entry manifest:full-path="Pictures/000000000013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一連の動作</text:h>
      <text:p text:style-name="Standard">１つのスクリプトを１回実行するだけで、 一連の動作を続けて行わせることを考え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いぬのオブジェクトがあり、進行方向はいぬの向きと同じ左を向いているものとし、 図で示した動作を行わせる場合を例として説明します。 </text:p>
      <text:p text:style-name="Standard">ビューアを使って動作させるには次のようにしました。 </text:p>
      <text:list text:style-name="MoinBulletList">
        <text:list-item>
          <text:p text:style-name="Standard"><text:span text:style-name="AS_bold">(1)</text:span>
<text:s/>進む量を調整し、いぬを進めるの<draw:frame><draw:image xlink:type="simple" xlink:show="embed" xlink:href="Pictures/000000000002.png" xlink:actuate="onLoad"/></draw:frame>
を押します。 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  <text:list-item>
          <text:p text:style-name="Standard"><text:span text:style-name="AS_bold">(2)</text:span>
<text:s/>回転量を調整し、いぬを回すの<draw:frame><draw:image xlink:type="simple" xlink:show="embed" xlink:href="Pictures/000000000002.png" xlink:actuate="onLoad"/></draw:frame>
を押します。 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  <text:list-item>
          <text:p text:style-name="Standard"><text:span text:style-name="AS_bold">(3)</text:span>
<text:s/>進む量を調整し、いぬを進めるの<draw:frame><draw:image xlink:type="simple" xlink:show="embed" xlink:href="Pictures/000000000002.png" xlink:actuate="onLoad"/></draw:frame>
を押します。 </text:p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以上の操作で <draw:frame><draw:image xlink:type="simple" xlink:show="embed" xlink:href="Pictures/000000000002.png" xlink:actuate="onLoad"/></draw:frame>
<text:s/>を押して行った項目を順に並べると、次のようになります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  <text:list-item>
          <text:p text:style-name="Standard"><draw:frame><draw:image xlink:type="simple" xlink:show="embed" xlink:href="Pictures/000000000007.png" xlink:actuate="onLoad"/></draw:frame>
<text:s/></text:p>
        </text:list-item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スクリプトを作る</text:h>
      <text:p text:style-name="Standard">ビューアの中から必要な項目（タイルと呼びます）を取り出して、 ならべることでスクリプトを作ります。 </text:p>
      <text:p text:style-name="Standard"><text:span text:style-name="AS_bold">(1)</text:span>
<text:s/></text:p>
      <text:list text:style-name="MoinBulletList">
        <text:list-item>
          <text:p>ビューア内のいぬを進めるの部分でボタンを押しドラッグします。 </text:p>
        </text:list-item>
        <text:list-item>
          <text:p text:style-name="Standard"><draw:frame><draw:image xlink:type="simple" xlink:show="embed" xlink:href="Pictures/000000000008.png" xlink:actuate="onLoad"/></draw:frame>
<text:s/></text:p>
        </text:list-item>
        <text:list-item>
          <text:p>画面の空いているところでボタンを離します。 </text:p>
        </text:list-item>
        <text:list-item>
          <text:p>引っ張り出したタイルがスクリプト１という枠で囲まれたものができます。 </text:p>
        </text:list-item>
        <text:list-item>
          <text:p text:style-name="Standard"><draw:frame><draw:image xlink:type="simple" xlink:show="embed" xlink:href="Pictures/000000000009.png" xlink:actuate="onLoad"/></draw:frame>
<text:s/></text:p>
        </text:list-item>
      </text:list>
      <text:p text:style-name="Standard"><text:span text:style-name="AS_bold">(2)</text:span>
<text:s/></text:p>
      <text:list text:style-name="MoinBulletList">
        <text:list-item>
          <text:p>いぬを進めるの部分でボタンを押しドラッグします。 </text:p>
        </text:list-item>
        <text:list-item>
          <text:p>今度はスクリプト１の枠の中で、いぬを進めるの下でボタンを離します。 </text:p>
        </text:list-item>
        <text:list-item>
          <text:p text:style-name="Standard"><draw:frame><draw:image xlink:type="simple" xlink:show="embed" xlink:href="Pictures/000000000010.png" xlink:actuate="onLoad"/></draw:frame>
<text:s/></text:p>
        </text:list-item>
      </text:list>
      <text:p text:style-name="Standard"><text:span text:style-name="AS_bold">(3)</text:span>
<text:s/></text:p>
      <text:list text:style-name="MoinBulletList">
        <text:list-item>
          <text:p>もう一度、いぬを進めるのタイルを引っ張り出し、いぬを回すの下に入れます。 </text:p>
        </text:list-item>
      </text:list>
      <text:p text:style-name="Standard"><text:span text:style-name="AS_bold">(4)</text:span>
<text:s/></text:p>
      <text:list text:style-name="MoinBulletList">
        <text:list-item>
          <text:p>進める、回すの右にある数値を調整します。 </text:p>
        </text:list-item>
      </text:list>
      <text:p text:style-name="Standard">このようになれば完成です。 </text:p>
      <text:list text:style-name="MoinBulletList">
        <text:list-item>
          <text:p text:style-name="Standard"><draw:frame><draw:image xlink:type="simple" xlink:show="embed" xlink:href="Pictures/000000000011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スクリプトの実行</text:h>
      <text:p text:style-name="Standard">スクリプトの枠に表示されている<draw:frame><draw:image xlink:type="simple" xlink:show="embed" xlink:href="Pictures/000000000002.png" xlink:actuate="onLoad"/></draw:frame>
<text:s/>を押すとスクリプトが実行されます。 </text:p>
      <text:p text:style-name="Standard">スクリプトの中に記述(配置)されている項目が順に実行されます。 </text:p>
      <text:list text:style-name="MoinBulletList">
        <text:list-item>
          <text:p text:style-name="Standard"><draw:frame><draw:image xlink:type="simple" xlink:show="embed" xlink:href="Pictures/000000000012.png" xlink:actuate="onLoad"/></draw:frame>
<text:s/></text:p>
        </text:list-item>
      </text:list>
      <text:p text:style-name="Standard">たたむを押すと表示がなくなってしまいますが、 ビューアの中に残っています。 </text:p>
      <text:list text:style-name="MoinBulletList">
        <text:list-item>
          <text:p text:style-name="Standard"><draw:frame><draw:image xlink:type="simple" xlink:show="embed" xlink:href="Pictures/000000000013.png" xlink:actuate="onLoad"/></draw:frame>
<text:s/></text:p>
        </text:list-item>
        <text:list-item>
          <text:p>作成したスクリプトの名前が表示されています。 </text:p>
        </text:list-item>
      </text:list>
      <text:p text:style-name="Standard">スクリプトをビューアから引っ張り出すと内容が表示されます。 </text:p>
      <text:p text:style-name="Standard">ビューアのスクリプト名に左にある<draw:frame><draw:image xlink:type="simple" xlink:show="embed" xlink:href="Pictures/000000000002.png" xlink:actuate="onLoad"/></draw:frame>
<text:s/>を押して実行することもできます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