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0.png" manifest:media-type="image/png"/>
  <manifest:file-entry manifest:full-path="Pictures/000000000005.png" manifest:media-type="image/png"/>
  <manifest:file-entry manifest:full-path="Pictures/000000000011.png" manifest:media-type="image/png"/>
  <manifest:file-entry manifest:full-path="Pictures/000000000008.png" manifest:media-type="image/png"/>
  <manifest:file-entry manifest:full-path="Pictures/000000000012.png" manifest:media-type="image/png"/>
  <manifest:file-entry manifest:full-path="Pictures/000000000007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Pictures/000000000003.png" manifest:media-type="image/png"/>
  <manifest:file-entry manifest:full-path="Pictures/000000000004.png" manifest:media-type="image/png"/>
  <manifest:file-entry manifest:full-path="Pictures/000000000006.png" manifest:media-type="image/png"/>
  <manifest:file-entry manifest:full-path="Pictures/000000000009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etoysプロジェクトの作成と保存</text:h>
      <text:p text:style-name="Standard">etoysではひとまとまりのプログラムのことをプロジェクトと呼び、 プロジェクト単位で管理するようになっています。 </text:p>
      <text:list text:style-name="MoinBulletList">
        <text:list-item>
          <text:p>１つの作品を１つのプロジェクトと考えるとよいでしょう。 </text:p>
        </text:list-item>
        <text:list-item>
          <text:p>保存もプロジェクト単位で行います。 </text:p>
        </text:list-item>
      </text:list>
      <text:p text:style-name="Standard"/>
      <text:p text:style-name="HL1"/>
      <text:p text:style-name="Standard"><text:s/></text:p>
      <text:h text:outline-level="3" text:style-name="Heading_20_3">プロジェクトを作る</text:h>
      <text:p text:style-name="Standard">新しくプロジェクトを作るには、Home画面にある<text:span text:style-name="AS_bold">新しいプロジェクトを作る</text:span>
を押し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画面がクリアされ、で示した部分の名前が「名無し」に変わります。 </text:p>
      <text:list text:style-name="MoinBulletList">
        <text:list-item>
          <text:p>新しいプロジェクトが作成され、作業準備ができました。 </text:p>
        </text:list-item>
        <text:list-item>
          <text:p text:style-name="Standard">新しく作業を始めるときは、<text:span text:style-name="AS_bold">この状態から始めてください。</text:span>
<text:s/>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 text:style-name="Standard">で示した部分をクリックし、<text:span text:style-name="AS_bold">名前</text:span>
を付けることができます。 </text:p>
        </text:list-item>
        <text:list-item>
          <text:p>名前は保存するときに付けてもよい。 </text:p>
        </text:list-item>
      </text:list>
      <text:p text:style-name="Standard"/>
      <text:p text:style-name="HL1"/>
      <text:p text:style-name="Standard"><text:s/></text:p>
      <text:h text:outline-level="3" text:style-name="Heading_20_3">プロジェクトを保存する</text:h>
      <text:p text:style-name="Standard">プロジェクトを保存するには、保存したいプロジェクトに入っている状態で次を行います。 </text:p>
      <text:list text:style-name="MoinBulletList">
        <text:list-item>
          <text:p text:style-name="Standard"><text:span text:style-name="AS_bold">公開(保存)する</text:span>
ボタンを押し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「プロジェクトの説明を書いてください」というウインドウが開きます。 </text:p>
      <text:list text:style-name="MoinBulletList">
        <text:list-item>
          <text:p text:style-name="Standard"><text:span text:style-name="AS_bold">プロジェクト名</text:span>
を確認し(まだ名前を付けていないときはここで修正し)<text:span text:style-name="AS_bold">了解</text:span>
をクリックし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>画面に縦横の線が入り、「このプロジェクトを公開」という表示に変わります。 </text:p>
        </text:list-item>
        <text:list-item>
          <text:p text:style-name="Standard">右側の表示で<text:span text:style-name="AS_bold">etoys</text:span>
が選ばれているのを確認し<text:span text:style-name="AS_bold">保存</text:span>
をクリックし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  <text:list-item>
          <text:p>以上の操作でプロジェクトが指定フォルダ内に保存されます。 </text:p>
        </text:list-item>
      </text:list>
      <text:p text:style-name="Standard">新しいプロジェクトを作るときに、以前作成したプロジェクトと同じ名前にすると、 次のような表示がされて保存が行われません。 </text:p>
      <text:list text:style-name="MoinBulletList">
        <text:list-item>
          <text:p>この場合、プロジェクトの名前を変更してから保存してください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プロジェクトから出る</text:h>
      <text:p text:style-name="Standard">作成中のプロジェクトから出て、Home画面にもどるには で示したボタンを押します。 </text:p>
      <text:list text:style-name="MoinBulletList"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>Home画面にもどり、作成中だったプロジェクトは小さく表示されます。 </text:p>
      <text:list text:style-name="MoinBulletList">
        <text:list-item>
          <text:p text:style-name="Standard">小さく表示されているプロジェクトの部分(<text:span text:style-name="AS_bold">3</text:span>
)をクリックすると、プロジェクトに入ることができます。 </text:p>
        </text:list-item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プロジェクトを読み込む</text:h>
      <text:p text:style-name="Standard">プロジェクトを読み込むにはこのボタンを押します。 </text:p>
      <text:list text:style-name="MoinBulletList">
        <text:list-item>
          <text:p text:style-name="Standard"><draw:frame><draw:image xlink:type="simple" xlink:show="embed" xlink:href="Pictures/000000000009.png" xlink:actuate="onLoad"/></draw:frame>
<text:s/></text:p>
        </text:list-item>
        <text:list-item>
          <text:p>「プロジェクトの読み込み」というウインドウが開きます。 </text:p>
        </text:list-item>
        <text:list-item>
          <text:p>左側でプロジェクトを探す場所として etoys を選びます。 </text:p>
        </text:list-item>
        <text:list-item>
          <text:p>右側で読み込みたいプロジェクトを選びます。 </text:p>
        </text:list-item>
        <text:list-item>
          <text:p>了解をクリックしま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  <text:list-item>
          <text:p>プロジェクトが読み込まれ、そのプロジェクトに入った状態に変わります。 </text:p>
        </text:list-item>
      </text:list>
      <text:p text:style-name="Standard"><text:span text:style-name="AS_bold">注意</text:span>
<text:s/></text:p>
      <text:list text:style-name="MoinBulletList">
        <text:list-item>
          <text:p>プロジェクトを読み込むと、現在開いているプロジェクトの中に読み込まれます。 </text:p>
        </text:list-item>
        <text:list-item>
          <text:p text:style-name="Standard"><text:span text:style-name="AS_bold">「プロジェクトの読み込み」は「Home」にいる状態で行ないましょう。</text:span>
<text:s/></text:p>
        </text:list-item>
        <text:list-item>
          <text:p>あるプロジェクトで作業していて、別の「プロジェクトを読み込み」たくなったら「Home」に戻ってから行いましょう。 </text:p>
        </text:list-item>
      </text:list>
      <text:p text:style-name="Standard"/>
      <text:p text:style-name="HL1"/>
      <text:p text:style-name="Standard"><text:s/></text:p>
      <text:h text:outline-level="3" text:style-name="Heading_20_3">保存されたプロジェクト</text:h>
      <text:p text:style-name="Standard">実習室の環境では、プロジェクトは z:ドライブの etoys フォルダの中に保存されます。 </text:p>
      <text:list text:style-name="MoinBulletList">
        <text:list-item>
          <text:p text:style-name="Standard">プロジェクトは <text:span text:style-name="AS_bold">名前.番号.pr</text:span>
<text:s/>という名前で保存されます。 </text:p>
        </text:list-item>
        <text:list-item>
          <text:p>名前はプロジェクトに付けた名前 </text:p>
        </text:list-item>
        <text:list-item>
          <text:p>番号は同じプロジェクトを保存するごとに001,002,003,...と順に増えていきます。 </text:p>
        </text:list-item>
        <text:list-item>
          <text:p>この番号が大きいほど新しいものです。 </text:p>
        </text:list-item>
        <text:list-item>
          <text:p>練習１というプロジェクトを２回保存したときの例です。 </text:p>
        </text:list-item>
        <text:list-item>
          <text:p>練習１.002.prの方が後で保存したものです。 </text:p>
        </text:list-item>
        <text:list-item>
          <text:p text:style-name="Standard"><draw:frame><draw:image xlink:type="simple" xlink:show="embed" xlink:href="Pictures/000000000011.png" xlink:actuate="onLoad"/></draw:frame>
<text:s/></text:p>
        </text:list-item>
        <text:list-item>
          <text:p>etoysフォルダには２つのサブフォルダがあります。 </text:p>
        </text:list-item>
        <text:list-item>
          <text:p>どちらも削除しないでください。削除しても再び作られます。 </text:p>
        </text:list-item>
        <text:list-item>
          <text:p text:style-name="Standard">エラーが起こったときなどにSqueakDebug.log という名前のファイルが作られることがあります。 </text:p>
        </text:list-item>
      </text:list>
      <text:p text:style-name="Standard"/>
      <text:p text:style-name="HL1"/>
      <text:p text:style-name="Standard"><text:s/></text:p>
      <text:h text:outline-level="3" text:style-name="Heading_20_3">まとめ</text:h>
      <text:p text:style-name="Standard">Home画面はこのようになっています。 </text:p>
      <text:list text:style-name="MoinBulletList">
        <text:list-item>
          <text:p text:style-name="Standard"><draw:frame><draw:image xlink:type="simple" xlink:show="embed" xlink:href="Pictures/000000000012.png" xlink:actuate="onLoad"/></draw:frame>
<text:s/></text:p>
        </text:list-item>
        <text:list-item>
          <text:p text:style-name="Standard"><text:span text:style-name="AS_bold">1</text:span>
の部分をクリックすると、新しいプロジェクトが作られます。 </text:p>
        </text:list-item>
        <text:list-item>
          <text:p text:style-name="Standard"><text:span text:style-name="AS_bold">2</text:span>
の部分には現在のプロジェクトの名前が表示されます。 </text:p>
        </text:list-item>
        <text:list-item>
          <text:p text:style-name="Standard"><text:span text:style-name="AS_bold">3</text:span>
のボタンをクリックすると、元のプロジェクト(通常はHome)にもどります。 </text:p>
        </text:list-item>
        <text:list-item>
          <text:p text:style-name="Standard"><text:span text:style-name="AS_bold">4</text:span>
のボタンをクリックすると、次のプロジェクトに進みます。 </text:p>
        </text:list-item>
        <text:list-item>
          <text:p text:style-name="Standard"><text:span text:style-name="AS_bold">5</text:span>
のボタンはプロジェクトの読み込み </text:p>
        </text:list-item>
        <text:list-item>
          <text:p text:style-name="Standard"><text:span text:style-name="AS_bold">6</text:span>
のボタンはプロジェクトの保存 </text:p>
        </text:list-item>
        <text:list-item>
          <text:p text:style-name="Standard">読み込まれているプロジェクトは<text:span text:style-name="AS_bold">7</text:span>
,<text:span text:style-name="AS_bold">8</text:span>
のようにHome画面では縮小表示されます。 </text:p>
        </text:list-item>
        <text:list-item>
          <text:p>プロジェクトの縮小表示をクリックすると、そのプロジェクトに入る。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