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9.png" manifest:media-type="image/png"/>
  <manifest:file-entry manifest:full-path="Pictures/000000000014.png" manifest:media-type="image/png"/>
  <manifest:file-entry manifest:full-path="Pictures/000000000001.png" manifest:media-type="image/png"/>
  <manifest:file-entry manifest:full-path="Pictures/000000000002.png" manifest:media-type="image/png"/>
  <manifest:file-entry manifest:full-path="Pictures/000000000003.png" manifest:media-type="image/png"/>
  <manifest:file-entry manifest:full-path="Pictures/000000000013.png" manifest:media-type="image/png"/>
  <manifest:file-entry manifest:full-path="Pictures/000000000008.png" manifest:media-type="image/png"/>
  <manifest:file-entry manifest:full-path="Pictures/000000000010.png" manifest:media-type="image/png"/>
  <manifest:file-entry manifest:full-path="Pictures/000000000012.png" manifest:media-type="image/png"/>
  <manifest:file-entry manifest:full-path="Pictures/000000000004.png" manifest:media-type="image/png"/>
  <manifest:file-entry manifest:full-path="Pictures/000000000006.png" manifest:media-type="image/png"/>
  <manifest:file-entry manifest:full-path="Pictures/000000000007.png" manifest:media-type="image/png"/>
  <manifest:file-entry manifest:full-path="Pictures/000000000005.png" manifest:media-type="image/png"/>
  <manifest:file-entry manifest:full-path="Pictures/00000000001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office:automatic-styles>
  <office:body>
    <office:text>
      <text:p text:style-name="Standard"/>
      <text:h text:outline-level="2" text:style-name="Heading_20_2">ビューアとタイルのまとめ</text:h>
      <text:p text:style-name="Standard">ハロを表示し <draw:frame><draw:image xlink:type="simple" xlink:show="embed" xlink:href="Pictures/000000000001.png" xlink:actuate="onLoad"/></draw:frame>
<text:s/>をクリックするとビューアが表示されます。 </text:p>
      <text:list text:style-name="MoinBulletList">
        <text:list-item>
          <text:p text:style-name="Standard"><draw:frame><draw:image xlink:type="simple" xlink:show="embed" xlink:href="Pictures/000000000002.png" xlink:actuate="onLoad"/></draw:frame>
<text:s/></text:p>
        </text:list-item>
      </text:list>
      <text:p text:style-name="Standard">ビューアの一番上の行には、ビューア全体への指示を行うアイコンがあります。 </text:p>
      <text:list text:style-name="MoinBulletList">
        <text:list-item>
          <text:p>ビューアをたたむ </text:p>
          <text:list text:style-name="MoinBulletList">
            <text:list-item>
              <text:p>部品の縮小表示をクリックすると、縮小表示だけになります。 </text:p>
            </text:list-item>
            <text:list-item>
              <text:p>もういちどクリックすると元にもどります。 </text:p>
            </text:list-item>
          </text:list>
        </text:list-item>
        <text:list-item>
          <text:p>ビューアを画面から消す </text:p>
          <text:list text:style-name="MoinBulletList">
            <text:list-item>
              <text:p>もういちど表示するには、ハロの中の目のマークをクリックします。 </text:p>
            </text:list-item>
          </text:list>
        </text:list-item>
        <text:list-item>
          <text:p>部品の名前 </text:p>
          <text:list text:style-name="MoinBulletList">
            <text:list-item>
              <text:p>オブジェクトの名前が表示されています。ここをクリックして修正もできます。 </text:p>
            </text:list-item>
          </text:list>
        </text:list-item>
        <text:list-item>
          <text:p>変数を追加 </text:p>
        </text:list-item>
        <text:list-item>
          <text:p>メニュー </text:p>
          <text:list text:style-name="MoinBulletList">
            <text:list-item>
              <text:p text:style-name="Standard"><draw:frame><draw:image xlink:type="simple" xlink:show="embed" xlink:href="Pictures/000000000003.png" xlink:actuate="onLoad"/></draw:frame>
<text:s/></text:p>
            </text:list-item>
            <text:list-item>
              <text:p>オブジェクトがどこにあるのか分からなくなったときは「このオブジェクトをつかむ」を選ぶとマウスカーソルの位置に現れます。 </text:p>
            </text:list-item>
          </text:list>
        </text:list-item>
        <text:list-item>
          <text:p>カテゴリ欄を追加 </text:p>
        </text:list-item>
      </text:list>
      <text:p text:style-name="Standard">その下にはカテゴリ別にたくさんの項目が並んでいます。 </text:p>
      <text:list text:style-name="MoinBulletList">
        <text:list-item>
          <text:p>カテゴリは▼を押して選択できます。 </text:p>
        </text:list-item>
        <text:list-item>
          <text:p text:style-name="Standard"><draw:frame><draw:image xlink:type="simple" xlink:show="embed" xlink:href="Pictures/000000000004.png" xlink:actuate="onLoad"/></draw:frame>
<text:s/></text:p>
        </text:list-item>
      </text:list>
      <text:p text:style-name="Standard"/>
      <text:p text:style-name="HL1"/>
      <text:p text:style-name="Standard"><text:s/></text:p>
      <text:h text:outline-level="3" text:style-name="Heading_20_3">動作のタイル</text:h>
      <text:p text:style-name="Standard">左に <draw:frame><draw:image xlink:type="simple" xlink:show="embed" xlink:href="Pictures/000000000005.png" xlink:actuate="onLoad"/></draw:frame>
<text:s/>のついているタイルは動作を表します。 </text:p>
      <text:list text:style-name="MoinBulletList">
        <text:list-item>
          <text:p text:style-name="Standard"><draw:frame><draw:image xlink:type="simple" xlink:show="embed" xlink:href="Pictures/000000000005.png" xlink:actuate="onLoad"/></draw:frame>
<text:s/>をクリックすると対応する動作を１回行います。 </text:p>
        </text:list-item>
      </text:list>
      <text:p text:style-name="Standard">スクリプト内にそのままの形で配置できます。 </text:p>
      <text:list text:style-name="MoinBulletList">
        <text:list-item>
          <text:p text:style-name="Standard"><draw:frame><draw:image xlink:type="simple" xlink:show="embed" xlink:href="Pictures/000000000006.png" xlink:actuate="onLoad"/></draw:frame>
<text:s/></text:p>
        </text:list-item>
      </text:list>
      <text:p text:style-name="Standard"/>
      <text:p text:style-name="HL1"/>
      <text:p text:style-name="Standard"><text:s/></text:p>
      <text:h text:outline-level="3" text:style-name="Heading_20_3">観察のタイル</text:h>
      <text:p text:style-name="Standard">左に <draw:frame><draw:image xlink:type="simple" xlink:show="embed" xlink:href="Pictures/000000000007.png" xlink:actuate="onLoad"/></draw:frame>
<text:s/>のついているタイルは状態をみるのに使います。 </text:p>
      <text:list text:style-name="MoinBulletList">
        <text:list-item>
          <text:p>オブジェクトやまわりの状態によって値が変化します。 </text:p>
        </text:list-item>
      </text:list>
      <text:p text:style-name="Standard">テストタイルの条件の部分に利用できます。 </text:p>
      <text:list text:style-name="MoinBulletList">
        <text:list-item>
          <text:p>配置すると、比較方法が追加されタイルの形が変わります。 </text:p>
        </text:list-item>
        <text:list-item>
          <text:p text:style-name="Standard"><draw:frame><draw:image xlink:type="simple" xlink:show="embed" xlink:href="Pictures/000000000008.png" xlink:actuate="onLoad"/></draw:frame>
<text:s/></text:p>
        </text:list-item>
      </text:list>
      <text:p text:style-name="Standard"/>
      <text:p text:style-name="HL1"/>
      <text:p text:style-name="Standard"><text:s/></text:p>
      <text:h text:outline-level="3" text:style-name="Heading_20_3">属性のタイル</text:h>
      <text:p text:style-name="Standard">中ほどに <draw:frame><draw:image xlink:type="simple" xlink:show="embed" xlink:href="Pictures/000000000009.png" xlink:actuate="onLoad"/></draw:frame>
<text:s/>のついているタイルは属性を表します。 </text:p>
      <text:list text:style-name="MoinBulletList">
        <text:list-item>
          <text:p>←の左が　属性の名前 </text:p>
        </text:list-item>
        <text:list-item>
          <text:p>←の右が　属性の値 </text:p>
        </text:list-item>
        <text:list-item>
          <text:p>オブジェクトの状態によって値が変化します。 </text:p>
        </text:list-item>
        <text:list-item>
          <text:p>値を設定すると、オブジェクトの状態が変化します。 </text:p>
        </text:list-item>
      </text:list>
      <text:p text:style-name="Standard"><draw:frame><draw:image xlink:type="simple" xlink:show="embed" xlink:href="Pictures/000000000009.png" xlink:actuate="onLoad"/></draw:frame>
のところから引き出すと代入文が得られます。 </text:p>
      <text:list text:style-name="MoinBulletList">
        <text:list-item>
          <text:p text:style-name="Standard"><draw:frame><draw:image xlink:type="simple" xlink:show="embed" xlink:href="Pictures/000000000010.png" xlink:actuate="onLoad"/></draw:frame>
<text:s/></text:p>
        </text:list-item>
      </text:list>
      <text:p text:style-name="Standard">テストタイルの条件に利用するときは名前の部分から引き出して使います。 </text:p>
      <text:list text:style-name="MoinBulletList">
        <text:list-item>
          <text:p>配置すると、不等号などが追加されタイルの形が変わります。 </text:p>
        </text:list-item>
        <text:list-item>
          <text:p text:style-name="Standard"><draw:frame><draw:image xlink:type="simple" xlink:show="embed" xlink:href="Pictures/000000000011.png" xlink:actuate="onLoad"/></draw:frame>
<text:s/></text:p>
        </text:list-item>
      </text:list>
      <text:p text:style-name="Standard">計算式の中で利用することもできます。 </text:p>
      <text:list text:style-name="MoinBulletList">
        <text:list-item>
          <text:p>計算式の中へ配置したときは、形は変わりません。 </text:p>
        </text:list-item>
        <text:list-item>
          <text:p text:style-name="Standard"><draw:frame><draw:image xlink:type="simple" xlink:show="embed" xlink:href="Pictures/000000000012.png" xlink:actuate="onLoad"/></draw:frame>
<text:s/></text:p>
        </text:list-item>
      </text:list>
      <text:p text:style-name="Standard"/>
      <text:p text:style-name="HL1"/>
      <text:p text:style-name="Standard"><text:s/></text:p>
      <text:h text:outline-level="3" text:style-name="Heading_20_3">テストタイル</text:h>
      <text:p text:style-name="Standard">ビューアのテストカテゴリの中と、スクリプトの道具箱の中にあります。 </text:p>
      <text:list text:style-name="MoinBulletList">
        <text:list-item>
          <text:p>テストの右に　条件　を記入します。 </text:p>
        </text:list-item>
        <text:list-item>
          <text:p>はいの右に　条件が成り立ったときに実行することがらを記入します。 </text:p>
        </text:list-item>
        <text:list-item>
          <text:p>いいえ右に　条件が成り立たたないときに実行することがらを記入します。 </text:p>
        </text:list-item>
        <text:list-item>
          <text:p text:style-name="Standard"><draw:frame><draw:image xlink:type="simple" xlink:show="embed" xlink:href="Pictures/000000000013.png" xlink:actuate="onLoad"/></draw:frame>
<text:s/></text:p>
        </text:list-item>
      </text:list>
      <text:p text:style-name="Standard">注意 </text:p>
      <text:list text:style-name="MoinBulletList">
        <text:list-item>
          <text:p>条件は必ず記入すること。 </text:p>
        </text:list-item>
        <text:list-item>
          <text:p>はいの右、いいえの右は必要な方だけでよい。 </text:p>
        </text:list-item>
      </text:list>
      <text:p text:style-name="Standard"/>
      <text:p text:style-name="HL1"/>
      <text:p text:style-name="Standard"><text:s/></text:p>
      <text:h text:outline-level="3" text:style-name="Heading_20_3">その他のタイル</text:h>
      <text:p text:style-name="Standard">繰り返しのタイルや関数のタイルはスクリプトの道具箱の中にあります。 </text:p>
      <text:list text:style-name="MoinBulletList">
        <text:list-item>
          <text:p text:style-name="Standard"><draw:frame><draw:image xlink:type="simple" xlink:show="embed" xlink:href="Pictures/000000000014.png" xlink:actuate="onLoad"/></draw:frame>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