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02.png" manifest:media-type="image/png"/>
  <manifest:file-entry manifest:full-path="Pictures/000000000003.png" manifest:media-type="image/png"/>
  <manifest:file-entry manifest:full-path="Pictures/000000000001.png" manifest:media-type="image/png"/>
  <manifest:file-entry manifest:full-path="Pictures/000000000004.png" manifest:media-type="image/png"/>
  <manifest:file-entry manifest:full-path="Pictures/000000000005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2" text:style-name="Heading_20_2">テキスト</text:h>
      <text:p text:style-name="Standard">文字を表示するには<text:span text:style-name="AS_bold">部品</text:span>
の中にある<text:span text:style-name="AS_bold">テキスト</text:span>
を使い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>配置後、テキスト部分をクリックして文字を入力(修正)します。 </text:p>
      <text:list text:style-name="MoinBulletList"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>色を指定するためのハロや、フォントを指定するためのハロがあります。 </text:p>
      <text:list text:style-name="MoinBulletList"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p text:style-name="HL1"/>
      <text:p text:style-name="Standard"><text:s/></text:p>
      <text:h text:outline-level="3" text:style-name="Heading_20_3">スクリプトでの利用</text:h>
      <text:p text:style-name="Standard">ビューアの項目では<text:span text:style-name="AS_bold">文字文書</text:span>
のカテゴリにテキスト特有の属性があります。 </text:p>
      <text:p text:style-name="Standard"><text:span text:style-name="AS_bold">例１</text:span>
<text:s/>スクリプトで表示する文字を変えるには、<text:span text:style-name="AS_bold">文字列内容</text:span>
に代入します。 </text:p>
      <text:list text:style-name="MoinBulletList"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><text:span text:style-name="AS_bold">例２</text:span>
<text:s/>得点表示のように、数を増やすスクリプトを作ることもできます。 </text:p>
      <text:list text:style-name="MoinBulletList">
        <text:list-item>
          <text:p text:style-name="Standard"><text:span text:style-name="AS_bold">数値に以下を足す</text:span>
を使うと１回実行するごとに１増え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  <text:list-item>
          <text:p>テキストの初期値は０にしておくこと。 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