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1.png" manifest:media-type="image/png"/>
  <manifest:file-entry manifest:full-path="Pictures/000000000007.png" manifest:media-type="image/png"/>
  <manifest:file-entry manifest:full-path="Pictures/000000000008.png" manifest:media-type="image/png"/>
  <manifest:file-entry manifest:full-path="Pictures/000000000009.png" manifest:media-type="image/png"/>
  <manifest:file-entry manifest:full-path="Pictures/000000000003.png" manifest:media-type="image/png"/>
  <manifest:file-entry manifest:full-path="Pictures/000000000005.png" manifest:media-type="image/png"/>
  <manifest:file-entry manifest:full-path="Pictures/000000000004.png" manifest:media-type="image/png"/>
  <manifest:file-entry manifest:full-path="Pictures/000000000006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スクリプトの起動と停止</text:h>
      <text:p text:style-name="Standard">これまでスクリプトを実行したり停止したりするには、ビューアやスクリプト自身を表示して <draw:frame><draw:image xlink:type="simple" xlink:show="embed" xlink:href="Pictures/000000000001.png" xlink:actuate="onLoad"/></draw:frame>
<text:s/>や <draw:frame><draw:image xlink:type="simple" xlink:show="embed" xlink:href="Pictures/000000000002.png" xlink:actuate="onLoad"/></draw:frame>
<text:s/>をクリックして行っていました。 </text:p>
      <text:p text:style-name="Standard">スクリプト内から他のスクリプトを実行したり、他のスクリプトや自分自身を停止したりすることができます。 </text:p>
      <text:p text:style-name="Standard">スクリプトを実行したり停止したりするための命令は <text:span text:style-name="AS_bold">スクリプティング</text:span>
のカテゴリにあり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  <text:list-item>
          <text:p>スクリプトをスタートする </text:p>
        </text:list-item>
        <text:list-item>
          <text:p>スクリプトをストップする </text:p>
        </text:list-item>
      </text:list>
      <text:p text:style-name="Standard">を使います。 </text:p>
      <text:p text:style-name="HL1"/>
      <text:p text:style-name="Standard"><text:s/></text:p>
      <text:h text:outline-level="3" text:style-name="Heading_20_3">例</text:h>
      <text:p text:style-name="Standard">条件が成り立つ前と後とで、全く異なった動きをさせたい場合を例として説明します。 </text:p>
      <text:p text:style-name="Standard">おおまかな手順 </text:p>
      <text:list text:style-name="MoinNumberedList">
        <text:list-item>
          <text:p>条件が成り立つ前の動きのスクリプト(スクリプト1とする)を作る。 </text:p>
        </text:list-item>
        <text:list-item>
          <text:p>条件が成り立った後の動きのスクリプト(スクリプト2とする)を作る。 </text:p>
        </text:list-item>
        <text:list-item>
          <text:p>条件判定を行い、スクリプトのスタートとストップをする。 </text:p>
        </text:list-item>
      </text:list>
      <text:p text:style-name="Standard">動きのスクリプトを２つ作ります。 １つは条件が成り立つ前の動き、 もう１つは条件が成り立った後の動きです。 </text:p>
      <text:p text:style-name="Standard">１つずつ動作を確認した後、 ポーズまたはノーマルにして動作を停止しておき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ビューアで、 すべてのスクリプトがポーズまたはノーマルになっていることを確認し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<text:span text:style-name="AS_bold">スクリプトの名前</text:span>
も確認しておきます。 </text:p>
      <text:p text:style-name="Standard">以下では </text:p>
      <text:list text:style-name="MoinBulletList">
        <text:list-item>
          <text:p>「スクリプト１」が条件が成り立つ前の動き </text:p>
        </text:list-item>
        <text:list-item>
          <text:p>「スクリプト２」が条件が成り立った後の動き </text:p>
        </text:list-item>
      </text:list>
      <text:p text:style-name="Standard">として説明します。 </text:p>
      <text:p text:style-name="Standard"/>
      <text:p text:style-name="HL1"/>
      <text:p text:style-name="Standard"><text:s/></text:p>
      <text:h text:outline-level="3" text:style-name="Heading_20_3">スクリプトを切り替える</text:h>
      <text:p text:style-name="Standard">スクリプト１が動作中に、 あるものにぶつかったらスクリプト２を動作させるようにします。 </text:p>
      <text:p text:style-name="Standard"><text:span text:style-name="AS_bold">条件が成り立つ前の動きに対応するスクリプト</text:span>
内に記述します。 </text:p>
      <text:list text:style-name="MoinBulletList">
        <text:list-item>
          <text:p>この例ではスクリプト１です。 </text:p>
        </text:list-item>
      </text:list>
      <text:p text:style-name="Standard">１）テストタイルを配置して ぶつかったことの判定を記述し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>２）<text:span text:style-name="AS_bold">はい</text:span>
の右に<text:span text:style-name="AS_bold">スタートする</text:span>
タイルを配置します。 </text:p>
      <text:list text:style-name="MoinBulletList"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>３）<text:span text:style-name="AS_bold">空スクリプト</text:span>
と表示されている左にある緑のをクリックして、 スタートさせたいスクリプトの名前を選びます。 </text:p>
      <text:list text:style-name="MoinBulletList">
        <text:list-item>
          <text:p>スクリプト２を選びました。 </text:p>
        </text:list-item>
        <text:list-item>
          <text:p text:style-name="Standard"><draw:frame><draw:image xlink:type="simple" xlink:show="embed" xlink:href="Pictures/000000000008.png" xlink:actuate="onLoad"/></draw:frame>
<text:s/></text:p>
        </text:list-item>
      </text:list>
      <text:p text:style-name="Standard">この状態でスクリプト１を動作させると、 ぶつかったときにスクリプト２がスタートしますが、 スクリプト１も動作しているので、 両方の動きが混在して変なことになってしまいます。 </text:p>
      <text:p text:style-name="Standard">４）スクリプト２をスタートさせたらすぐに、 自分自身（スクリプト１）をストップします。 </text:p>
      <text:list text:style-name="MoinBulletList">
        <text:list-item>
          <text:p>上と同様の方法で追加し、次のようにします。 </text:p>
        </text:list-item>
        <text:list-item>
          <text:p>必ず、スタートするの下にストップするを入れること。 </text:p>
        </text:list-item>
        <text:list-item>
          <text:p text:style-name="Standard"><draw:frame><draw:image xlink:type="simple" xlink:show="embed" xlink:href="Pictures/000000000009.png" xlink:actuate="onLoad"/></draw:frame>
<text:s/></text:p>
        </text:list-item>
      </text:list>
      <text:p text:style-name="Standard">スクリプト１をスタートして動作を確認しましょう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