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3.png" manifest:media-type="image/png"/>
  <manifest:file-entry manifest:full-path="Pictures/000000000002.png" manifest:media-type="image/png"/>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ジョイスティックを使ったゲーム</text:h>
      <text:p text:style-name="Standard">主人公をジョイスティックを使って動かして遊ぶゲームを作ります。<text:s text:c="2"/></text:p>
      <text:p text:style-name="Standard">以下の例を参考にして、楽しいものを作りましょう。 </text:p>
      <text:p text:style-name="HL1"/>
      <text:p text:style-name="Standard"><text:s/></text:p>
      <text:h text:outline-level="3" text:style-name="Heading_20_3">前回まで</text:h>
      <text:p text:style-name="Standard">前回分は 真偽値型の変数を利用する<text:s/>のページを参照してください。 </text:p>
      <text:p text:style-name="Standard">画面例 </text:p>
      <text:list text:style-name="MoinBulletList">
        <text:list-item>
          <text:p text:style-name="Standard"><draw:frame><draw:image xlink:type="simple" xlink:show="embed" xlink:href="Pictures/000000000001.png" xlink:actuate="onLoad"/></draw:frame>
<text:s/></text:p>
        </text:list-item>
      </text:list>
      <text:p text:style-name="Standard">ここまでできていました。 </text:p>
      <text:list text:style-name="MoinBulletList">
        <text:list-item>
          <text:p>主人公をジョイスティックを使って動かす。 </text:p>
        </text:list-item>
        <text:list-item>
          <text:p>いくつかある障害物のところは通れない。</text:p>
        </text:list-item>
        <text:list-item>
          <text:p>ゴールにたどり着いたら終わり。 </text:p>
        </text:list-item>
        <text:list-item>
          <text:p>アイテムを取ると動作が変わる。 </text:p>
        </text:list-item>
      </text:list>
      <text:p text:style-name="Standard"/>
      <text:p text:style-name="HL1"/>
      <text:p text:style-name="Standard"><text:s/></text:p>
      <text:h text:outline-level="3" text:style-name="Heading_20_3">今回追加分</text:h>
      <text:list text:style-name="MoinBulletList">
        <text:list-item>
          <text:p>ゴール（またはアイテム、宝など）を守っている敵を配置する。 </text:p>
        </text:list-item>
        <text:list-item>
          <text:p>敵にそれらしい動きをつける。 </text:p>
        </text:list-item>
        <text:list-item>
          <text:p>主人公が敵とであったときの処理を記述する。 </text:p>
        </text:list-item>
        <text:list-item>
          <text:p>ゲームバランスを調整する。 </text:p>
        </text:list-item>
        <text:list-item>
          <text:p>他の人に遊んでもらえるように画面を整える。 </text:p>
        </text:list-item>
      </text:list>
      <text:p text:style-name="Standard"/>
      <text:p text:style-name="HL1"/>
      <text:p text:style-name="Standard"><text:s/></text:p>
      <text:h text:outline-level="3" text:style-name="Heading_20_3">敵を配置し、動きをつける</text:h>
      <text:p text:style-name="Standard">ゴール（またはアイテム、宝など）を守っているような動きをつけましょう。 </text:p>
      <text:p text:style-name="Standard">動かし方は 変数を使った動き<text:s/>のページを参考にしてください。 </text:p>
      <text:p text:style-name="Standard"/>
      <text:p text:style-name="HL1"/>
      <text:p text:style-name="Standard"><text:s/></text:p>
      <text:h text:outline-level="3" text:style-name="Heading_20_3">主人公が敵と当たったときの処理</text:h>
      <text:p text:style-name="Standard">これまで主人公の動作は（初期化を除いて） 主人公のスクリプトとして記述してきました。 </text:p>
      <text:list text:style-name="MoinBulletList">
        <text:list-item>
          <text:p>主人公が敵と当たったときの処理は </text:p>
          <text:p>敵を主体として考えれば、 </text:p>
          <text:p>敵のスクリプトとして記述することもできます。 </text:p>
        </text:list-item>
      </text:list>
      <text:p text:style-name="Standard">今回は<text:span text:style-name="AS_bold">敵のスクリプト内に記述</text:span>
してみましょう。 </text:p>
      <text:list text:style-name="MoinBulletList">
        <text:list-item>
          <text:p text:style-name="Standard"><text:span text:style-name="AS_bold">利点</text:span>
<text:s/>正しく動作している主人公のスクリプトを 修正しなくてすみます。 </text:p>
        </text:list-item>
      </text:list>
      <text:p text:style-name="Standard">主人公に関する命令を敵のスクリプト内に記述することになるので 注意して作成してください。 </text:p>
      <text:p text:style-name="Standard"/>
      <text:h text:outline-level="4" text:style-name="Heading_20_4">例1</text:h>
      <text:list text:style-name="MoinBulletList">
        <text:list-item>
          <text:p>主人公が敵と当たったとき、主人公を特定の位置に移動します。 </text:p>
        </text:list-item>
      </text:list>
      <text:p text:style-name="Standard">敵を主語にして、文を書き直すとこうなります。 </text:p>
      <text:list text:style-name="MoinBulletList">
        <text:list-item>
          <text:p>敵が主人公と当たったとき、主人公を特定の位置に移動します。 </text:p>
        </text:list-item>
      </text:list>
      <text:p text:style-name="Standard">スクリプト </text:p>
      <text:list text:style-name="MoinBulletList">
        <text:list-item>
          <text:p>この内容が敵のスクリプトのテストタイルに記述されています。 </text:p>
        </text:list-item>
        <text:list-item>
          <text:p text:style-name="Standard"><draw:frame><draw:image xlink:type="simple" xlink:show="embed" xlink:href="Pictures/000000000002.png" xlink:actuate="onLoad"/></draw:frame>
<text:s/></text:p>
        </text:list-item>
      </text:list>
      <text:p text:style-name="Standard"/>
      <text:h text:outline-level="4" text:style-name="Heading_20_4">例2</text:h>
      <text:list text:style-name="MoinBulletList">
        <text:list-item>
          <text:p>敵が主人公と当たったとき、主人公を下方向に５０移動します。 </text:p>
        </text:list-item>
        <text:list-item>
          <text:p text:style-name="Standard"><draw:frame><draw:image xlink:type="simple" xlink:show="embed" xlink:href="Pictures/000000000003.png" xlink:actuate="onLoad"/></draw:frame>
<text:s/></text:p>
        </text:list-item>
      </text:list>
      <text:p text:style-name="Standard"/>
      <text:h text:outline-level="4" text:style-name="Heading_20_4">例3</text:h>
      <text:list text:style-name="MoinBulletList">
        <text:list-item>
          <text:p>主人公が敵と当たったとき「アイテムをなくしてしまう」も面白いと思います。 </text:p>
        </text:list-item>
      </text:list>
      <text:p text:style-name="Standard"/>
      <text:p text:style-name="HL1"/>
      <text:p text:style-name="Standard"><text:s/></text:p>
      <text:h text:outline-level="3" text:style-name="Heading_20_3">ゲームバランスを調整する</text:h>
      <text:p text:style-name="Standard">ゲームとして楽しめる程度の難しさにしましょう。 </text:p>
      <text:p text:style-name="Standard">つぎのような点を調整するとよい。 </text:p>
      <text:list text:style-name="MoinBulletList">
        <text:list-item>
          <text:p>敵の配置、動き方 </text:p>
        </text:list-item>
        <text:list-item>
          <text:p>障害物の配置 </text:p>
        </text:list-item>
        <text:list-item>
          <text:p>アイテムの位置 </text:p>
        </text:list-item>
        <text:list-item>
          <text:p>主人公の初期位置 </text:p>
        </text:list-item>
        <text:list-item>
          <text:p>主人公の移動速度 </text:p>
        </text:list-item>
        <text:list-item>
          <text:p>主人公が敵と当たったときの処理 </text:p>
        </text:list-item>
      </text:list>
      <text:p text:style-name="Standard">また、アイテムがどんなもので どんな効果があるのかを考るとよい。 例えば </text:p>
      <text:list text:style-name="MoinBulletList">
        <text:list-item>
          <text:p>速く動けるようになる薬。 </text:p>
        </text:list-item>
        <text:list-item>
          <text:p>敵を眠らせてしまう薬。 </text:p>
        </text:list-item>
        <text:list-item>
          <text:p>扉のカギ。 </text:p>
        </text:list-item>
      </text:list>
      <text:p text:style-name="Standard"/>
      <text:p text:style-name="HL1"/>
      <text:p text:style-name="Standard"><text:s/></text:p>
      <text:h text:outline-level="3" text:style-name="Heading_20_3">他の人に遊んでもらえるように画面を整える</text:h>
      <text:p text:style-name="Standard">スクリプト関係 </text:p>
      <text:list text:style-name="MoinBulletList">
        <text:list-item>
          <text:p>スタートボタンを押すだけで何度でも遊ぶことができるように。 </text:p>
        </text:list-item>
        <text:list-item>
          <text:p>ゴールについたら、クリアできたことを示す。 </text:p>
        </text:list-item>
      </text:list>
      <text:p text:style-name="Standard">画面関係 </text:p>
      <text:list text:style-name="MoinBulletList">
        <text:list-item>
          <text:p>障害物など動かないものは、動かせないようにする。 </text:p>
        </text:list-item>
        <text:list-item>
          <text:p>スクリプトやビューアなどはたたんでおく。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