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2.png" manifest:media-type="image/png"/>
  <manifest:file-entry manifest:full-path="Pictures/000000000004.png" manifest:media-type="image/png"/>
  <manifest:file-entry manifest:full-path="Pictures/000000000003.png" manifest:media-type="image/png"/>
  <manifest:file-entry manifest:full-path="Pictures/000000000006.png" manifest:media-type="image/png"/>
  <manifest:file-entry manifest:full-path="Pictures/000000000005.png" manifest:media-type="image/pn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etoysの起動と終了</text:h>
      <text:p text:style-name="Standard">起動方法やデータの保存先は環境によって異なります。 </text:p>
      <text:list text:style-name="MoinBulletList">
        <text:list-item>
          <text:p>計算機実習室では次のようになっています。 </text:p>
          <text:list text:style-name="MoinBulletList">
            <text:list-item>
              <text:p text:style-name="Standard">起動はスタートメニューから <text:span text:style-name="AS_bold">スクイークEtoys</text:span>
<text:s/>を選択します。 </text:p>
            </text:list-item>
            <text:list-item>
              <text:p>保存場所は z:ドライブの指定フォルダ(etoys)の中です。 </text:p>
            </text:list-item>
          </text:list>
        </text:list-item>
      </text:list>
      <text:p text:style-name="Standard">１回目の起動時にはキーファイルが作られるため若干時間がかかります。 ２回目からはすばやく起動されます。 </text:p>
      <text:p text:style-name="HL1"/>
      <text:p text:style-name="Standard"><text:s/></text:p>
      <text:h text:outline-level="3" text:style-name="Heading_20_3">画面</text:h>
      <text:p text:style-name="Standard">これがスクイークetoys(ver4.1)の画面です。 画面は実習室用に修正したものです。 </text:p>
      <text:list text:style-name="MoinBulletList">
        <text:list-item>
          <text:p>画面上部にナビゲータフラップがあります。 </text:p>
        </text:list-item>
        <text:list-item>
          <text:p>画面内に etoys4.1 の表示と 新しいプロジェクトを作る ボタンがあります。 </text:p>
        </text:list-item>
        <text:list-item>
          <text:p text:style-name="Standard"><draw:frame><draw:image xlink:type="simple" xlink:show="embed" xlink:href="Pictures/000000000001.png" xlink:actuate="onLoad"/></draw:frame>
<text:s/></text:p>
        </text:list-item>
      </text:list>
      <text:p text:style-name="Standard"/>
      <text:p text:style-name="HL1"/>
      <text:p text:style-name="Standard"><text:s/></text:p>
      <text:h text:outline-level="3" text:style-name="Heading_20_3">ナビゲータフラップ</text:h>
      <text:p text:style-name="Standard">ナビゲータフラップにある絵(ボタンと呼ぶこともあります)をクリックして指示を与えます。 </text:p>
      <text:list text:style-name="MoinBulletList">
        <text:list-item>
          <text:p>etoysのウインドウを画面いっぱいに広げるには四角で囲んで示した絵をクリックします。 </text:p>
        </text:list-item>
        <text:list-item>
          <text:p>もう一度クリックするともとの大きさにもどります。 </text:p>
        </text:list-item>
        <text:list-item>
          <text:p>OSで用意された最大化ボタン(矢印で示したボタン)で最大化した場合は画面最上部にOS用のバーが残ります。 </text:p>
        </text:list-item>
        <text:list-item>
          <text:p text:style-name="Standard"><draw:frame><draw:image xlink:type="simple" xlink:show="embed" xlink:href="Pictures/000000000002.png" xlink:actuate="onLoad"/></draw:frame>
<text:s/></text:p>
        </text:list-item>
      </text:list>
      <text:p text:style-name="Standard">ナビゲータフラップがじゃまな時は、ナビゲータフラップを最小化することができます。 </text:p>
      <text:list text:style-name="MoinBulletList">
        <text:list-item>
          <text:p>四角で囲んで示した絵をクリックします。 </text:p>
        </text:list-item>
        <text:list-item>
          <text:p text:style-name="Standard"><draw:frame><draw:image xlink:type="simple" xlink:show="embed" xlink:href="Pictures/000000000003.png" xlink:actuate="onLoad"/></draw:frame>
<text:s/></text:p>
        </text:list-item>
        <text:list-item>
          <text:p>ナビゲータフラップが最小化された状態です。 </text:p>
        </text:list-item>
        <text:list-item>
          <text:p>このボタンだけが残っていて、これをクリックするともとの状態にもどります。 </text:p>
        </text:list-item>
        <text:list-item>
          <text:p text:style-name="Standard"><draw:frame><draw:image xlink:type="simple" xlink:show="embed" xlink:href="Pictures/000000000004.png" xlink:actuate="onLoad"/></draw:frame>
<text:s/></text:p>
        </text:list-item>
      </text:list>
      <text:p text:style-name="Standard"/>
      <text:p text:style-name="HL1"/>
      <text:p text:style-name="Standard"><text:s/></text:p>
      <text:h text:outline-level="3" text:style-name="Heading_20_3">終了</text:h>
      <text:p text:style-name="Standard">終了するにはこのボタンを押します。 </text:p>
      <text:list text:style-name="MoinBulletList">
        <text:list-item>
          <text:p text:style-name="Standard"><text:s/>と表示されるので </text:p>
        </text:list-item>
        <text:list-item>
          <text:p text:style-name="Standard"><text:s/>を選びます。 </text:p>
        </text:list-item>
        <text:list-item>
          <text:p text:style-name="Standard"><draw:frame><draw:image xlink:type="simple" xlink:show="embed" xlink:href="Pictures/000000000005.png" xlink:actuate="onLoad"/></draw:frame>
<text:s/></text:p>
        </text:list-item>
      </text:list>
      <text:p text:style-name="Standard">ウインドウの右上隅にあるX印の閉じるボタンを押しても同じです。 </text:p>
      <text:p text:style-name="HL1"/>
      <text:p text:style-name="Standard"><text:s/></text:p>
      <text:h text:outline-level="3" text:style-name="Heading_20_3">エラー</text:h>
      <text:p text:style-name="Standard">etoysでなにかエラーが起こったときは次のような表示がされます。 </text:p>
      <text:list text:style-name="MoinBulletList">
        <text:list-item>
          <text:p text:style-name="Standard">あわてずにをクリックしてください。 </text:p>
        </text:list-item>
        <text:list-item>
          <text:p text:style-name="Standard"><draw:frame><draw:image xlink:type="simple" xlink:show="embed" xlink:href="Pictures/000000000006.png" xlink:actuate="onLoad"/></draw:frame>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