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3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etoysのまとめ</text:h>
      <text:p text:style-name="Standard">子供の教育にコンピュータを使うことを目的としてSmalltalk言語が考えられた。(1960年代, Alan Kay) </text:p>
      <text:p text:style-name="Standard">Smalltalkは次の点でその後のコンピュータに影響を与えている。 </text:p>
      <text:list text:style-name="MoinBulletList">
        <text:list-item>
          <text:p>GUI </text:p>
        </text:list-item>
        <text:list-item>
          <text:p>オブジェクト指向 </text:p>
        </text:list-item>
      </text:list>
      <text:p text:style-name="Standard">EtoysはフリーのSmalltalk処理系であるsqueakのユーザインターフェースを タイルスクリプティング主体に修正したものである。 </text:p>
      <text:p text:style-name="Standard">中身はsqueakと同じなので、このようなことも可能で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これまでにタイルを並べて作成したスクリプトは Smalltalk言語に対応しています。 </text:p>
      <text:list text:style-name="MoinBulletList">
        <text:list-item>
          <text:p>スクリプト例 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>同じスクリプトを文字表示したもの 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