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Pictures/000000000004.png" manifest:media-type="image/png"/>
  <manifest:file-entry manifest:full-path="Pictures/000000000006.png" manifest:media-type="image/png"/>
  <manifest:file-entry manifest:full-path="Pictures/000000000005.png" manifest:media-type="image/png"/>
  <manifest:file-entry manifest:full-path="Pictures/000000000007.png" manifest:media-type="image/png"/>
  <manifest:file-entry manifest:full-path="Pictures/000000000008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etoys ここまでのまとめ(1)</text:h>
      <text:p text:style-name="Standard">詳しくは次のページを参照してください。 </text:p>
      <text:list text:style-name="MoinBulletList">
        <text:list-item>
          <text:p text:style-name="Standard">etoysの起動と終了<text:s/></text:p>
        </text:list-item>
        <text:list-item>
          <text:p text:style-name="Standard">プロジェクトの作成と保存<text:s/></text:p>
        </text:list-item>
        <text:list-item>
          <text:p text:style-name="Standard">絵を描くツール<text:s/></text:p>
        </text:list-item>
      </text:list>
      <text:p text:style-name="Standard"/>
      <text:p text:style-name="HL1"/>
      <text:p text:style-name="Standard"><text:s/></text:p>
      <text:h text:outline-level="3" text:style-name="Heading_20_3">起動</text:h>
      <text:p text:style-name="Standard">スタートメニューから<text:span text:style-name="AS_bold">スクイークetoys</text:span>
を選び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プロジェクトの作成</text:h>
      <text:p text:style-name="Standard">をクリックし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画面がクリアされ、Etoys4.1の表示が無くなり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プロジェクトに名前をつけるには、ここをクリックします。保存時につけることもできます。 </text:p>
      <text:p text:style-name="HL1"/>
      <text:p text:style-name="Standard"><text:s/></text:p>
      <text:h text:outline-level="3" text:style-name="Heading_20_3">絵を描く</text:h>
      <text:p text:style-name="Standard">このボタンを押し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絵を描くツールが表示され、これを使って絵を描き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描き終わったらツール内の<text:span text:style-name="AS_bold">ほぞん</text:span>
ボタンを押して絵を確定すること。 </text:p>
      <text:p text:style-name="HL1"/>
      <text:p text:style-name="Standard"><text:s/></text:p>
      <text:h text:outline-level="3" text:style-name="Heading_20_3">描いた絵の操作</text:h>
      <text:p text:style-name="Standard">描き終わった絵は、クリックとドラッグで配置でき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右ボタンでクリックするとハロが表示され、 ハロを使って削除、修正、拡大縮小、回転ができます。 </text:p>
      <text:list text:style-name="MoinBulletList"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プロジェクトの保存</text:h>
      <text:p text:style-name="Standard">プロジェクトを保存するには次のボタンを押します。 <text:line-break/>保存したいプロジェクトに入っている状態で行うこと。 </text:p>
      <text:list text:style-name="MoinBulletList"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  <text:p text:style-name="Standard">プロジェクトは z:ドライブのetoysフォルダの中に保存されます。 <text:line-break/>ファイル名は次のようになります。 </text:p>
      <text:list text:style-name="MoinBulletList">
        <text:list-item>
          <text:p>プロジェクト名.番号.pr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