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png" manifest:media-type="image/png"/>
  <manifest:file-entry manifest:full-path="Pictures/000000000003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ECMAscriptのオブジェクト</text:h>
      <text:p text:style-name="Standard">オブジェクトは属性(プロパティ)の集まりである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オブジェクトの生成</text:h>
      <text:p text:style-name="Standard"/>
      <text:h text:outline-level="4" text:style-name="Heading_20_4">空オブジェクトを作成</text:h>
      <text:list text:style-name="MoinBulletList">
        <text:list-item>
          <text:p text:style-name="Preformatted_20_Text">var obj = new Object();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/>
      <text:h text:outline-level="4" text:style-name="Heading_20_4">属性とその値を指定して作成</text:h>
      <text:list text:style-name="MoinBulletList">
        <text:list-item>
          <text:p text:style-name="Preformatted_20_Text">var obj = { name:'onigiri', price:150 };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属性名</text:h>
      <text:p text:style-name="Standard">属性(プロパティ)の名前は変数名と同様につけることができる。 </text:p>
      <text:p text:style-name="Standard">属性名にハイフンや空白など特殊な文字を含めたいときは、 'または"で挟んで文字列として記述する。 </text:p>
      <text:p text:style-name="Standard">for, if などの予約語も文字列として記述すれば 属性名として使うことができる。 </text:p>
      <text:p text:style-name="Standard">上の例は次のように書いてもよい。 </text:p>
      <text:list text:style-name="MoinBulletList">
        <text:list-item>
          <text:p text:style-name="Preformatted_20_Text">var obj = { 'name':'onigiri', 'price':150 };</text:p>
        </text:list-item>
      </text:list>
      <text:p text:style-name="Standard"/>
      <text:p text:style-name="HL1"/>
      <text:p text:style-name="Standard"><text:s/></text:p>
      <text:h text:outline-level="3" text:style-name="Heading_20_3">属性値の参照</text:h>
      <text:p text:style-name="Standard">つぎの形式で参照できる。 </text:p>
      <text:list text:style-name="MoinBulletList">
        <text:list-item>
          <text:p>オブジェクト名.属性名 </text:p>
          <text:p text:style-name="Preformatted_20_Text">$ rhinojs&gt; var obj = { name:'onigiri', price:150 };js&gt; print( obj.name );onigirijs&gt; print( obj.price );150js&gt; obj.price = 130;js&gt; print( obj.price );130</text:p>
        </text:list-item>
      </text:list>
      <text:p text:style-name="Standard"/>
      <text:p text:style-name="HL1"/>
      <text:p text:style-name="Standard"><text:s/></text:p>
      <text:h text:outline-level="3" text:style-name="Heading_20_3">連想配列として利用</text:h>
      <text:p text:style-name="Standard">属性値を次の形式で参照できる。 この場合、属性名は文字列で指定する。 </text:p>
      <text:list text:style-name="MoinBulletList">
        <text:list-item>
          <text:p>オブジェクト名[属性名] </text:p>
          <text:p text:style-name="Preformatted_20_Text">$ rhinojs&gt; var obj = { name:'onigiri', price:150 };js&gt; print( obj['name'] );onigirijs&gt; key = 'price';js&gt; print( obj[key] );150</text:p>
        </text:list-item>
      </text:list>
      <text:p text:style-name="Standard"/>
      <text:p text:style-name="HL1"/>
      <text:p text:style-name="Standard"><text:s/></text:p>
      <text:h text:outline-level="3" text:style-name="Heading_20_3">すべての属性を調べる</text:h>
      <text:list text:style-name="MoinBulletList">
        <text:list-item>
          <text:p text:style-name="Preformatted_20_Text">var obj = { name:'onigiri', price:150 };for (i in obj) {<text:s text:c="4"/>print( i, obj[i] );}</text:p>
        </text:list-item>
      </text:list>
      <text:p text:style-name="Standard"/>
      <text:p text:style-name="HL1"/>
      <text:p text:style-name="Standard"><text:s/></text:p>
      <text:h text:outline-level="3" text:style-name="Heading_20_3">call by value</text:h>
      <text:p text:style-name="Standard">関数呼び出しで、引数が number, string, boolean のときは call by value である。 </text:p>
      <text:p text:style-name="Standard">例 </text:p>
      <text:list text:style-name="MoinBulletList">
        <text:list-item>
          <text:p text:style-name="Preformatted_20_Text">function add1(k) {<text:s text:c="4"/>k = k + 1;<text:s text:c="4"/>return k;}var n = 3;print( add1(n) );print( n );</text:p>
        </text:list-item>
      </text:list>
      <text:p text:style-name="Standard">関数add1は引数に1を加え、その値を結果として返します。 </text:p>
      <text:list text:style-name="MoinBulletList">
        <text:list-item>
          <text:p>引数に3を与えて呼び出すと4を返します。 </text:p>
        </text:list-item>
        <text:list-item>
          <text:p>変数nを引数としても、関数に渡されるのは値3です。(call by value) </text:p>
        </text:list-item>
        <text:list-item>
          <text:p>関数から戻った後でも変数nの値は変化していません。 </text:p>
        </text:list-item>
      </text:list>
      <text:p text:style-name="Standard">実行結果は </text:p>
      <text:list text:style-name="MoinBulletList">
        <text:list-item>
          <text:p text:style-name="Preformatted_20_Text">43</text:p>
        </text:list-item>
      </text:list>
      <text:p text:style-name="Standard"/>
      <text:h text:outline-level="3" text:style-name="Heading_20_3">call by reference</text:h>
      <text:p text:style-name="Standard">関数呼び出しで、引数がオブジェクトのときは call by reference である。 </text:p>
      <text:p text:style-name="Standard">例 </text:p>
      <text:list text:style-name="MoinBulletList">
        <text:list-item>
          <text:p text:style-name="Preformatted_20_Text">function addx(k) {<text:s text:c="4"/>k.x = k.x + 1;<text:s text:c="4"/>return k.x;}var m = { x:5 };print( addx(m) );print( m.x );</text:p>
        </text:list-item>
      </text:list>
      <text:p text:style-name="Standard">関数addxは引数として与えられたオブジェクトの属性xの値に1を加え、その値を結果として返します。 </text:p>
      <text:list text:style-name="MoinBulletList">
        <text:list-item>
          <text:p>引数にはオブジェクトを与えて呼び出します。 </text:p>
        </text:list-item>
        <text:list-item>
          <text:p>関数に渡されるのはオブジェクトの参照です。(call by reference) </text:p>
        </text:list-item>
        <text:list-item>
          <text:p>関数から戻った後でも変数mは同じオブジェクトを保持していますが、 </text:p>
        </text:list-item>
        <text:list-item>
          <text:p>オブジェクトの属性値は変化しています。 </text:p>
        </text:list-item>
      </text:list>
      <text:p text:style-name="Standard">実行結果は </text:p>
      <text:list text:style-name="MoinBulletList">
        <text:list-item>
          <text:p text:style-name="Preformatted_20_Text">66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