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2.png" manifest:media-type="image/png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String</text:h>
      <text:p text:style-name="Standard">文字列を扱うにはStringクラスを用います。 </text:p>
      <text:list text:style-name="MoinBulletList">
        <text:list-item>
          <text:p>文字列は基本型(プリミティブ)ではない。 </text:p>
        </text:list-item>
        <text:list-item>
          <text:p>charの配列ではない。(Cとは異なる) </text:p>
        </text:list-item>
        <text:list-item>
          <text:p>Stringは変更不能なオブジェクトです。 </text:p>
        </text:list-item>
        <text:list-item>
          <text:p>文字列はオブジェクトであるが、普通のオブジェクトとは次の点で振る舞いが異なります。 </text:p>
          <text:list text:style-name="MoinBulletList">
            <text:list-item>
              <text:p>文字列に演算が行われたときは、そのオブジェクトが修正されるのではなく、新しくオブジェクトが作られます。 </text:p>
            </text:list-item>
          </text:list>
        </text:list-item>
      </text:list>
      <text:p text:style-name="Standard">文字が並んだものを文字列という。 </text:p>
      <text:list text:style-name="MoinBulletList">
        <text:list-item>
          <text:p text:style-name="Standard">プログラム中で文字列は <text:span text:style-name="AS_bold">"</text:span>
<text:s/>ではさんで "Hello World" のように記述する。 </text:p>
        </text:list-item>
        <text:list-item>
          <text:p text:style-name="Standard">この文字列の値は <text:span text:style-name="AS_bold">Hello World</text:span>
<text:s/>であって、<text:span text:style-name="AS_bold">"</text:span>
<text:s/>は含まれない。 </text:p>
        </text:list-item>
        <text:list-item>
          <text:p text:style-name="Standard"><text:span text:style-name="AS_bold">""</text:span>
<text:s/>は長さ０の文字列である。空文字列という。 </text:p>
        </text:list-item>
      </text:list>
      <text:p text:style-name="Standard">以下に文字列の使い方の一部を示します。 他にも多くのメソッド（関数）があります。 </text:p>
      <text:p text:style-name="Standard"/>
      <text:p text:style-name="HL1"/>
      <text:p text:style-name="Standard"><text:s/></text:p>
      <text:h text:outline-level="3" text:style-name="Heading_20_3">連結</text:h>
      <text:p text:style-name="Standard">文字列の連結は演算記号 <text:span text:style-name="AS_bold">+</text:span>
<text:s/>を使って行うことが出来る。 </text:p>
      <text:p text:style-name="Standard">a,b,cをStringクラスの変数とし </text:p>
      <text:list text:style-name="MoinBulletList">
        <text:list-item>
          <text:p text:style-name="Preformatted_20_Text"><text:s/>a = "Hello";<text:s/>b = "World";<text:s/>c = a + b;</text:p>
        </text:list-item>
      </text:list>
      <text:p text:style-name="Standard">を行うと、c の値は <text:span text:style-name="AS_bold">Hello</text:span>
<text:span text:style-name="AS_bold">World</text:span>
<text:s/>になる。 </text:p>
      <text:p text:style-name="Standard">基本型(プリミティブ)を文字列に連結すると、値に対応する文字列に変換してから連結される。 </text:p>
      <text:p text:style-name="Standard">kがint型、xがdouble型、pがboolean型、sがStringクラスの変数のとき </text:p>
      <text:list text:style-name="MoinBulletList">
        <text:list-item>
          <text:p text:style-name="Preformatted_20_Text"><text:s/>k = 103;<text:s/>x = 5.789;<text:s/>p = true;<text:s/>s = "kotae" + k + x + p;</text:p>
        </text:list-item>
      </text:list>
      <text:p text:style-name="Standard">を行うと、s は <text:span text:style-name="AS_bold">kotae1035.789true</text:span>
<text:s/>になる。 </text:p>
      <text:p text:style-name="Standard">この機能は結果を表示するのにしばしば利用されます。 System.out.println には１つの引数しか書けないので、このような使い方をします。 </text:p>
      <text:list text:style-name="MoinBulletList">
        <text:list-item>
          <text:p text:style-name="Preformatted_20_Text"><text:s/>System.out.println("k=" + k + ", x=" + x + ", p=" + p);</text:p>
        </text:list-item>
      </text:list>
      <text:p text:style-name="Standard">数値を文字列に変換するには、空文字列と連結すればよい。 xがdouble、sがStringのときの例を示す。 </text:p>
      <text:list text:style-name="MoinBulletList">
        <text:list-item>
          <text:p text:style-name="Preformatted_20_Text">x = 3.14;s = "" + x;</text:p>
        </text:list-item>
      </text:list>
      <text:p text:style-name="Standard"/>
      <text:p text:style-name="HL1"/>
      <text:p text:style-name="Standard"><text:s/></text:p>
      <text:h text:outline-level="3" text:style-name="Heading_20_3">文字列の比較</text:h>
      <text:p text:style-name="Standard">２つの文字列が等しいかどうかを調べるには equals メソッドを使います。 </text:p>
      <text:p text:style-name="Standard">２つのString型変数 a, b が、文字列として等しいかを判定する論理式は次のように書きます。 </text:p>
      <text:list text:style-name="MoinBulletList">
        <text:list-item>
          <text:p text:style-name="Preformatted_20_Text">a.equals(b)</text:p>
        </text:list-item>
      </text:list>
      <text:p text:style-name="Standard">変数 a の値が文字列 "Hello" と等しいか比較する場合はこのように書きます。 </text:p>
      <text:list text:style-name="MoinBulletList">
        <text:list-item>
          <text:p text:style-name="Preformatted_20_Text">a.equals("Hello")</text:p>
        </text:list-item>
      </text:list>
      <text:p text:style-name="Standard"/>
      <text:p text:style-name="HL1"/>
      <text:p text:style-name="Standard"><text:s/></text:p>
      <text:h text:outline-level="3" text:style-name="Heading_20_3">例</text:h>
      <text:p text:style-name="Standard">文字列の連結と比較を行うプログラム </text:p>
      <text:list text:style-name="MoinBulletList">
        <text:list-item>
          <text:p text:style-name="Preformatted_20_Text"><text:s/>public<text:s/><text:s/>class<text:s/><text:s/>MojiHikaku<text:s/>{<text:line-break/><text:line-break/><text:s text:c="8"/><text:s/>public<text:s/><text:s/>static<text:s/><text:s/>void<text:s/><text:s/>main<text:s/>(<text:s/>String[]<text:s/><text:s/>args)<text:s/>{<text:line-break/><text:line-break/><text:s text:c="16"/><text:s/>String<text:s/><text:s/>a,<text:s/><text:s/>b,<text:s/><text:s/>c;<text:line-break/><text:line-break/><text:s text:c="16"/><text:s/>a<text:s/>=<text:s/><text:s/>"Hello";<text:line-break/><text:line-break/><text:s text:c="16"/><text:s/>b<text:s/>=<text:s/><text:s/>a<text:s/>+<text:s/><text:s/>"World";<text:line-break/><text:line-break/><text:s text:c="16"/><text:s/>c<text:s/>=<text:s/><text:s/>"HelloWorld";<text:line-break/><text:line-break/><text:s text:c="16"/><text:s/>System.<text:s/>out.<text:s/>println(<text:s/><text:s/>a<text:s/>);<text:line-break/><text:line-break/><text:s text:c="16"/><text:s/>System.<text:s/>out.<text:s/>println(<text:s/><text:s/>b<text:s/>);<text:line-break/><text:line-break/><text:s text:c="16"/><text:s/>System.<text:s/>out.<text:s/>println(<text:s/><text:s/>c<text:s/>);<text:line-break/><text:line-break/><text:s text:c="16"/><text:s/>if(<text:s/><text:s/>b<text:s/>==<text:s/><text:s/>c<text:s/>)<text:line-break/><text:line-break/><text:s text:c="24"/><text:s/>System.<text:s/>out.<text:s/>println(<text:s/><text:s/>"equal"<text:s/>);<text:line-break/><text:line-break/><text:s text:c="16"/><text:s/>else<text:line-break/><text:line-break/><text:s text:c="24"/><text:s/>System.<text:s/>out.<text:s/>println(<text:s/><text:s/>"not equal"<text:s/>);<text:line-break/><text:line-break/><text:s text:c="16"/><text:s/>if(<text:s/><text:s/>b.<text:s/>equals(<text:s/>c)<text:s/>)<text:line-break/><text:line-break/><text:s text:c="24"/><text:s/>System.<text:s/>out.<text:s/>println(<text:s/><text:s/>"equal"<text:s/>);<text:line-break/><text:line-break/><text:s text:c="16"/><text:s/>else<text:line-break/><text:line-break/><text:s text:c="24"/><text:s/>System.<text:s/>out.<text:s/>println(<text:s/><text:s/>"not equal"<text:s/>);<text:line-break/><text:line-break/><text:s text:c="8"/>}<text:line-break/><text:line-break/>}<text:line-break/><text:line-break/></text:p>
        </text:list-item>
      </text:list>
      <text:p text:style-name="Standard">Stringはプリミティブ(基本型)ではないので、値は変数とは別の場所にとられます。<text:line-break/><text:s/>変数a,b,cへの代入では、対応する箱には文字列の値があるアドレスが代入されます。<text:line-break/><text:s/>３つの代入文が実行された後の状態はこのようになります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10行目のif文では条件として b == c の論理式を用いています。 プリミティブの比較はこれで行いますが…… </text:p>
      <text:list text:style-name="MoinBulletList">
        <text:list-item>
          <text:p>== は変数の箱に入っている値を比較します。 </text:p>
        </text:list-item>
        <text:list-item>
          <text:p>変数bとcの箱には文字列のあるアドレスが入っています。 </text:p>
        </text:list-item>
        <text:list-item>
          <text:p>上の図の状態であると考えると、bとcの箱の中の値は異なるので not equal と表示されます。 </text:p>
        </text:list-item>
      </text:list>
      <text:p text:style-name="Standard">14行目のif文では equalsメソッドを使って判定しているので、 文字列の値が比較され equal となります。 </text:p>
      <text:p text:style-name="Standard">実行結果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文字列の長さ</text:h>
      <text:p text:style-name="Standard">文字列の長さを求めるには length メソッドを使います。 </text:p>
      <text:p text:style-name="Standard">書き方 </text:p>
      <text:list text:style-name="MoinBulletList">
        <text:list-item>
          <text:p text:style-name="Preformatted_20_Text"><text:s/>文字列.length()</text:p>
        </text:list-item>
      </text:list>
      <text:p text:style-name="Standard"><text:span text:style-name="AS_bold">例1</text:span>
<text:s/></text:p>
      <text:list text:style-name="MoinBulletList">
        <text:list-item>
          <text:p text:style-name="Preformatted_20_Text">s = "Hello";System.out.println( s.length() );</text:p>
        </text:list-item>
      </text:list>
      <text:p text:style-name="Standard">変数sに代入された文字列"Hello"の長さを求めそれを表示します。 5と表示されます。 </text:p>
      <text:p text:style-name="Standard"><text:span text:style-name="AS_bold">例2</text:span>
<text:s/></text:p>
      <text:list text:style-name="MoinBulletList">
        <text:list-item>
          <text:p text:style-name="Preformatted_20_Text">i = "HelloWorld".length();</text:p>
        </text:list-item>
      </text:list>
      <text:p text:style-name="Standard">文字列に対して直接lengthを行うこともできます。 iには10が代入されます。 </text:p>
      <text:p text:style-name="Standard"><text:span text:style-name="AS_bold">例3</text:span>
<text:s/></text:p>
      <text:list text:style-name="MoinBulletList">
        <text:list-item>
          <text:p text:style-name="Preformatted_20_Text">s = "日本語の文字列";i = s.length();</text:p>
        </text:list-item>
      </text:list>
      <text:p text:style-name="Standard">漢字などでも文字数を正しく求められます。 iの値は7になります。 </text:p>
      <text:p text:style-name="Standard"/>
      <text:p text:style-name="HL1"/>
      <text:p text:style-name="Standard"><text:s/></text:p>
      <text:h text:outline-level="3" text:style-name="Heading_20_3">部分文字列</text:h>
      <text:p text:style-name="Standard">文字列からその一部分を取り出すには substring メソッドを使います。 </text:p>
      <text:p text:style-name="Standard">substringメソッドも文字列の後ろに .substring(0,3) のような形でつけて使います。 引数を２つとり、１番目は取り出す最初の位置、２番目は取り出す最後の文字の次の位置です。 </text:p>
      <text:list text:style-name="MoinBulletList">
        <text:list-item>
          <text:p text:style-name="Preformatted_20_Text"><text:s/>s = "ABCDEFG";<text:s/>System.out.println( s.substring(2,5) );</text:p>
        </text:list-item>
      </text:list>
      <text:p text:style-name="Standard">を行うと <text:span text:style-name="AS_bold">CDE</text:span>
<text:s/>と表示される。 </text:p>
      <text:p text:style-name="Standard"/>
      <text:p text:style-name="HL1"/>
      <text:p text:style-name="Standard"><text:s/></text:p>
      <text:h text:outline-level="3" text:style-name="Heading_20_3">部分の文字</text:h>
      <text:p text:style-name="Standard">文字列を構成する１文字を取り出すには indexOf メソッドを使います。 </text:p>
      <text:list text:style-name="MoinBulletList">
        <text:list-item>
          <text:p text:style-name="Preformatted_20_Text"><text:s/>String s;<text:s/>char c;<text:s/>s = "ABCDEFG";<text:s/>c = s.indexOf(3);</text:p>
        </text:list-item>
      </text:list>
      <text:p text:style-name="Standard">とすると、cには文字Dが入ります。 </text:p>
      <text:p text:style-name="Standard"/>
      <text:p text:style-name="HL1"/>
      <text:p text:style-name="Standard"><text:s/></text:p>
      <text:h text:outline-level="3" text:style-name="Heading_20_3">数値への変換</text:h>
      <text:p text:style-name="Standard">文字列 s をintに変換しint型の変数 i に代入するにはこのように書きます。 </text:p>
      <text:list text:style-name="MoinBulletList">
        <text:list-item>
          <text:p text:style-name="Preformatted_20_Text">s = "1230";i = Integer.parseInt( s );</text:p>
        </text:list-item>
      </text:list>
      <text:p text:style-name="Standard">文字列 s をdoubleに変換しdouble型の変数 d に代入するにはこのように書きます。 </text:p>
      <text:list text:style-name="MoinBulletList">
        <text:list-item>
          <text:p text:style-name="Preformatted_20_Text">s = "2.17";d = Double.parseDouble( s );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