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office:automatic-styles>
  <office:body>
    <office:text>
      <text:p text:style-name="Standard"/>
      <text:h text:outline-level="2" text:style-name="Heading_20_2">JavaScript</text:h>
      <text:p text:style-name="Standard"/>
      <text:h text:outline-level="3" text:style-name="Heading_20_3">入門編</text:h>
      <text:p text:style-name="Standard"><text:a xlink:type="simple" xlink:href="https://developer.mozilla.org/ja/docs/Rhino">Rhino</text:a>
を用いてプログラミング入門のための授業を行ったときの資料です。 RhinoはJavaで書かれたECMAスクリプトの処理系です。 Javaがインストールされている環境であればjarファイル１つだけで動作します。 </text:p>
      <text:list text:style-name="MoinBulletList">
        <text:list-item>
          <text:p>プログラムってどんなもの </text:p>
          <text:list text:style-name="MoinBulletList">
            <text:list-item>
              <text:p text:style-name="Standard">プログラムってどんなもの<text:s/></text:p>
            </text:list-item>
            <text:list-item>
              <text:p text:style-name="Standard">パソコンと会話する<text:s/></text:p>
            </text:list-item>
            <text:list-item>
              <text:p text:style-name="Standard">Rhino処理系の使い方<text:s/></text:p>
            </text:list-item>
            <text:list-item>
              <text:p text:style-name="Standard">Rhinoの反応<text:s/></text:p>
            </text:list-item>
            <text:list-item>
              <text:p text:style-name="Standard">値に名前をつける<text:s/></text:p>
            </text:list-item>
            <text:list-item>
              <text:p text:style-name="Standard">まとめて質問する<text:s/></text:p>
            </text:list-item>
            <text:list-item>
              <text:p text:style-name="Standard">Rhinoのプログラムの作成と実行<text:s/></text:p>
            </text:list-item>
          </text:list>
        </text:list-item>
        <text:list-item>
          <text:p>プログラムを作る </text:p>
          <text:list text:style-name="MoinBulletList">
            <text:list-item>
              <text:p text:style-name="Standard">Rhinoのプログラム<text:s/></text:p>
            </text:list-item>
            <text:list-item>
              <text:p text:style-name="Standard">デバッグ<text:s/></text:p>
            </text:list-item>
            <text:list-item>
              <text:p text:style-name="Standard">代入文<text:s/></text:p>
            </text:list-item>
            <text:list-item>
              <text:p text:style-name="Standard">数学関数と定数<text:s/></text:p>
            </text:list-item>
            <text:list-item>
              <text:p text:style-name="Standard">関数の定義と利用<text:s/></text:p>
            </text:list-item>
            <text:list-item>
              <text:p text:style-name="Standard">関数のまとめ<text:s/></text:p>
            </text:list-item>
            <text:list-item>
              <text:p text:style-name="Standard">変数の有効範囲<text:s/></text:p>
            </text:list-item>
            <text:list-item>
              <text:p text:style-name="Standard">条件文<text:s/></text:p>
            </text:list-item>
            <text:list-item>
              <text:p text:style-name="Standard">プログラムの作り方<text:s/></text:p>
            </text:list-item>
            <text:list-item>
              <text:p text:style-name="Standard">ブラウザ上で動作させる<text:s/></text:p>
            </text:list-item>
            <text:list-item>
              <text:p text:style-name="Standard">まとめ<text:s/></text:p>
            </text:list-item>
          </text:list>
        </text:list-item>
      </text:list>
      <text:p text:style-name="Standard"/>
      <text:p text:style-name="HL1"/>
      <text:p text:style-name="Standard"><text:s/></text:p>
      <text:h text:outline-level="3" text:style-name="Heading_20_3">基礎編</text:h>
      <text:p text:style-name="Standard">Cを学習済みの人向けの資料です。 </text:p>
      <text:list text:style-name="MoinBulletList">
        <text:list-item>
          <text:p text:style-name="Standard">特徴と注意<text:s/></text:p>
        </text:list-item>
        <text:list-item>
          <text:p text:style-name="Standard">データ型<text:s/></text:p>
        </text:list-item>
        <text:list-item>
          <text:p text:style-name="Standard">プログラムの書き方<text:s/></text:p>
        </text:list-item>
        <text:list-item>
          <text:p text:style-name="Standard">変数<text:s/></text:p>
        </text:list-item>
        <text:list-item>
          <text:p text:style-name="Standard">制御文<text:s/></text:p>
        </text:list-item>
        <text:list-item>
          <text:p text:style-name="Standard">関数<text:s/></text:p>
        </text:list-item>
        <text:list-item>
          <text:p text:style-name="Standard">配列<text:s/></text:p>
        </text:list-item>
        <text:list-item>
          <text:p text:style-name="Standard">オブジェクト<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