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15ゲーム</text:h>
      <text:p text:style-name="Standard">１５ゲームは４×４の四角の枠の中にある１５個のピースをスライドさせて並べるパズルです。 市販品ではピースに１～１５の数字が書いてあります。 </text:p>
      <text:p text:style-name="Standard">右下の隅にある１つのピースを除き、この空間をつかって他のピースをスライドさせます。 </text:p>
      <text:p text:style-name="Standard">ばらばらに配置された状態からスライドするだけで、 数字の順に並べるのが問題で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これをJavaプログラムで作って遊べるようにしましょう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数字の描いてあるピースは画像で用意することにします。 </text:p>
      <text:p text:style-name="Standard">使う画像を取り替えるとこんなふうに遊べ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