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3.png" manifest:media-type="image/png"/>
  <manifest:file-entry manifest:full-path="Pictures/000000000002.png" manifest:media-type="image/png"/>
  <manifest:file-entry manifest:full-path="Pictures/000000000001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2" text:style-name="Heading_20_2">配列</text:h>
      <text:p text:style-name="Standard">配列の要素の参照や要素への値の代入などでの要素の指定方法はCと同じです。 </text:p>
      <text:list text:style-name="MoinBulletList">
        <text:list-item>
          <text:p text:style-name="Preformatted_20_Text"><text:s/>a[0] = 1;<text:s/>a[1] = a[0] + 2;</text:p>
        </text:list-item>
      </text:list>
      <text:p text:style-name="Standard"/>
      <text:p text:style-name="HL1"/>
      <text:p text:style-name="Standard"><text:s/></text:p>
      <text:h text:outline-level="3" text:style-name="Heading_20_3">配列の大きさ</text:h>
      <text:p text:style-name="Standard">配列の大きさは length で得ることができる。 </text:p>
      <text:p text:style-name="Standard">配列の宣言と使い始めに必要な処理は異なります。 </text:p>
      <text:p text:style-name="Standard"><text:span text:style-name="AS_bold">例</text:span>
<text:s/></text:p>
      <text:list text:style-name="MoinBulletList">
        <text:list-item>
          <text:p text:style-name="Preformatted_20_Text"><text:s/><text:s/>int[]<text:s/><text:s/>a;<text:line-break/><text:line-break/><text:s/><text:s/>a<text:s/>=<text:s/><text:s/>new<text:s/><text:s/>int[<text:s/>100];<text:line-break/><text:line-break/><text:s/><text:s/>for<text:s/>(<text:s/>i<text:s/>=<text:s/><text:s/>0;<text:s/><text:s/>i<text:s/>&lt;<text:s/><text:s/>a.<text:s/>length;<text:s/><text:s/>i++)<text:line-break/><text:line-break/><text:s text:c="5"/><text:s/>a[<text:s/>i]<text:s/>=<text:s/><text:s/>0;<text:line-break/><text:line-break/></text:p>
        </text:list-item>
      </text:list>
      <text:p text:style-name="Standard">１行目の変数宣言 int[ ] a; により、変数aの場所が用意される。 <text:line-break/>a の型は int[ ] (すなわち int型の配列)であるが、変数aのために用意されるのは参照型の値が入る箱１つだけである。 </text:p>
      <text:list text:style-name="MoinBulletList">
        <text:list-item>
          <text:p text:style-name="Standard"><draw:frame><draw:image xlink:type="simple" xlink:show="embed" xlink:href="Pictures/000000000001.png" xlink:actuate="onLoad"/></draw:frame>
<text:s/></text:p>
        </text:list-item>
      </text:list>
      <text:p text:style-name="Standard">２行目の new int[100] により、int型のデータが１００個並んだオブジェクトが作られる。 </text:p>
      <text:list text:style-name="MoinBulletList">
        <text:list-item>
          <text:p text:style-name="Standard"><draw:frame><draw:image xlink:type="simple" xlink:show="embed" xlink:href="Pictures/000000000002.png" xlink:actuate="onLoad"/></draw:frame>
<text:s/></text:p>
        </text:list-item>
      </text:list>
      <text:p text:style-name="Standard">それを a に代入することで、aを使って配列の各要素を参照できるようになる。 </text:p>
      <text:list text:style-name="MoinBulletList">
        <text:list-item>
          <text:p text:style-name="Standard"><draw:frame><draw:image xlink:type="simple" xlink:show="embed" xlink:href="Pictures/000000000003.png" xlink:actuate="onLoad"/></draw:frame>
<text:s/></text:p>
        </text:list-item>
      </text:list>
      <text:p text:style-name="Standard">３～４行目では配列の要素に0を代入している。 <text:line-break/>aが参照している配列の大きさは a.length で得ることができ、繰り返しの中で利用している。 </text:p>
      <text:p text:style-name="Standard">変数aの定義と配列オブジェクトの作成が別々になっていることに注意。 </text:p>
      <text:p text:style-name="Standard">配列オブジェクトは実行時に作成されるので、配列の実際の大きさも(コンパイル時でなく)実行時に決まることになる。 </text:p>
      <text:p text:style-name="Standard">３～４行目で用いられている変数iの宣言も必要だが（説明と関係ないので）省略した。 </text:p>
      <text:p text:style-name="HL1"/>
      <text:p text:style-name="Standard"><text:s/></text:p>
      <text:h text:outline-level="3" text:style-name="Heading_20_3">演習</text:h>
      <text:p text:style-name="Standard">次のＣで書かれたプログラムはエラトステネスの篩を用いて１０００までの素数を表示するものです。 </text:p>
      <text:p text:style-name="Preformatted_20_Text">#<text:s/>include<text:s/>&lt;<text:s/>stdio.<text:s/>h&gt;<text:line-break/><text:line-break/><text:line-break/><text:line-break/>#<text:s/>define<text:s/><text:s/>N<text:s/><text:s/>1000<text:line-break/><text:line-break/><text:line-break/><text:line-break/><text:s/>int<text:s/><text:s/>main()<text:s/>{<text:line-break/><text:line-break/><text:s text:c="4"/><text:s/>int<text:s/><text:s/>i,<text:s/><text:s/>p,<text:s/><text:s/>w[<text:s/>N];<text:line-break/><text:line-break/><text:line-break/><text:line-break/><text:s text:c="4"/><text:s/>for<text:s/>(<text:s/>i<text:s/>=<text:s/><text:s/>0;<text:s/><text:s/>i<text:s/>&lt;<text:s/><text:s/>N;<text:s/><text:s/>i++)<text:line-break/><text:line-break/><text:s text:c="8"/><text:s/>w[<text:s/>i]<text:s/>=<text:s/><text:s/>1;<text:line-break/><text:line-break/><text:s text:c="4"/><text:s/>for<text:s/>(<text:s/>p<text:s/>=<text:s/><text:s/>2;<text:s/><text:s/>p<text:s/>&lt;<text:s/><text:s/>N;<text:s/><text:s/>p++)<text:s/>{<text:line-break/><text:line-break/><text:s text:c="8"/><text:s/>if<text:s/>(<text:s/><text:s/>w[<text:s/>p]<text:s/>)<text:s/>{<text:line-break/><text:line-break/><text:s text:c="12"/><text:s/>printf(<text:s/>"%8d",<text:s/><text:s/>p);<text:line-break/><text:line-break/><text:s text:c="12"/><text:s/>for<text:s/>(<text:s/><text:s/>i<text:s/>=<text:s/><text:s/>2*<text:s/>p;<text:s/><text:s/>i<text:s/>&lt;<text:s/><text:s/>N;<text:s/><text:s/>i<text:s/>+=<text:s/><text:s/>p)<text:line-break/><text:line-break/><text:s text:c="16"/><text:s/>w[<text:s/>i]<text:s/>=<text:s/><text:s/>0;<text:line-break/><text:line-break/><text:s text:c="8"/>}<text:line-break/><text:line-break/><text:s text:c="4"/>}<text:line-break/><text:line-break/>}<text:line-break/><text:line-break/></text:p>
      <text:p text:style-name="Standard">これをもとにして、Javaのプログラムを作成しなさい。 </text:p>
      <text:list text:style-name="MoinBulletList">
        <text:list-item>
          <text:p>ファイル名はLesson3.javaとすること。 </text:p>
        </text:list-item>
        <text:list-item>
          <text:p>慣習に従って、美しいプログラムにすること。 </text:p>
        </text:list-item>
        <text:list-item>
          <text:p>Nは定数として記述しなさい。 </text:p>
          <text:list text:style-name="MoinBulletList">
            <text:list-item>
              <text:p>Nを別の値にしたいときは、定数記述の１箇所だけの修正ですむようにすること。 </text:p>
            </text:list-item>
          </text:list>
        </text:list-item>
        <text:list-item>
          <text:p>wをboolean型配列として宣言し、サイズNで割り当てなさい。 </text:p>
        </text:list-item>
        <text:list-item>
          <text:p>wの配列要素に値を代入しているところが２箇所あります。 </text:p>
          <text:list text:style-name="MoinBulletList">
            <text:list-item>
              <text:p>正しいbooleanの値を代入するように修正しなさい。 </text:p>
            </text:list-item>
          </text:list>
        </text:list-item>
        <text:list-item>
          <text:p>その他、必要な修正を行って正しく動作するようにしなさい。 </text:p>
        </text:list-item>
      </text:list>
      <text:p text:style-name="Standard">(1) </text:p>
      <text:list text:style-name="MoinBulletList">
        <text:list-item>
          <text:p text:style-name="Preformatted_20_Text">上のCプログラムと同じ動作をするプログラムを作成しなさい。</text:p>
        </text:list-item>
      </text:list>
      <text:p text:style-name="Standard">(2) </text:p>
      <text:list text:style-name="MoinBulletList">
        <text:list-item>
          <text:p text:style-name="Preformatted_20_Text">求まった素数の個数と、求まった素数のうち最大のもの１つだけを表示するように修正しなさい。</text:p>
        </text:list-item>
      </text:list>
      <text:p text:style-name="Standard">(3) </text:p>
      <text:list text:style-name="MoinBulletList">
        <text:list-item>
          <text:p text:style-name="Preformatted_20_Text">あなたが使っているJava処理系で、どのくらい大きなNまで処理できるか調べなさい。</text:p>
        </text:list-item>
      </text:list>
      <text:p text:style-name="Standard">上級では次の点を調べる必要があります。 </text:p>
      <text:list text:style-name="MoinNumberedList">
        <text:list-item>
          <text:p>コンパイルできること。 </text:p>
        </text:list-item>
        <text:list-item>
          <text:p>配列をnewで確保できること。 </text:p>
        </text:list-item>
        <text:list-item>
          <text:p>ある程度の時間内に実行できること。 </text:p>
        </text:list-item>
        <text:list-item>
          <text:p>正しく処理されること。 </text:p>
        </text:list-item>
      </text:list>
      <text:p text:style-name="Standard">java コマンドにヒープサイズオプションをつけて実行すると 大きな配列を確保することができます。 </text:p>
      <text:list text:style-name="MoinBulletList">
        <text:list-item>
          <text:p text:style-name="Standard">&gt;<text:s/>java -Xmx500m Lesson3 </text:p>
          <text:list text:style-name="MoinBulletList">
            <text:list-item>
              <text:p>大文字Xと小文字xに注意 </text:p>
            </text:list-item>
            <text:list-item>
              <text:p>500m の部分に使用するヒープメモリサイズを書く </text:p>
            </text:list-item>
          </text:list>
        </text:list-item>
      </text:list>
      <text:p text:style-name="Standard">演習用サーバを使っている人はlinuxのコマンドを使って実行時間を計測することができるので、 いくつかのNについて調べてみると良いでしょう。 </text:p>
      <text:list text:style-name="MoinBulletList">
        <text:list-item>
          <text:p text:style-name="Standard">&gt;<text:s/>time java Lesson3 </text:p>
        </text:list-item>
      </text:list>
      <text:p text:style-name="Standard">１～３を解決してもこのプログラムでは、Nがある値を超えるとうまく処理されなくなります。 理由を考えてください。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