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Pictures/000000000002.png" manifest:media-type="image/png"/>
  <manifest:file-entry manifest:full-path="Pictures/000000000004.png" manifest:media-type="image/png"/>
  <manifest:file-entry manifest:full-path="Pictures/000000000003.png" manifest:media-type="image/png"/>
  <manifest:file-entry manifest:full-path="Pictures/000000000001.png" manifest:media-type="image/png"/>
  <manifest:file-entry manifest:full-path="Pictures/000000000005.png" manifest:media-type="image/png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>
    <style:style style:name="HL1" style:parent-style-name="Horizontal_20_Line" style:family="paragraph">
      <style:paragraph-properties fo:border-bottom="0.02cm solid #606060"/>
    </style:style>
    <style:style style:name="AS_bold" style:family="text">
      <style:text-properties fo:font-weight="bold" style:font-weight-asian="bold" style:font-weight-complex="bold"/>
    </style:style>
  </office:automatic-styles>
  <office:body>
    <office:text>
      <text:p text:style-name="Standard"/>
      <text:h text:outline-level="2" text:style-name="Heading_20_2">配列の宣言と初期化</text:h>
      <text:p text:style-name="Standard"/>
      <text:p text:style-name="HL1"/>
      <text:p text:style-name="Standard"><text:s/></text:p>
      <text:h text:outline-level="3" text:style-name="Heading_20_3">配列の宣言</text:h>
      <text:p text:style-name="Standard">変数の宣言は次のような形式で行いました。 </text:p>
      <text:list text:style-name="MoinBulletList">
        <text:list-item>
          <text:p text:style-name="Standard"><draw:frame><draw:image xlink:type="simple" xlink:show="embed" xlink:href="Pictures/000000000001.png" xlink:actuate="onLoad"/></draw:frame>
<text:s/></text:p>
        </text:list-item>
      </text:list>
      <text:p text:style-name="Standard">配列も同様の形式で宣言できます。 </text:p>
      <text:p text:style-name="Standard">配列の型は </text:p>
      <text:list text:style-name="MoinBulletList">
        <text:list-item>
          <text:p>構成要素の型の後ろに [ ] をつけたものです。 </text:p>
        </text:list-item>
      </text:list>
      <text:p text:style-name="Standard">例 </text:p>
      <text:list text:style-name="MoinBulletList">
        <text:list-item>
          <text:p>double型の配列 x の宣言 </text:p>
        </text:list-item>
        <text:list-item>
          <text:p>int型の配列 aとb の宣言 </text:p>
          <text:p text:style-name="Preformatted_20_Text"><text:s/><text:s/>double[]<text:s/><text:s/>x;<text:line-break/><text:line-break/><text:s/><text:s/>int[]<text:s/><text:s/>a,<text:s/><text:s/>b;<text:line-break/><text:line-break/></text:p>
        </text:list-item>
      </text:list>
      <text:p text:style-name="Standard"/>
      <text:p text:style-name="HL1"/>
      <text:p text:style-name="Standard"><text:s/></text:p>
      <text:h text:outline-level="3" text:style-name="Heading_20_3">配列の割り当て</text:h>
      <text:p text:style-name="Standard">配列の割り当て(作成)はnewを使って行います。 </text:p>
      <text:list text:style-name="MoinBulletList">
        <text:list-item>
          <text:p>newは新しいオブジェクトを作るときに使います。 </text:p>
        </text:list-item>
      </text:list>
      <text:p text:style-name="Standard">例 </text:p>
      <text:list text:style-name="MoinBulletList">
        <text:list-item>
          <text:p>double型の配列 x に1000個からなる配列を割り当てる。 </text:p>
          <text:p text:style-name="Preformatted_20_Text"><text:s/><text:s/>double[]<text:s/><text:s/>x;<text:line-break/><text:line-break/><text:s/><text:s/>x<text:s/>=<text:s/><text:s/>new<text:s/><text:s/>double[<text:s/>1000];<text:line-break/><text:line-break/></text:p>
        </text:list-item>
        <text:list-item>
          <text:p>int型の配列 a に100個からなる配列を、b に200個からなる配列を割り当てる。 </text:p>
          <text:p text:style-name="Preformatted_20_Text"><text:s/><text:s/>int[]<text:s/><text:s/>a,<text:s/><text:s/>b;<text:line-break/><text:line-break/><text:s/><text:s/>a<text:s/>=<text:s/><text:s/>new<text:s/><text:s/>int[<text:s/>100];<text:line-break/><text:line-break/><text:s/><text:s/>b<text:s/>=<text:s/><text:s/>new<text:s/><text:s/>int[<text:s/>200];<text:line-break/><text:line-break/></text:p>
        </text:list-item>
      </text:list>
      <text:p text:style-name="Standard"/>
      <text:p text:style-name="HL1"/>
      <text:p text:style-name="Standard"><text:s/></text:p>
      <text:h text:outline-level="3" text:style-name="Heading_20_3">例</text:h>
      <text:p text:style-name="Standard">配列の宣言により、変数 a の値を保持する領域が用意される。 </text:p>
      <text:list text:style-name="MoinBulletList">
        <text:list-item>
          <text:p text:style-name="Preformatted_20_Text"><text:s/>int[] a;</text:p>
        </text:list-item>
        <text:list-item>
          <text:p text:style-name="Standard"><draw:frame><draw:image xlink:type="simple" xlink:show="embed" xlink:href="Pictures/000000000002.png" xlink:actuate="onLoad"/></draw:frame>
<text:s/></text:p>
        </text:list-item>
      </text:list>
      <text:p text:style-name="Standard">new により指定の大きさの配列が作られる。 </text:p>
      <text:list text:style-name="MoinBulletList">
        <text:list-item>
          <text:p text:style-name="Preformatted_20_Text"><text:s/>new int[100];</text:p>
        </text:list-item>
        <text:list-item>
          <text:p text:style-name="Standard"><draw:frame><draw:image xlink:type="simple" xlink:show="embed" xlink:href="Pictures/000000000003.png" xlink:actuate="onLoad"/></draw:frame>
<text:s/></text:p>
        </text:list-item>
      </text:list>
      <text:p text:style-name="Standard">作られた配列オブジェクトのアドレスを変数aに代入することで、aを用いて配列を利用できるようになる。 </text:p>
      <text:list text:style-name="MoinBulletList">
        <text:list-item>
          <text:p text:style-name="Preformatted_20_Text"><text:s/>int[] a;<text:s/>a = new int[100];</text:p>
        </text:list-item>
        <text:list-item>
          <text:p text:style-name="Standard"><draw:frame><draw:image xlink:type="simple" xlink:show="embed" xlink:href="Pictures/000000000004.png" xlink:actuate="onLoad"/></draw:frame>
<text:s/></text:p>
        </text:list-item>
      </text:list>
      <text:p text:style-name="Standard">宣言文と実行文 </text:p>
      <text:list text:style-name="MoinBulletList">
        <text:list-item>
          <text:p>int[] a; は宣言文です。 </text:p>
        </text:list-item>
        <text:list-item>
          <text:p>a = new int[100]; は実行文です。 </text:p>
        </text:list-item>
      </text:list>
      <text:p text:style-name="Standard">配列を実際に割り当てるのは実行文の方です。 したがって、配列の大きさは実行時に指定できることが分かります。 </text:p>
      <text:p text:style-name="Standard"/>
      <text:p text:style-name="HL1"/>
      <text:p text:style-name="Standard"><text:s/></text:p>
      <text:h text:outline-level="3" text:style-name="Heading_20_3">配列の宣言と初期化</text:h>
      <text:p text:style-name="Standard">配列の宣言と割り当てを一度に行う構文もあります。 </text:p>
      <text:list text:style-name="MoinBulletList">
        <text:list-item>
          <text:p text:style-name="Standard"><draw:frame><draw:image xlink:type="simple" xlink:show="embed" xlink:href="Pictures/000000000005.png" xlink:actuate="onLoad"/></draw:frame>
<text:s/></text:p>
        </text:list-item>
      </text:list>
      <text:p text:style-name="Standard">例 </text:p>
      <text:list text:style-name="MoinBulletList">
        <text:list-item>
          <text:p text:style-name="Preformatted_20_Text"><text:s/><text:s/>double[]<text:s/><text:s/>x<text:s/>=<text:s/><text:s/>new<text:s/><text:s/>double[<text:s/>1000];<text:line-break/><text:line-break/></text:p>
        </text:list-item>
      </text:list>
      <text:p text:style-name="Standard"/>
      <text:p text:style-name="HL1"/>
      <text:p text:style-name="Standard"><text:s/></text:p>
      <text:h text:outline-level="3" text:style-name="Heading_20_3">配列の初期値</text:h>
      <text:p text:style-name="Standard">配列の初期値は次のように記述して指定できます。 </text:p>
      <text:list text:style-name="MoinBulletList">
        <text:list-item>
          <text:p text:style-name="Preformatted_20_Text"><text:s/><text:s/>int[]<text:s/><text:s/>k<text:s/>=<text:s/>{<text:s/><text:s/>5,<text:s/><text:s/>3,<text:s/><text:s/>10,<text:s/><text:s/>21,<text:s/><text:s/>2<text:s/>};<text:line-break/><text:line-break/></text:p>
        </text:list-item>
      </text:list>
      <text:p text:style-name="Standard">この例では、大きさ５の配列が作られ、k[0]=5; k[1]=3; ... に初期化されます。 </text:p>
      <text:p text:style-name="Standard"/>
      <text:p text:style-name="HL1"/>
      <text:p text:style-name="Standard"><text:s/></text:p>
      <text:h text:outline-level="3" text:style-name="Heading_20_3">補足</text:h>
      <text:p text:style-name="Standard">配列の宣言は </text:p>
      <text:list text:style-name="MoinBulletList">
        <text:list-item>
          <text:p text:style-name="Preformatted_20_Text"><text:s/>int[] a;</text:p>
        </text:list-item>
      </text:list>
      <text:p text:style-name="Standard">ではなく </text:p>
      <text:list text:style-name="MoinBulletList">
        <text:list-item>
          <text:p text:style-name="Preformatted_20_Text"><text:s/>int a[];</text:p>
        </text:list-item>
      </text:list>
      <text:p text:style-name="Standard">と書く方法もあります。 </text:p>
      <text:p text:style-name="Standard">１番目の書き方は<text:span text:style-name="AS_bold">int配列型の変数a</text:span>
、 ２番目の書き方は<text:span text:style-name="AS_bold">int型aの配列</text:span>
<text:s/>と読めます。 どちらでもかまわないのですが、１番目の方がなんとなくオブジェクトっぽくて、 説明の図とあっているように見えませんか。 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