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2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解のある配置を作る</text:h>
      <text:p text:style-name="Standard">右下の１つを除いた他のピースをばらばらに入れ替えた後、 スライドするだけで元の位置に戻すのがこのパズル(１５ゲーム)の問題です。 </text:p>
      <text:p text:style-name="Standard">どんなにばらばらに配置しても元の位置にもどせるのかというと、そうではありません。 </text:p>
      <text:list text:style-name="MoinBulletList">
        <text:list-item>
          <text:p text:style-name="Standard"><text:span text:style-name="AS_bold">元にもどせる配置と、元にもどせない配置があります。</text:span>
<text:s/></text:p>
        </text:list-item>
      </text:list>
      <text:p text:style-name="Standard">どんな配置だと元にもどせるかを解説した後、 元にもどせる配置だけを作成するメソッドを示します。 </text:p>
      <text:p text:style-name="Standard"/>
      <text:p text:style-name="HL1"/>
      <text:p text:style-name="Standard"><text:s/></text:p>
      <text:h text:outline-level="3" text:style-name="Heading_20_3">ちょっと数学的な説明</text:h>
      <text:list text:style-name="MoinBulletList">
        <text:list-item>
          <text:p>並び、置換、互換とその関係の説明をします。 </text:p>
        </text:list-item>
      </text:list>
      <text:p text:style-name="Standard"/>
      <text:h text:outline-level="4" text:style-name="Heading_20_4">並び</text:h>
      <text:p text:style-name="Standard">並べるものの一つ一つを数で表すことにすると、 例えば５つのものの<text:span text:style-name="AS_bold">並び</text:span>
は </text:p>
      <text:list text:style-name="MoinBulletList">
        <text:list-item>
          <text:p>(1,2,3,4,5) や </text:p>
        </text:list-item>
        <text:list-item>
          <text:p>(1,3,5,4,2) や </text:p>
        </text:list-item>
        <text:list-item>
          <text:p>(4,3,2,5,1) </text:p>
        </text:list-item>
      </text:list>
      <text:p text:style-name="Standard">のように書けます。 </text:p>
      <text:p text:style-name="Standard">並び(4,3,2,5,1)は </text:p>
      <text:list text:style-name="MoinBulletList">
        <text:list-item>
          <text:p>４という目印のものが１番目に </text:p>
        </text:list-item>
        <text:list-item>
          <text:p>３という目印のものが２番目に </text:p>
        </text:list-item>
        <text:list-item>
          <text:p>２という目印のものが３番目に </text:p>
        </text:list-item>
        <text:list-item>
          <text:p>５という目印のものが４番目に </text:p>
        </text:list-item>
        <text:list-item>
          <text:p>１という目印のものが５番目に </text:p>
        </text:list-item>
      </text:list>
      <text:p text:style-name="Standard">並んでいることを表しています。 </text:p>
      <text:p text:style-name="Standard"/>
      <text:h text:outline-level="4" text:style-name="Heading_20_4">置換</text:h>
      <text:list text:style-name="MoinBulletList">
        <text:list-item>
          <text:p text:style-name="Standard">ものの並びの順番を入れ替える操作を(数学の用語では)<text:span text:style-name="AS_bold">置換</text:span>
と言います。 </text:p>
        </text:list-item>
      </text:list>
      <text:p text:style-name="Standard">たとえば </text:p>
      <text:list text:style-name="MoinBulletList">
        <text:list-item>
          <text:p>並び(1,2,3,4,5)を </text:p>
        </text:list-item>
        <text:list-item>
          <text:p>並び(1,3,5,4,2)に変える操作 </text:p>
        </text:list-item>
      </text:list>
      <text:p text:style-name="Standard">も置換の１つです。 </text:p>
      <text:p text:style-name="Standard"/>
      <text:h text:outline-level="4" text:style-name="Heading_20_4">互換</text:h>
      <text:list text:style-name="MoinBulletList">
        <text:list-item>
          <text:p>置換のうち２つの要素を互いに入れ替えるものを互換といいます。 </text:p>
        </text:list-item>
      </text:list>
      <text:p text:style-name="Standard">たとえば </text:p>
      <text:list text:style-name="MoinBulletList">
        <text:list-item>
          <text:p>並び(1,2,3,4,5)を </text:p>
        </text:list-item>
        <text:list-item>
          <text:p>並び(2,1,3,4,5)に変える操作 </text:p>
        </text:list-item>
      </text:list>
      <text:p text:style-name="Standard">は互換の１つです。 </text:p>
      <text:p text:style-name="Standard">交換される２つ以外の要素の位置は変わりません。 </text:p>
      <text:p text:style-name="Standard"/>
      <text:h text:outline-level="4" text:style-name="Heading_20_4">互換の積</text:h>
      <text:list text:style-name="MoinBulletList">
        <text:list-item>
          <text:p>置換は互換の積で表すことができます。 </text:p>
        </text:list-item>
      </text:list>
      <text:p text:style-name="Standard">どんな置換(入れ替え)も、互換(２つの入れ替え)を繰り返すことで行うことができるという意味です。 </text:p>
      <text:p text:style-name="Standard">たとえば、並び(1,2,3,4,5)を並び(1,3,5,4,2)に変えるには </text:p>
      <text:list text:style-name="MoinBulletList">
        <text:list-item>
          <text:p text:style-name="Standard">元の状態</text:p>
          <text:p text:style-name="Standard">互換</text:p>
          <text:p text:style-name="Standard">入れ替え後の状態</text:p>
          <text:p text:style-name="Standard">(1,2,3,4,5)</text:p>
          <text:p text:style-name="Standard">2と3を入れ替え</text:p>
          <text:p text:style-name="Standard">(1,3,2,4,5)</text:p>
          <text:p text:style-name="Standard">(1,3,2,4,5)</text:p>
          <text:p text:style-name="Standard">2と5を入れ替え</text:p>
          <text:p text:style-name="Standard">(1,3,5,4,2)</text:p>
        </text:list-item>
      </text:list>
      <text:p text:style-name="Standard">と、2回の互換で行うことができました。 </text:p>
      <text:p text:style-name="Standard"/>
      <text:h text:outline-level="4" text:style-name="Heading_20_4">偶置換、奇置換</text:h>
      <text:p text:style-name="Standard">何回かの互換を繰り返すことで置換ができることがわかりました。 </text:p>
      <text:p text:style-name="Standard">上の例では2回の互換で目的の置換ができましたが他の手順も考えられます。 </text:p>
      <text:list text:style-name="MoinBulletList">
        <text:list-item>
          <text:p text:style-name="Standard">元の状態</text:p>
          <text:p text:style-name="Standard">互換</text:p>
          <text:p text:style-name="Standard">入れ替え後の状態</text:p>
          <text:p text:style-name="Standard">(1,2,3,4,5)</text:p>
          <text:p text:style-name="Standard">2と3を入れ替え</text:p>
          <text:p text:style-name="Standard">(1,3,2,4,5)</text:p>
          <text:p text:style-name="Standard">(1,3,2,4,5)</text:p>
          <text:p text:style-name="Standard">2と4を入れ替え</text:p>
          <text:p text:style-name="Standard">(1,3,4,2,5)</text:p>
          <text:p text:style-name="Standard">(1,3,4,2,5)</text:p>
          <text:p text:style-name="Standard">2と5を入れ替え</text:p>
          <text:p text:style-name="Standard">(1,3,4,5,2)</text:p>
          <text:p text:style-name="Standard">(1,3,4,5,2)</text:p>
          <text:p text:style-name="Standard">4と5を入れ替え</text:p>
          <text:p text:style-name="Standard">(1,3,5,4,2)</text:p>
        </text:list-item>
      </text:list>
      <text:p text:style-name="Standard">4回の互換で行うことができました。 </text:p>
      <text:p text:style-name="Standard">ほかにもいろいろな手順が考えられます。 </text:p>
      <text:p text:style-name="Standard">しかしどの方法をとっても、 並び(1,2,3,4,5)を並び(1,3,5,4,2)に変えるには 互換の回数は偶数回になります。 </text:p>
      <text:list text:style-name="MoinBulletList">
        <text:list-item>
          <text:p text:style-name="Standard"><text:span text:style-name="AS_bold">どんな置換も互換を繰り返すことでできるが、互換の回数は偶数回か奇数回のどちらかに決まる。</text:span>
<text:s/></text:p>
        </text:list-item>
      </text:list>
      <text:p text:style-name="Standard">奇数回の互換で表される置換を<text:span text:style-name="AS_bold">偶置換</text:span>
といいます。 </text:p>
      <text:p text:style-name="Standard">偶数回の互換で表せれる置換を<text:span text:style-name="AS_bold">奇置換</text:span>
といいます。 </text:p>
      <text:p text:style-name="Standard"/>
      <text:p text:style-name="HL1"/>
      <text:p text:style-name="Standard"><text:s/></text:p>
      <text:h text:outline-level="3" text:style-name="Heading_20_3">１５ゲームが解ける条件</text:h>
      <text:p text:style-name="Standard">１５ゲームでは 偶置換の問題は解けますが、奇置換の問題は解けません。 </text:p>
      <text:p text:style-name="Standard">偶置換の問題だけを作るようにプログラムを作成します。 </text:p>
      <text:p text:style-name="HL1"/>
      <text:p text:style-name="Standard"><text:s/></text:p>
      <text:h text:outline-level="3" text:style-name="Heading_20_3">プログラム</text:h>
      <text:p text:style-name="Standard">最初に正しい位置に配置した後で 互換を偶数回(50回)行うことで問題を作成します。 </text:p>
      <text:p text:style-name="Standard"/>
      <text:p text:style-name="Preformatted_20_Text"><text:s text:c="8"/><text:s/>void<text:s/><text:s/>shokika()<text:line-break/><text:line-break/><text:s text:c="8"/>{<text:line-break/><text:line-break/><text:s text:c="16"/><text:s/>int<text:s/><text:s/>x,<text:s/><text:s/>y,<text:s/><text:s/>x2,<text:s/><text:s/>y2,<text:s/><text:s/>w,<text:s/><text:s/>cnt;<text:line-break/><text:line-break/><text:s text:c="16"/><text:line-break/><text:line-break/><text:s text:c="16"/><text:s/>for<text:s/>(<text:s/>x<text:s/>=<text:s/><text:s/>0;<text:s/><text:s/>x<text:s/>&lt;<text:s/><text:s/>4;<text:s/><text:s/>x++)<text:line-break/><text:line-break/><text:s text:c="24"/><text:s/>for<text:s/>(<text:s/>y<text:s/>=<text:s/><text:s/>0;<text:s/><text:s/>y<text:s/>&lt;<text:s/><text:s/>4;<text:s/><text:s/>y++)<text:line-break/><text:line-break/><text:s text:c="32"/><text:s/>ban[<text:s/>x][<text:s/>y]<text:s/>=<text:s/><text:s/>x<text:s/>+<text:s/><text:s/>y*<text:s/>4;<text:line-break/><text:line-break/><text:s text:c="16"/><text:s/>for<text:s/>(<text:s/>cnt<text:s/>=<text:s/><text:s/>0;<text:s/><text:s/>cnt<text:s/>&lt;<text:s/><text:s/>50;<text:s/><text:s/>cnt++)<text:line-break/><text:line-break/><text:s text:c="16"/>{<text:line-break/><text:line-break/><text:s text:c="24"/><text:s/>x<text:s/>=<text:s/>(<text:s/>int)(<text:s/>Math.<text:s/>random()<text:s/>*<text:s/><text:s/>3);<text:line-break/><text:line-break/><text:s text:c="24"/><text:s/>y<text:s/>=<text:s/>(<text:s/>int)(<text:s/>Math.<text:s/>random()<text:s/>*<text:s/><text:s/>3);<text:line-break/><text:line-break/><text:s text:c="24"/><text:s/>if(<text:s/>Math.<text:s/>random()<text:s/>&lt;<text:s/><text:s/>0.5)<text:line-break/><text:line-break/><text:s text:c="24"/>{<text:line-break/><text:line-break/><text:s text:c="32"/><text:s/>x2<text:s/>=<text:s/><text:s/>x;<text:line-break/><text:line-break/><text:s text:c="32"/><text:s/>y2<text:s/>=<text:s/><text:s/>y<text:s/>+<text:s/><text:s/>1;<text:line-break/><text:line-break/><text:s text:c="24"/>}<text:line-break/><text:line-break/><text:s text:c="24"/><text:s/>else<text:line-break/><text:line-break/><text:s text:c="24"/>{<text:line-break/><text:line-break/><text:s text:c="32"/><text:s/>x2<text:s/>=<text:s/><text:s/>x<text:s/>+<text:s/><text:s/>1;<text:line-break/><text:line-break/><text:s text:c="32"/><text:s/>y2<text:s/>=<text:s/><text:s/>y;<text:line-break/><text:line-break/><text:s text:c="24"/>}<text:line-break/><text:line-break/><text:s text:c="24"/><text:s/>w<text:s/>=<text:s/><text:s/>ban[<text:s/>x][<text:s/>y];<text:line-break/><text:line-break/><text:s text:c="24"/><text:s/>ban[<text:s/>x][<text:s/>y]<text:s/>=<text:s/><text:s/>ban[<text:s/>x2][<text:s/>y2];<text:line-break/><text:line-break/><text:s text:c="24"/><text:s/>ban[<text:s/>x2][<text:s/>y2]<text:s/>=<text:s/><text:s/>w;<text:line-break/><text:line-break/><text:s text:c="16"/>}<text:line-break/><text:line-break/><text:s text:c="8"/>}<text:line-break/><text:line-break/></text:p>
      <text:p text:style-name="Standard"/>
      <text:h text:outline-level="4" text:style-name="Heading_20_4">プログラムの解説</text:h>
      <text:p text:style-name="Standard">５～７行目でもとの配置にしています。。 </text:p>
      <text:p text:style-name="Standard">１０～２４行目が１つの互換を行う処理です。 </text:p>
      <text:p text:style-name="Standard">その外側のforループを偶数回(50回)繰り返すことで偶置換の問題を作り出しています。 </text:p>
      <text:p text:style-name="Standard">１つ１つの互換は ban[x][y]にある内容を、その右隣または直下の内容と入れ替える操作にします。 </text:p>
      <text:p text:style-name="Standard">１０，１１行目ではｘとｙの値を乱数で決めています。 乱数は横の数、縦の数より１つ小さい範囲に制限しています。 互換は下図のどれかが行われ、右下のピースの位置だけは変わりません。 </text:p>
      <text:p text:style-name="Standard">右下隅のピースはゲーム中は取り除くので、このピースを除いた他のピースの置換(互換)だけを考えなければならないからで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１２～２１行目で乱数の値により、x2,y2の位置をx,yの右か下かのどちらかに決めています。 右隣と入れ換えるときは </text:p>
      <text:list text:style-name="MoinBulletList">
        <text:list-item>
          <text:p>x2 = x + 1 </text:p>
        </text:list-item>
        <text:list-item>
          <text:p>y2 = y </text:p>
        </text:list-item>
      </text:list>
      <text:p text:style-name="Standard">直下と入れ換えるときは </text:p>
      <text:list text:style-name="MoinBulletList">
        <text:list-item>
          <text:p>x2 = x </text:p>
        </text:list-item>
        <text:list-item>
          <text:p>y2 = y + 1 </text:p>
        </text:list-item>
      </text:list>
      <text:p text:style-name="Standard">となっていればよい。 </text:p>
      <text:p text:style-name="Standard">２２～２４行目が入れ換えの操作です。 入れ替え元の位置が(x,y)、入れ替え先の位置が(x2,y2)で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演習</text:h>
      <text:p text:style-name="Standard">メソッドshokikaを上で示したものに変更し、動作を確認しなさい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