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線形リスト</text:h>
      <text:p text:style-name="Standard">同じ形式のデータが一列に並んでおり、 前から順にたどりながら参照できる形のものを<text:span text:style-name="AS_bold">線形リスト</text:span>
といいます。 </text:p>
      <text:p text:style-name="Standard">これも<text:span text:style-name="AS_bold">線形リスト</text:span>
の１種です。 </text:p>
      <text:list text:style-name="MoinBulletList">
        <text:list-item>
          <text:p text:style-name="Standard"><draw:frame><draw:image xlink:type="simple" xlink:show="embed" xlink:href="Pictures/000000000001.png" xlink:actuate="onLoad"/></draw:frame>
<text:s/></text:p>
        </text:list-item>
      </text:list>
      <text:p text:style-name="Standard">線形リストの特徴 </text:p>
      <text:list text:style-name="MoinNumberedList">
        <text:list-item>
          <text:p>前から順にすべてのデータをたどることができます。 </text:p>
        </text:list-item>
        <text:list-item>
          <text:p>データの追加や削除が配列と比べて楽に行えます。 </text:p>
        </text:list-item>
      </text:list>
      <text:p text:style-name="Standard"/>
      <text:p text:style-name="HL1"/>
      <text:p text:style-name="Standard"><text:s/></text:p>
      <text:h text:outline-level="3" text:style-name="Heading_20_3">線形リストの修正</text:h>
      <text:p text:style-name="Standard">次のような処理を考えましょう。 </text:p>
      <text:list text:style-name="MoinBulletList">
        <text:list-item>
          <text:p>リストの先頭に追加 </text:p>
        </text:list-item>
        <text:list-item>
          <text:p>リストの途中に追加 </text:p>
        </text:list-item>
        <text:list-item>
          <text:p>リストの最後に追加 </text:p>
        </text:list-item>
        <text:list-item>
          <text:p>リストの先頭を削除 </text:p>
        </text:list-item>
        <text:list-item>
          <text:p>リストの途中を削除 </text:p>
        </text:list-item>
        <text:list-item>
          <text:p>リストの最後を削除 </text:p>
        </text:list-item>
      </text:list>
      <text:p text:style-name="Standard">つぎのことが分かっています。 </text:p>
      <text:p text:style-name="Standard">追加する場合 </text:p>
      <text:list text:style-name="MoinBulletList">
        <text:list-item>
          <text:p>追加したい位置の直前にあるオブジェクトを参照できれば簡単に行える。 </text:p>
        </text:list-item>
      </text:list>
      <text:p text:style-name="Standard">削除する場合 </text:p>
      <text:list text:style-name="MoinBulletList">
        <text:list-item>
          <text:p>取り除きたい位置の直前にあるオブジェクトを参照できれば簡単に行える。 </text:p>
        </text:list-item>
      </text:list>
      <text:p text:style-name="Standard"/>
      <text:p text:style-name="HL1"/>
      <text:p text:style-name="Standard"><text:s/></text:p>
      <text:h text:outline-level="3" text:style-name="Heading_20_3">つながっているものすべてを表示するメソッド</text:h>
      <text:p text:style-name="Standard">これは以前に作成したものです。 </text:p>
      <text:list text:style-name="MoinBulletList">
        <text:list-item>
          <text:p text:style-name="Preformatted_20_Text"><text:s/>void<text:s/><text:s/>showAll()<text:line-break/><text:line-break/>{<text:line-break/><text:line-break/><text:s text:c="8"/><text:s/>Chain<text:s/><text:s/>c;<text:line-break/><text:line-break/><text:line-break/><text:line-break/><text:s text:c="8"/><text:s/>c<text:s/>=<text:s/><text:s/>this;<text:line-break/><text:line-break/><text:s text:c="8"/><text:s/>System.<text:s/>out.<text:s/>println(<text:s/>"(");<text:line-break/><text:line-break/><text:s text:c="8"/><text:s/>while<text:s/>(<text:s/>c<text:s/>!=<text:s/><text:s/>null)<text:line-break/><text:line-break/><text:s text:c="8"/>{<text:line-break/><text:line-break/><text:s text:c="16"/><text:s/>c.<text:s/>show();<text:line-break/><text:line-break/><text:s text:c="16"/><text:s/>c<text:s/>=<text:s/><text:s/>c.<text:s/>next;<text:line-break/><text:line-break/><text:s text:c="8"/>}<text:line-break/><text:line-break/><text:s text:c="8"/><text:s/>System.<text:s/>out.<text:s/>println(<text:s/>")");<text:line-break/><text:line-break/>}<text:line-break/><text:line-break/></text:p>
        </text:list-item>
      </text:list>
      <text:p text:style-name="Standard">これをもとにして、次の２つのメソッドを作成します。 </text:p>
      <text:p text:style-name="HL1"/>
      <text:p text:style-name="Standard"><text:s/></text:p>
      <text:h text:outline-level="3" text:style-name="Heading_20_3">つながっている個数を返すメソッド</text:h>
      <text:p text:style-name="Standard">つながっている個数を返すメソッドlengthを作ります。 </text:p>
      <text:p text:style-name="Standard">返す値はintです。次の修正が必要。 </text:p>
      <text:list text:style-name="MoinBulletList">
        <text:list-item>
          <text:p>メソッドの型宣言 </text:p>
        </text:list-item>
        <text:list-item>
          <text:p>return </text:p>
        </text:list-item>
      </text:list>
      <text:p text:style-name="Standard">処理内容 </text:p>
      <text:list text:style-name="MoinBulletList">
        <text:list-item>
          <text:p>showAllではオブジェクト１つずつに対してshowを行っていたので、 </text:p>
          <text:p>ここでカウントを行えばよい。 </text:p>
        </text:list-item>
      </text:list>
      <text:p text:style-name="Standard">変数の宣言と初期化を加え、不要な部分を除けば完成。 </text:p>
      <text:list text:style-name="MoinBulletList">
        <text:list-item>
          <text:p text:style-name="Preformatted_20_Text"><text:s/>int<text:s/><text:s/>length()<text:line-break/><text:line-break/>{<text:line-break/><text:line-break/><text:s text:c="8"/><text:s/>Chain<text:s/><text:s/>c<text:s/>=<text:s/><text:s/>this;<text:line-break/><text:line-break/><text:s text:c="8"/><text:s/>int<text:s/><text:s/>cnt<text:s/>=<text:s/><text:s/>0;<text:line-break/><text:line-break/><text:line-break/><text:line-break/><text:s text:c="8"/><text:s/>while<text:s/>(<text:s/>c<text:s/>!=<text:s/><text:s/>null)<text:line-break/><text:line-break/><text:s text:c="8"/>{<text:line-break/><text:line-break/><text:s text:c="16"/><text:s/>cnt++;<text:line-break/><text:line-break/><text:s text:c="16"/><text:s/>c<text:s/>=<text:s/><text:s/>c.<text:s/>next;<text:line-break/><text:line-break/><text:s text:c="8"/>}<text:line-break/><text:line-break/><text:s text:c="8"/><text:s/>return<text:s/><text:s/>cnt;<text:line-break/><text:line-break/>}<text:line-break/><text:line-break/></text:p>
        </text:list-item>
      </text:list>
      <text:p text:style-name="Standard"/>
      <text:p text:style-name="HL1"/>
      <text:p text:style-name="Standard"><text:s/></text:p>
      <text:h text:outline-level="3" text:style-name="Heading_20_3">指定された位置にあるオブジェクトを返すメソッド</text:h>
      <text:p text:style-name="Standard">定された位置にあるオブジェクトを返すメソッドnthを作ります。 </text:p>
      <text:list text:style-name="MoinBulletList">
        <text:list-item>
          <text:p>引数として位置を表す数値(int)を取ります。 </text:p>
        </text:list-item>
        <text:list-item>
          <text:p>返す値はChainです。 </text:p>
        </text:list-item>
      </text:list>
      <text:p text:style-name="Standard">次の修正が必要。 </text:p>
      <text:list text:style-name="MoinBulletList">
        <text:list-item>
          <text:p>メソッドの型宣言 </text:p>
        </text:list-item>
        <text:list-item>
          <text:p>return </text:p>
        </text:list-item>
      </text:list>
      <text:p text:style-name="Standard">処理内容 </text:p>
      <text:list text:style-name="MoinBulletList">
        <text:list-item>
          <text:p>カウントを行い指定の箇所まできたら、そのとき指しているオブジェクトを返せばよい。 </text:p>
        </text:list-item>
      </text:list>
      <text:p text:style-name="Standard">条件はwhileの条件に追加。 </text:p>
      <text:list text:style-name="MoinBulletList">
        <text:list-item>
          <text:p text:style-name="Preformatted_20_Text"><text:s/>Chain<text:s/><text:s/>nth(<text:s/>int<text:s/><text:s/>n)<text:line-break/><text:line-break/>{<text:line-break/><text:line-break/><text:s text:c="8"/><text:s/>Chain<text:s/><text:s/>c<text:s/>=<text:s/><text:s/>this;<text:line-break/><text:line-break/><text:s text:c="8"/><text:s/>int<text:s/><text:s/>cnt<text:s/>=<text:s/><text:s/>0;<text:line-break/><text:line-break/><text:line-break/><text:line-break/><text:s text:c="8"/><text:s/>while<text:s/>(<text:s/>c<text:s/>!=<text:s/><text:s/>null<text:s/>&amp;&amp;<text:s/><text:s/>cnt<text:s/>&lt;<text:s/><text:s/>n)<text:line-break/><text:line-break/><text:s text:c="8"/>{<text:line-break/><text:line-break/><text:s text:c="16"/><text:s/>cnt++;<text:line-break/><text:line-break/><text:s text:c="16"/><text:s/>c<text:s/>=<text:s/><text:s/>c.<text:s/>next;<text:line-break/><text:line-break/><text:s text:c="8"/>}<text:line-break/><text:line-break/><text:s text:c="8"/><text:s/>return<text:s/><text:s/>c;<text:line-break/><text:line-break/>}<text:line-break/><text:line-break/></text:p>
        </text:list-item>
        <text:list-item>
          <text:p text:style-name="Standard"><draw:frame><draw:image xlink:type="simple" xlink:show="embed" xlink:href="Pictures/000000000002.png" xlink:actuate="onLoad"/></draw:frame>
<text:s/></text:p>
        </text:list-item>
      </text:list>
      <text:p text:style-name="Standard"/>
      <text:p text:style-name="HL1"/>
      <text:p text:style-name="Standard"><text:s/></text:p>
      <text:h text:outline-level="3" text:style-name="Heading_20_3">メソッド内でメソッドを使う</text:h>
      <text:p text:style-name="Standard">メソッド内でメソッドを呼び出すこともできます。 </text:p>
      <text:p text:style-name="Standard">このメソッドは次回使うので追加しておくこと。 </text:p>
      <text:list text:style-name="MoinBulletList">
        <text:list-item>
          <text:p text:style-name="Preformatted_20_Text"><text:s/>void<text:s/><text:s/>showContent()<text:line-break/><text:line-break/>{<text:line-break/><text:line-break/><text:s text:c="8"/><text:s/>next.<text:s/>showAll();<text:line-break/><text:line-break/>}<text:line-break/><text:line-break/></text:p>
        </text:list-item>
      </text:list>
      <text:p text:style-name="Standard"/>
      <text:p text:style-name="HL1"/>
      <text:p text:style-name="Standard"><text:s/></text:p>
      <text:h text:outline-level="3" text:style-name="Heading_20_3">線形リストを修正する</text:h>
      <text:p text:style-name="Standard">上で作成したメソッドを使うと、リストの修正が簡単にできます。 </text:p>
      <text:p text:style-name="Standard">例 </text:p>
      <text:list text:style-name="MoinBulletList">
        <text:list-item>
          <text:p>aが参照しているリストの３番目のオブジェクトを削除する。 </text:p>
          <text:p text:style-name="Preformatted_20_Text">Chain a, temp;...temp = a.nth(2);temp.next = temp.next.nex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