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6.png" manifest:media-type="image/png"/>
  <manifest:file-entry manifest:full-path="Pictures/000000000004.png" manifest:media-type="image/png"/>
  <manifest:file-entry manifest:full-path="Pictures/000000000005.png" manifest:media-type="image/png"/>
  <manifest:file-entry manifest:full-path="Pictures/000000000003.png" manifest:media-type="image/png"/>
  <manifest:file-entry manifest:full-path="Pictures/000000000002.png" manifest:media-type="image/png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</office:automatic-styles>
  <office:body>
    <office:text>
      <text:p text:style-name="Standard"/>
      <text:h text:outline-level="2" text:style-name="Heading_20_2">線形リストの操作</text:h>
      <text:p text:style-name="Standard">Chainクラスのインスタンスをつなぐことで、線形リストができました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  <text:list-item>
          <text:p text:style-name="Standard"><draw:frame><draw:image xlink:type="simple" xlink:show="embed" xlink:href="Pictures/000000000002.png" xlink:actuate="onLoad"/></draw:frame>
<text:s/></text:p>
        </text:list-item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追加のメソッド</text:h>
      <text:p text:style-name="Standard">変数aからいくつかのChainがつながっているときに </text:p>
      <text:list text:style-name="MoinBulletList">
        <text:list-item>
          <text:p text:style-name="Preformatted_20_Text">a.add(new Chain());</text:p>
        </text:list-item>
      </text:list>
      <text:p text:style-name="Standard">を行うと、図の位置に新しいインスタンスを追加することができました。 </text:p>
      <text:list text:style-name="MoinBulletList">
        <text:list-item>
          <text:p text:style-name="Standard"><draw:frame><draw:image xlink:type="simple" xlink:show="embed" xlink:href="Pictures/000000000004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削除のメソッド</text:h>
      <text:p text:style-name="Standard">変数aからいくつかのChainがつながっているときに </text:p>
      <text:list text:style-name="MoinBulletList">
        <text:list-item>
          <text:p text:style-name="Preformatted_20_Text">a.del();</text:p>
        </text:list-item>
      </text:list>
      <text:p text:style-name="Standard">を行うと、図の位置のインスタンスを除くことができました。 </text:p>
      <text:list text:style-name="MoinBulletList"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追加、削除のメソッド</text:h>
      <text:p text:style-name="Standard">上で示した位置より後ろに追加したり、 後ろにあるインスタンスを削除する処理は、メソッドとして記述することができます。 </text:p>
      <text:p text:style-name="Standard">ところが、一番先頭にインスタンスを追加したり、 一番先頭のインスタンスを削除するためには、 変数aの値を変更しなければならないため、メソッドで行うことはできません。 </text:p>
      <text:p text:style-name="Standard">メソッドで修正可能な範囲を青で示します。 </text:p>
      <text:list text:style-name="MoinBulletList">
        <text:list-item>
          <text:p text:style-name="Standard"><draw:frame><draw:image xlink:type="simple" xlink:show="embed" xlink:href="Pictures/000000000006.png" xlink:actuate="onLoad"/></draw:frame>
<text:s/></text:p>
        </text:list-item>
      </text:list>
      <text:p text:style-name="Standard">先頭の１つのインスタンスを無視して（別のことに利用して）、 ２つ目以降だけを利用するようにすれば、 すべての処理をメソッドで行うことができます。 </text:p>
      <text:p text:style-name="Standard">先頭だけ特別で、２つめ以降に同じものがつながっている例 </text:p>
      <text:list text:style-name="MoinBulletList">
        <text:list-item>
          <text:p text:style-name="Standard">機関車</text:p>
          <text:p text:style-name="Standard">客車</text:p>
          <text:p text:style-name="Standard">客車</text:p>
          <text:p text:style-name="Standard">客車</text:p>
          <text:p text:style-name="Standard">客車</text:p>
          <text:p text:style-name="Standard">表紙</text:p>
          <text:p text:style-name="Standard">ページ</text:p>
          <text:p text:style-name="Standard">ページ</text:p>
          <text:p text:style-name="Standard">ページ</text:p>
          <text:p text:style-name="Standard">ページ</text:p>
        </text:list-item>
      </text:list>
      <text:p text:style-name="Standard"/>
      <text:p text:style-name="HL1"/>
      <text:p text:style-name="Standard"><text:s/></text:p>
      <text:h text:outline-level="3" text:style-name="Heading_20_3">前回作成したメソッド</text:h>
      <text:p text:style-name="Standard">次の３つのメソッドは青で囲んだ範囲の処理をするのに使えます。 </text:p>
      <text:list text:style-name="MoinBulletList">
        <text:list-item>
          <text:p>add( Chain ) </text:p>
        </text:list-item>
        <text:list-item>
          <text:p>del() </text:p>
        </text:list-item>
        <text:list-item>
          <text:p>showContent()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