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1.png" manifest:media-type="image/png"/>
  <manifest:file-entry manifest:full-path="Pictures/000000000003.png" manifest:media-type="image/png"/>
  <manifest:file-entry manifest:full-path="Pictures/000000000002.png" manifest:media-type="image/png"/>
  <manifest:file-entry manifest:full-path="Pictures/000000000005.png" manifest:media-type="image/png"/>
  <manifest:file-entry manifest:full-path="Pictures/000000000004.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style:style style:name="HL2" style:parent-style-name="Horizontal_20_Line" style:family="paragraph">
      <style:paragraph-properties fo:border-bottom="0.04cm solid #606060"/>
    </style:style>
    <style:style style:name="AS_bold" style:family="text">
      <style:text-properties fo:font-weight="bold" style:font-weight-asian="bold" style:font-weight-complex="bold"/>
    </style:style>
  </office:automatic-styles>
  <office:body>
    <office:text>
      <text:p text:style-name="Standard"/>
      <text:h text:outline-level="2" text:style-name="Heading_20_2">継承</text:h>
      <text:p text:style-name="Standard">すでにあるクラスを拡張して新しいクラスを作ることができます。 </text:p>
      <text:p text:style-name="Standard">このとき、もとのクラスの性質や機能は新しいクラスでも利用できます。 </text:p>
      <text:p text:style-name="Standard">このことを<text:span text:style-name="AS_bold">継承</text:span>
といいます。 </text:p>
      <text:p text:style-name="Standard"/>
      <text:p text:style-name="HL1"/>
      <text:p text:style-name="Standard"><text:s/></text:p>
      <text:h text:outline-level="3" text:style-name="Heading_20_3">スーパークラス、サブクラス</text:h>
      <text:p text:style-name="Standard">クラス１を拡張してクラス２が作られたとき、 </text:p>
      <text:list text:style-name="MoinBulletList">
        <text:list-item>
          <text:p>クラス１はクラス２のスーパークラスである </text:p>
        </text:list-item>
        <text:list-item>
          <text:p>クラス２はクラス１のサブクラスである </text:p>
        </text:list-item>
      </text:list>
      <text:p text:style-name="Standard">といい、次のような図で表わします。 </text:p>
      <text:list text:style-name="MoinBulletList">
        <text:list-item>
          <text:p text:style-name="Standard"><draw:frame><draw:image xlink:type="simple" xlink:show="embed" xlink:href="Pictures/000000000001.png" xlink:actuate="onLoad"/></draw:frame>
<text:s/></text:p>
        </text:list-item>
      </text:list>
      <text:p text:style-name="Standard">スーパークラスのことを親クラス、サブクラスのことを子クラスと言うこともあります。 </text:p>
      <text:p text:style-name="Standard">直接の親子でなく、親の親などのときでもスーパークラス、サブクラスと言います。 </text:p>
      <text:p text:style-name="HL1"/>
      <text:p text:style-name="Standard"><text:s/></text:p>
      <text:h text:outline-level="3" text:style-name="Heading_20_3">サブクラスの定義</text:h>
      <text:p text:style-name="Standard">作成するクラス名の後ろに </text:p>
      <text:list text:style-name="MoinBulletList">
        <text:list-item>
          <text:p>extends スーパークラス名 </text:p>
        </text:list-item>
      </text:list>
      <text:p text:style-name="Standard">の形式で記述します。 上の図の関係のクラス２を作る場合は次のようになります。 </text:p>
      <text:list text:style-name="MoinBulletList">
        <text:list-item>
          <text:p text:style-name="Preformatted_20_Text"><text:s/>public class クラス２ extends クラス１<text:s/>{<text:s text:c="3"/>...<text:s/>}</text:p>
        </text:list-item>
      </text:list>
      <text:p text:style-name="Standard"/>
      <text:p text:style-name="HL1"/>
      <text:p text:style-name="Standard"><text:s/></text:p>
      <text:h text:outline-level="3" text:style-name="Heading_20_3">属性の継承</text:h>
      <text:p text:style-name="Standard">スーパークラスで定義された属性はサブクラスに継承されます。 </text:p>
      <text:p text:style-name="Standard">次のようにクラス１とクラス２が定義されている場合、 </text:p>
      <text:list text:style-name="MoinBulletList">
        <text:list-item>
          <text:p text:style-name="Preformatted_20_Text"><text:s/>public class クラス１<text:s/>{<text:s text:c="5"/>double x;<text:s text:c="5"/>double y;<text:s/>}</text:p>
          <text:p text:style-name="Standard"><draw:frame><draw:image xlink:type="simple" xlink:show="embed" xlink:href="Pictures/000000000002.png" xlink:actuate="onLoad"/></draw:frame>
<text:s/></text:p>
          <text:p text:style-name="Preformatted_20_Text"><text:s/>public class クラス２ extends クラス１<text:s/>{<text:s text:c="5"/>double z;<text:s/>}</text:p>
          <text:p text:style-name="Standard"><draw:frame><draw:image xlink:type="simple" xlink:show="embed" xlink:href="Pictures/000000000003.png" xlink:actuate="onLoad"/></draw:frame>
<text:s/></text:p>
        </text:list-item>
      </text:list>
      <text:p text:style-name="Standard">クラス１のインスタンスは </text:p>
      <text:list text:style-name="MoinBulletList">
        <text:list-item>
          <text:p text:style-name="Standard"><draw:frame><draw:image xlink:type="simple" xlink:show="embed" xlink:href="Pictures/000000000004.png" xlink:actuate="onLoad"/></draw:frame>
<text:s/></text:p>
        </text:list-item>
      </text:list>
      <text:p text:style-name="Standard">クラス２のインスタンスは </text:p>
      <text:list text:style-name="MoinBulletList">
        <text:list-item>
          <text:p text:style-name="Standard"><draw:frame><draw:image xlink:type="simple" xlink:show="embed" xlink:href="Pictures/000000000005.png" xlink:actuate="onLoad"/></draw:frame>
<text:s/></text:p>
        </text:list-item>
      </text:list>
      <text:p text:style-name="Standard">となります。 クラス１の項目にクラス２で定義された項目が加わった形です。 </text:p>
      <text:p text:style-name="HL2"/>
      <text:p text:style-name="Standard"><text:s/></text:p>
      <text:h text:outline-level="3" text:style-name="Heading_20_3">メソッドの継承</text:h>
      <text:p text:style-name="Standard">スーパークラスで定義されたメソッドはサブクラスでも利用できます。 </text:p>
      <text:p text:style-name="Standard">メソッドが呼ばれたときの動作はつぎのとおりです。 </text:p>
      <text:list text:style-name="MoinBulletList">
        <text:list-item>
          <text:p text:style-name="Standard"><text:span text:style-name="AS_bold">（１）</text:span>
インスタンスの属するクラスでメソッドが定義されているときは、それが使われます。 </text:p>
        </text:list-item>
        <text:list-item>
          <text:p text:style-name="Standard"><text:span text:style-name="AS_bold">（２）</text:span>
インスタンスの属するクラスでメソッドが定義されていないときは、スーパークラスで定義されている同じ名前のメソッドが使われます。 </text:p>
          <text:list text:style-name="MoinBulletList">
            <text:list-item>
              <text:p>直接の親だけでなく、親の親の親...と順に探します。 </text:p>
            </text:list-item>
          </text:list>
        </text:list-item>
        <text:list-item>
          <text:p text:style-name="Standard"><text:span text:style-name="AS_bold">（３）</text:span>
スーパークラスにもメソッドがみつからないときは、エラーとなります。 </text:p>
        </text:list-item>
      </text:list>
      <text:p text:style-name="Standard">スーパークラスで定義されているメソッドと同じ名前のメソッドを サブクラスで再定義することを メソッドの<text:span text:style-name="AS_bold">オーバーライド</text:span>
といいます。 </text:p>
      <text:p text:style-name="Standard"/>
      <text:p text:style-name="HL1"/>
      <text:p text:style-name="Standard"><text:s/></text:p>
      <text:h text:outline-level="3" text:style-name="Heading_20_3">コンストラクタの継承</text:h>
      <text:p text:style-name="Standard">コンストラクタは継承されません。 </text:p>
      <text:p text:style-name="Standard">サブクラスのコンストラクタが呼ばれたときは </text:p>
      <text:list text:style-name="MoinNumberedList">
        <text:list-item>
          <text:p>スーパークラスのコンストラクタで記述された処理 </text:p>
        </text:list-item>
        <text:list-item>
          <text:p>サブクラスで記述された処理 </text:p>
        </text:list-item>
      </text:list>
      <text:p text:style-name="Standard">の順に両方が行われます。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