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6.png" manifest:media-type="image/png"/>
  <manifest:file-entry manifest:full-path="Pictures/000000000005.png" manifest:media-type="image/png"/>
  <manifest:file-entry manifest:full-path="Pictures/000000000001.gif" manifest:media-type="image/gif"/>
  <manifest:file-entry manifest:full-path="Pictures/000000000007.png" manifest:media-type="image/png"/>
  <manifest:file-entry manifest:full-path="Pictures/000000000002.png" manifest:media-type="image/png"/>
  <manifest:file-entry manifest:full-path="Pictures/000000000003.png" manifest:media-type="image/png"/>
  <manifest:file-entry manifest:full-path="Pictures/000000000004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簡単な形状作成</text:h>
      <text:p text:style-name="Standard">画面中央部の４つのビューに、ツールを使って部品を<text:span text:style-name="AS_bold">配置</text:span>
します。 ビューをうまく使い分けることで、部品の配置をスムーズに行うことができます。 </text:p>
      <text:p text:style-name="Standard"/>
      <text:h text:outline-level="3" text:style-name="Heading_20_3">ビュー</text:h>
      <text:p text:style-name="Standard">４つのビューが次の状態になっていることを確認してから作業を始めましょう。 </text:p>
      <text:list text:style-name="MoinBulletList">
        <text:list-item>
          <text:p text:style-name="Standard">前</text:p>
          <text:p text:style-name="Standard">左</text:p>
          <text:p text:style-name="Standard">上</text:p>
          <text:p text:style-name="Standard">カメラ</text:p>
        </text:list-item>
      </text:list>
      <text:list text:style-name="MoinBulletList">
        <text:list-item>
          <text:p text:style-name="Standard">左上のビューは<text:span text:style-name="AS_bold">前</text:span>
<text:s/></text:p>
        </text:list-item>
        <text:list-item>
          <text:p text:style-name="Standard">右上のビューは<text:span text:style-name="AS_bold">左</text:span>
<text:s/></text:p>
        </text:list-item>
        <text:list-item>
          <text:p text:style-name="Standard">左下のビューは<text:span text:style-name="AS_bold">上</text:span>
<text:s/></text:p>
        </text:list-item>
        <text:list-item>
          <text:p text:style-name="Standard">右下のビューは<text:span text:style-name="AS_bold">カメラ</text:span>
<text:s/></text:p>
        </text:list-item>
      </text:list>
      <text:p text:style-name="Standard">右下のビューはカメラから見た状態を表し、レンダリング画像に対応します。 </text:p>
      <text:p text:style-name="Standard">部品の配置にはそのほかの３つのビューを使います。 </text:p>
      <text:p text:style-name="Standard"/>
      <text:h text:outline-level="3" text:style-name="Heading_20_3">座標系</text:h>
      <text:list text:style-name="MoinBulletList">
        <text:list-item>
          <text:p text:style-name="Standard"><draw:frame><draw:image xlink:type="simple" xlink:show="embed" xlink:href="Pictures/000000000001.gif" xlink:actuate="onLoad"/></draw:frame>
<text:s/></text:p>
        </text:list-item>
      </text:list>
      <text:p text:style-name="Standard">右手系です。 X軸が左右方向、Y軸が上下方向、Z軸が前後方向（＋が手前）です。 </text:p>
      <text:p text:style-name="Standard"/>
      <text:p text:style-name="HL1"/>
      <text:p text:style-name="Standard"><text:s/></text:p>
      <text:h text:outline-level="3" text:style-name="Heading_20_3">基本形状の作成</text:h>
      <text:p text:style-name="Standard">直方体、球、円柱を作成するためのツールがあります。 </text:p>
      <text:list text:style-name="MoinBulletList">
        <text:list-item>
          <text:p>ツールを選択し、前か上か左のビューの中でドラッグして、その形の部品を作成します。 </text:p>
        </text:list-item>
      </text:list>
      <text:p text:style-name="Standard">直方体、球、円柱を１つずつ作成した例で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>３つのビューを見て、どのように配置されているか確認しましょう。 </text:p>
        </text:list-item>
      </text:list>
      <text:p text:style-name="Standard"/>
      <text:p text:style-name="HL1"/>
      <text:p text:style-name="Standard"><text:s/></text:p>
      <text:h text:outline-level="3" text:style-name="Heading_20_3">選択、移動</text:h>
      <text:p text:style-name="Standard">すでに作成されている物体に対して何かの作業を行うためには、まずその部品を<text:span text:style-name="AS_bold">選択</text:span>
しなければなりません。 </text:p>
      <text:list text:style-name="MoinBulletList">
        <text:list-item>
          <text:p text:style-name="Standard">選択するには<draw:frame><draw:image xlink:type="simple" xlink:show="embed" xlink:href="Pictures/000000000003.png" xlink:actuate="onLoad"/></draw:frame>
を使います。 </text:p>
        </text:list-item>
        <text:list-item>
          <text:p>このツールを使って、部品の移動もできます。 </text:p>
        </text:list-item>
      </text:list>
      <text:p text:style-name="Standard">先に配置した直方体、球、円柱の１つを選んで移動してみましょう。 </text:p>
      <text:list text:style-name="MoinBulletList">
        <text:list-item>
          <text:p text:style-name="Standard"><text:span text:style-name="AS_bold">前</text:span>
のビューでは上下と左右に移動できますが、前後には移動できません。<text:s text:c="2"/></text:p>
        </text:list-item>
        <text:list-item>
          <text:p text:style-name="Standard"><text:span text:style-name="AS_bold">上</text:span>
のビューでは前後と左右に移動できますが、上下には移動できません。<text:s text:c="2"/></text:p>
        </text:list-item>
        <text:list-item>
          <text:p text:style-name="Standard"><text:span text:style-name="AS_bold">左</text:span>
のビューでは上下と前後に移動できますが、左右には移動できません。<text:s text:c="2"/></text:p>
        </text:list-item>
      </text:list>
      <text:p text:style-name="Standard">３つのビューを使い分けましょう。 </text:p>
      <text:p text:style-name="Standard"/>
      <text:p text:style-name="HL1"/>
      <text:p text:style-name="Standard"><text:s/></text:p>
      <text:h text:outline-level="3" text:style-name="Heading_20_3">拡大縮小</text:h>
      <text:p text:style-name="Standard">拡大縮小するには<draw:frame><draw:image xlink:type="simple" xlink:show="embed" xlink:href="Pictures/000000000004.png" xlink:actuate="onLoad"/></draw:frame>
を使います。 </text:p>
      <text:list text:style-name="MoinBulletList">
        <text:list-item>
          <text:p>このツールで部品を選択すると４隅と辺に８つの赤い点が表示されます。 </text:p>
        </text:list-item>
        <text:list-item>
          <text:p>赤い点の１つをつかんでドラッグすることで、拡大縮小を行い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回転</text:h>
      <text:p text:style-name="Standard">回転するには<draw:frame><draw:image xlink:type="simple" xlink:show="embed" xlink:href="Pictures/000000000006.png" xlink:actuate="onLoad"/></draw:frame>
を使います。 </text:p>
      <text:list text:style-name="MoinBulletList">
        <text:list-item>
          <text:p>角の点をつかんでドラッグすると、見ている向きで回転します。 </text:p>
        </text:list-item>
      </text:list>
      <text:p text:style-name="Standard">他の点をつかんだり、赤い点をつかまないでドラッグすると 変な向きに回転するかもしれません。 </text:p>
      <text:p text:style-name="Standard"/>
      <text:p text:style-name="HL1"/>
      <text:p text:style-name="Standard"><text:s/></text:p>
      <text:h text:outline-level="3" text:style-name="Heading_20_3">削除、取り消し</text:h>
      <text:p text:style-name="Standard">物体を<text:span text:style-name="AS_bold">削除</text:span>
するには、選択しておいてDelまたはBackspaceキーを押します。 </text:p>
      <text:list text:style-name="MoinBulletList">
        <text:list-item>
          <text:p>最初から配置されている２つの物体は、カメラとライトです。これらは削除しないこと。 </text:p>
        </text:list-item>
      </text:list>
      <text:p text:style-name="Standard">作業を間違えたときは、Ctrlを押したままでZキーを押すと、直前の作業を<text:span text:style-name="AS_bold">取り消し</text:span>
て前の状態に戻せます。 </text:p>
      <text:p text:style-name="Standard"/>
      <text:p text:style-name="HL1"/>
      <text:p text:style-name="Standard"><text:s/></text:p>
      <text:h text:outline-level="3" text:style-name="Heading_20_3">補足</text:h>
      <text:p text:style-name="Standard">ツールを選択すると、そのツールの使い方が画面下の方に表示されます。 </text:p>
      <text:p text:style-name="Standard">縦横高さの等しい部品を作成したり、 ３方向とも同じ比率で拡大縮小したり するヒントもここに表示されます。 </text:p>
      <text:list text:style-name="MoinBulletList">
        <text:list-item>
          <text:p>「Shift」キーを押したままでドラッグ </text:p>
        </text:list-item>
        <text:list-item>
          <text:p>「Ctrl」キーを押したままでドラッグ </text:p>
        </text:list-item>
      </text:list>
      <text:p text:style-name="Standard"/>
      <text:p text:style-name="HL1"/>
      <text:p text:style-name="Standard"><text:s/></text:p>
      <text:h text:outline-level="3" text:style-name="Heading_20_3">演習</text:h>
      <text:p text:style-name="Standard">基本的な図形を配置して「動物」を作りましょう。<text:s text:c="2"/></text:p>
      <text:p text:style-name="Standard">正面のビューでは前からみたところ、左のビューでは横からみたところになるように作ること。<text:s text:c="2"/></text:p>
      <text:list text:style-name="MoinBulletList"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