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Pictures/000000000004.png" manifest:media-type="image/png"/>
  <manifest:file-entry manifest:full-path="Pictures/000000000003.jpg" manifest:media-type="image/jpeg"/>
  <manifest:file-entry manifest:full-path="Pictures/000000000002.png" manifest:media-type="image/png"/>
  <manifest:file-entry manifest:full-path="Pictures/000000000005.jpg" manifest:media-type="image/jpe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2" text:style-name="Heading_20_2">空想作品</text:h>
      <text:list text:style-name="MoinBulletList">
        <text:list-item>
          <text:p>スフィンクス (2007) </text:p>
        </text:list-item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ワイバーンは口が唯一の開口部です。 足や尾から始めて、口の部分を最後に組み立てます。 </text:p>
      <text:list text:style-name="MoinBulletList">
        <text:list-item>
          <text:p text:style-name="Standard">ワイバーンver.3(2008) 展開図<text:s/>尾を長くし尾の先の形も変えた 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  <text:list-item>
          <text:p text:style-name="Standard">ワイバーンver.2(2004) 展開図<text:s/>爪を省略し首の後ろのギザギザを加えた </text:p>
        </text:list-item>
        <text:list-item>
          <text:p text:style-name="Standard"><draw:frame><draw:image xlink:type="simple" xlink:show="embed" xlink:href="Pictures/000000000003.jpg" xlink:actuate="onLoad"/></draw:frame>
<text:s/></text:p>
        </text:list-item>
        <text:list-item>
          <text:p text:style-name="Standard">ティラノサウルス(2003) 展開図<text:s/></text:p>
        </text:list-item>
        <text:list-item>
          <text:p text:style-name="Standard"><draw:frame><draw:image xlink:type="simple" xlink:show="embed" xlink:href="Pictures/000000000004.png" xlink:actuate="onLoad"/></draw:frame>
<text:s/></text:p>
        </text:list-item>
        <text:list-item>
          <text:p text:style-name="Standard">ワイバーンver.1(2002) 展開図<text:s/>尻尾の先が折れやすいので注意してください </text:p>
        </text:list-item>
        <text:list-item>
          <text:p text:style-name="Standard"><draw:frame><draw:image xlink:type="simple" xlink:show="embed" xlink:href="Pictures/000000000005.jp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