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5.png" manifest:media-type="image/png"/>
  <manifest:file-entry manifest:full-path="Pictures/000000000004.png" manifest:media-type="image/png"/>
  <manifest:file-entry manifest:full-path="Pictures/000000000007.png" manifest:media-type="image/png"/>
  <manifest:file-entry manifest:full-path="Pictures/000000000006.png" manifest:media-type="image/png"/>
  <manifest:file-entry manifest:full-path="Pictures/000000000001.png" manifest:media-type="image/png"/>
  <manifest:file-entry manifest:full-path="Pictures/000000000003.png" manifest:media-type="image/png"/>
  <manifest:file-entry manifest:full-path="Pictures/000000000002.png" manifest:media-type="image/png"/>
  <manifest:file-entry manifest:full-path="Pictures/000000000010.png" manifest:media-type="image/png"/>
  <manifest:file-entry manifest:full-path="Pictures/000000000009.png" manifest:media-type="image/png"/>
  <manifest:file-entry manifest:full-path="Pictures/000000000008.png" manifest:media-type="image/png"/>
  <manifest:file-entry manifest:full-path="Pictures/000000000012.png" manifest:media-type="image/png"/>
  <manifest:file-entry manifest:full-path="Pictures/00000000001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穴をふさぐ</text:h>
      <text:p text:style-name="Standard">穴をふさぐ方法はありますが、できるだけ穴を開けないでモデリングを進めるのがよい。 </text:p>
      <text:p text:style-name="Standard">どうしても必要な穴は最後に開けるか、展開図を修正することで行うようにしましょう。 </text:p>
      <text:p text:style-name="HL1"/>
      <text:p text:style-name="Standard"><text:s/></text:p>
      <text:h text:outline-level="3" text:style-name="Heading_20_3">３角形１つだけの穴</text:h>
      <text:p text:style-name="Standard">この場合は簡単にふさぐことができます。 </text:p>
      <text:list text:style-name="MoinBulletList">
        <text:list-item>
          <text:p>矢印で示した場所に穴があります。 </text:p>
        </text:list-item>
        <text:list-item>
          <text:p text:style-name="Standard"><draw:frame><draw:image xlink:type="simple" xlink:show="embed" xlink:href="Pictures/000000000001.png" xlink:actuate="onLoad"/></draw:frame>
<text:s/></text:p>
        </text:list-item>
        <text:list-item>
          <text:p text:style-name="Standard"><text:span text:style-name="AS_bold">編集</text:span>
メニューから　<text:span text:style-name="AS_bold">特殊な選択</text:span>
の　<text:span text:style-name="AS_bold">ふちを選択</text:span>
　を選びます。 </text:p>
        </text:list-item>
        <text:list-item>
          <text:p>EDGEモードに変わり、ふちが選択されます。 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 text:style-name="Standard"><text:span text:style-name="AS_bold">メッシュ</text:span>
メニューから　<text:span text:style-name="AS_bold">ふちを閉じる</text:span>
　を選びます。 </text:p>
        </text:list-item>
        <text:list-item>
          <text:p>３角形の面が作られ、穴がふさがれます。 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３角形の穴がいくつか開いている場合</text:h>
      <text:p text:style-name="Standard">EDGEモードにして、shiftキーを押しながら、ふさぎたい穴の周囲の辺を選びます。 </text:p>
      <text:p text:style-name="Standard">１つの穴のふちを選んだ状態で </text:p>
      <text:list text:style-name="MoinBulletList">
        <text:list-item>
          <text:p text:style-name="Standard"><text:span text:style-name="AS_bold">メッシュ</text:span>
メニューから　<text:span text:style-name="AS_bold">ふちを閉じる</text:span>
<text:s/></text:p>
        </text:list-item>
      </text:list>
      <text:p text:style-name="Standard">を行い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穴１つずつ行うこと。 複数個一度に行うと変な形になることがあります。 </text:p>
      <text:p text:style-name="Standard"/>
      <text:p text:style-name="HL1"/>
      <text:p text:style-name="Standard"><text:s/></text:p>
      <text:h text:outline-level="3" text:style-name="Heading_20_3">平面に近い多角形の穴の場合</text:h>
      <text:p text:style-name="Standard">３角形の穴の場合と同様に行ってよい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  <text:list-item>
          <text:p>ふさがれた面の中央付近に点がとられます。 </text:p>
        </text:list-item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複雑な形の穴の場合</text:h>
      <text:p text:style-name="Standard">複雑な形の穴の場合、<text:span text:style-name="AS_bold">ふちを閉じる</text:span>
操作を行うと 穴をふさぐために作られた面と、他の面が交差してしまい形が崩れることがあります。 </text:p>
      <text:p text:style-name="Standard">次の方法で穴を少しずつ小さくし、 穴が平面に近くなった段階で<text:span text:style-name="AS_bold">ふちを閉じる</text:span>
操作を行います。 </text:p>
      <text:list text:style-name="MoinBulletList">
        <text:list-item>
          <text:p>このような穴が空いている場合を例とします。 </text:p>
        </text:list-item>
        <text:list-item>
          <text:p text:style-name="Standard"><draw:frame><draw:image xlink:type="simple" xlink:show="embed" xlink:href="Pictures/000000000007.png" xlink:actuate="onLoad"/></draw:frame>
<text:s/></text:p>
        </text:list-item>
        <text:list-item>
          <text:p>点を追加するツールを使います。 </text:p>
        </text:list-item>
        <text:list-item>
          <text:p>POINTのモードではふちの点でしか使えません。機能もEDGEやFACEのときと異なります。 </text:p>
        </text:list-item>
        <text:list-item>
          <text:p text:style-name="Standard"><draw:frame><draw:image xlink:type="simple" xlink:show="embed" xlink:href="Pictures/000000000008.png" xlink:actuate="onLoad"/></draw:frame>
<text:s/></text:p>
        </text:list-item>
        <text:list-item>
          <text:p>ふちの点を選び、穴の方向にドラッグします。 </text:p>
        </text:list-item>
        <text:list-item>
          <text:p>点と面が追加されます。 </text:p>
        </text:list-item>
        <text:list-item>
          <text:p text:style-name="Standard"><draw:frame><draw:image xlink:type="simple" xlink:show="embed" xlink:href="Pictures/000000000009.png" xlink:actuate="onLoad"/></draw:frame>
<text:s/></text:p>
        </text:list-item>
        <text:list-item>
          <text:p>移動ツールを用いて、追加された点を隣の点の位置に移動します。 </text:p>
        </text:list-item>
        <text:list-item>
          <text:p text:style-name="Standard"><draw:frame><draw:image xlink:type="simple" xlink:show="embed" xlink:href="Pictures/000000000010.png" xlink:actuate="onLoad"/></draw:frame>
<text:s/></text:p>
        </text:list-item>
        <text:list-item>
          <text:p>拡大縮小を行って、２つの点の位置を一致させます。 </text:p>
        </text:list-item>
        <text:list-item>
          <text:p text:style-name="Standard"><draw:frame><draw:image xlink:type="simple" xlink:show="embed" xlink:href="Pictures/000000000011.png" xlink:actuate="onLoad"/></draw:frame>
<text:s/></text:p>
        </text:list-item>
        <text:list-item>
          <text:p>単純化を行い、点の数を減らします。 </text:p>
        </text:list-item>
        <text:list-item>
          <text:p text:style-name="Standard"><draw:frame><draw:image xlink:type="simple" xlink:show="embed" xlink:href="Pictures/000000000012.png" xlink:actuate="onLoad"/></draw:frame>
<text:s/></text:p>
        </text:list-item>
      </text:list>
      <text:p text:style-name="Standard">穴の形が少し単純になります。 この例では、もとは６角形の穴であったものが５角形になっています。 もう一度同様の処理を行うと穴を４角形に、 さらにもう一度行うと穴を３角形にすることができます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