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office:automatic-styles>
  <office:body>
    <office:text>
      <text:p text:style-name="Standard"/>
      <text:h text:outline-level="2" text:style-name="Heading_20_2">盤の表示</text:h>
      <text:p text:style-name="Standard">配列 ban の内容にしたがって画像を指定の位置に表示するプログラムを作ります。 </text:p>
      <text:p text:style-name="Standard">画像を表示する(3)では、次の値を使って表示しました。 </text:p>
      <text:list text:style-name="MoinBulletList">
        <text:list-item>
          <text:p text:style-name="Standard"><draw:frame><draw:image xlink:type="simple" xlink:show="embed" xlink:href="Pictures/000000000001.png" xlink:actuate="onLoad"/></draw:frame>
<text:s/></text:p>
        </text:list-item>
      </text:list>
      <text:p text:style-name="Standard">これと同じことをピースの数だけ繰り返して行えば 盤全体を表示することができる。 </text:p>
      <text:p text:style-name="HL1"/>
      <text:p text:style-name="Standard"><text:s/></text:p>
      <text:h text:outline-level="3" text:style-name="Heading_20_3">各ピースの表示</text:h>
      <text:p text:style-name="Standard">次の値がわかれば表示することができる。 </text:p>
      <text:list text:style-name="MoinBulletList">
        <text:list-item>
          <text:p>ax </text:p>
        </text:list-item>
        <text:list-item>
          <text:p>ay </text:p>
        </text:list-item>
        <text:list-item>
          <text:p>sx </text:p>
        </text:list-item>
        <text:list-item>
          <text:p>sy </text:p>
        </text:list-item>
      </text:list>
      <text:p text:style-name="Standard">横方向x, 縦方向y の位置にあるピースの値は ban[x][y] に記憶されている。 </text:p>
      <text:p text:style-name="Standard">したがって </text:p>
      <text:list text:style-name="MoinBulletList">
        <text:list-item>
          <text:p>ax, ay は x, y を使って計算できるはず </text:p>
        </text:list-item>
        <text:list-item>
          <text:p>sx, sy は ban[x][y] を使って計算できるはず </text:p>
        </text:list-item>
      </text:list>
      <text:p text:style-name="Standard">例えばban[x][y]の値が１１のときは </text:p>
      <text:list text:style-name="MoinBulletList">
        <text:list-item>
          <text:p>sx = 300 </text:p>
        </text:list-item>
        <text:list-item>
          <text:p>sy = 200 </text:p>
        </text:list-item>
      </text:list>
      <text:p text:style-name="Standard">になればよいが、これは値１１から計算で求めることができる。 </text:p>
      <text:p text:style-name="Standard"/>
      <text:p text:style-name="HL1"/>
      <text:p text:style-name="Standard"><text:s/></text:p>
      <text:h text:outline-level="3" text:style-name="Heading_20_3">プログラム</text:h>
      <text:list text:style-name="MoinBulletList">
        <text:list-item>
          <text:p text:style-name="Preformatted_20_Text"><text:s/>import<text:s/><text:s/>javax.swing.*;<text:line-break/><text:line-break/><text:s/>import<text:s/><text:s/>java.awt.*;<text:line-break/><text:line-break/><text:s/>import<text:s/><text:s/>java.awt.event.*;<text:line-break/><text:line-break/><text:line-break/><text:line-break/><text:s/>public<text:s/><text:s/>class<text:s/><text:s/>Game5<text:s/><text:s/>extends<text:s/><text:s/>JPanel<text:s/><text:s/>implements<text:s/><text:s/>MouseListener<text:line-break/><text:line-break/>{<text:line-break/><text:line-break/><text:s text:c="8"/><text:s/>Image<text:s/><text:s/>img;<text:line-break/><text:line-break/><text:s text:c="8"/><text:s/>int<text:s/><text:s/>cx,<text:s/><text:s/>cy;<text:line-break/><text:line-break/><text:s text:c="8"/><text:s/>int[][]<text:s/><text:s/>ban;<text:line-break/><text:line-break/><text:s text:c="8"/><text:line-break/><text:line-break/><text:s text:c="8"/><text:s/>Game5()<text:line-break/><text:line-break/><text:s text:c="8"/>{<text:line-break/><text:line-break/><text:s text:c="16"/><text:s/>ImageIcon<text:s/><text:s/>ii<text:s/>=<text:s/><text:s/>new<text:s/><text:s/>ImageIcon(<text:s/>"game0.png");<text:line-break/><text:line-break/><text:s text:c="16"/><text:s/>img<text:s/>=<text:s/><text:s/>ii.<text:s/>getImage();<text:line-break/><text:line-break/><text:s text:c="16"/><text:s/>addMouseListener(<text:s/>this);<text:line-break/><text:line-break/><text:s text:c="16"/><text:s/>ban<text:s/>=<text:s/><text:s/>new<text:s/><text:s/>int[<text:s/>4][<text:s/>4];<text:line-break/><text:line-break/><text:s text:c="16"/><text:s/>shokika();<text:line-break/><text:line-break/><text:s text:c="8"/>}<text:line-break/><text:line-break/><text:line-break/><text:line-break/><text:s text:c="8"/><text:s/>void<text:s/><text:s/>shokika()<text:line-break/><text:line-break/><text:s text:c="8"/>{<text:line-break/><text:line-break/><text:s text:c="16"/><text:s/>盤の表現の演習<text:line-break/><text:line-break/><text:s text:c="8"/>}<text:line-break/><text:line-break/><text:s text:c="8"/><text:line-break/><text:line-break/><text:s text:c="8"/><text:s/>public<text:s/><text:s/>void<text:s/><text:s/>paintComponent(<text:s/>Graphics<text:s/><text:s/>g)<text:line-break/><text:line-break/><text:s text:c="8"/>{<text:line-break/><text:line-break/><text:s text:c="16"/><text:s/>int<text:s/><text:s/>w,<text:s/><text:s/>h,<text:s/><text:s/>ax,<text:s/><text:s/>ay,<text:s/><text:s/>sx,<text:s/><text:s/>sy,<text:s/><text:s/>x,<text:s/><text:s/>y;<text:line-break/><text:line-break/><text:s text:c="16"/><text:s/>w<text:s/>=<text:s/><text:s/>100;<text:line-break/><text:line-break/><text:s text:c="16"/><text:s/>h<text:s/>=<text:s/><text:s/>100;<text:line-break/><text:line-break/><text:s text:c="16"/><text:s/>for<text:s/>(<text:s/>x<text:s/>=<text:s/><text:s/>0;<text:s/><text:s/>x<text:s/>&lt;<text:s/><text:s/>4;<text:s/><text:s/>x++)<text:line-break/><text:line-break/><text:s text:c="24"/><text:s/>for<text:s/>(<text:s/>y<text:s/>=<text:s/><text:s/>0;<text:s/><text:s/>y<text:s/>&lt;<text:s/><text:s/>4;<text:s/><text:s/>y++)<text:line-break/><text:line-break/><text:s text:c="24"/>{<text:line-break/><text:line-break/><text:s text:c="32"/><text:s/>ax<text:s/>=<text:s/>?<text:s/>;<text:line-break/><text:line-break/><text:s text:c="32"/><text:s/>ay<text:s/>=<text:s/>?<text:s/>;<text:line-break/><text:line-break/><text:s text:c="32"/><text:s/>sx<text:s/>=<text:s/>?<text:s/>;<text:line-break/><text:line-break/><text:s text:c="32"/><text:s/>sy<text:s/>=<text:s/>?<text:s/>;<text:line-break/><text:line-break/><text:s text:c="32"/><text:s/>g.<text:s/>drawImage(<text:s/>img,<text:s/><text:s/>画像を表示する(<text:s/>3)<text:s/>の演習,<text:s/><text:s/>this);<text:line-break/><text:line-break/><text:s text:c="24"/>}<text:line-break/><text:line-break/><text:s text:c="16"/><text:s/>g.<text:s/>setColor(<text:s/>Color.<text:s/>blue);<text:line-break/><text:line-break/><text:s text:c="16"/><text:s/>g.<text:s/>fillRect(<text:s/>cx*<text:s/>100,<text:s/><text:s/>cy*<text:s/>100,<text:s/><text:s/>100,<text:s/><text:s/>100);<text:line-break/><text:line-break/><text:s text:c="8"/>}<text:line-break/><text:line-break/><text:s text:c="8"/><text:line-break/><text:line-break/><text:s text:c="8"/><text:s/>public<text:s/><text:s/>void<text:s/><text:s/>mousePressed(<text:s/>MouseEvent<text:s/><text:s/>e)<text:line-break/><text:line-break/><text:s text:c="8"/>{<text:line-break/><text:line-break/><text:s text:c="16"/><text:s/>int<text:s/><text:s/>x,<text:s/><text:s/>y;<text:line-break/><text:line-break/><text:s text:c="16"/><text:s/>x<text:s/>=<text:s/><text:s/>e.<text:s/>getX();<text:line-break/><text:line-break/><text:s text:c="16"/><text:s/>y<text:s/>=<text:s/><text:s/>e.<text:s/>getY();<text:line-break/><text:line-break/><text:s text:c="16"/><text:s/>cx<text:s/>=<text:s/><text:s/>クリック時の処理(<text:s/>2)<text:s/>の演習;<text:line-break/><text:line-break/><text:s text:c="16"/><text:s/>cy<text:s/>=<text:s/><text:s/>クリック時の処理(<text:s/>2)<text:s/>の演習;<text:line-break/><text:line-break/><text:s text:c="16"/><text:s/>repaint();<text:line-break/><text:line-break/><text:s text:c="8"/>}<text:line-break/><text:line-break/><text:s text:c="8"/><text:s/>public<text:s/><text:s/>void<text:s/><text:s/>mouseEntered(<text:s/>MouseEvent<text:s/><text:s/>e)<text:s/>{<text:s/>}<text:line-break/><text:line-break/><text:s text:c="8"/><text:s/>public<text:s/><text:s/>void<text:s/><text:s/>mouseExited(<text:s/>MouseEvent<text:s/><text:s/>e)<text:s/>{<text:s/>}<text:line-break/><text:line-break/><text:s text:c="8"/><text:s/>public<text:s/><text:s/>void<text:s/><text:s/>mouseReleased(<text:s/>MouseEvent<text:s/><text:s/>e)<text:s/>{<text:s/>}<text:line-break/><text:line-break/><text:s text:c="8"/><text:s/>public<text:s/><text:s/>void<text:s/><text:s/>mouseClicked(<text:s/>MouseEvent<text:s/><text:s/>e)<text:s/>{<text:s/>}<text:line-break/><text:line-break/><text:s text:c="8"/><text:line-break/><text:line-break/><text:s text:c="8"/><text:s/>public<text:s/><text:s/>static<text:s/><text:s/>void<text:s/><text:s/>main(<text:s/>String[]<text:s/><text:s/>args)<text:line-break/><text:line-break/><text:s text:c="8"/>{<text:line-break/><text:line-break/><text:s text:c="16"/><text:s/>JFrame<text:s/><text:s/>f;<text:line-break/><text:line-break/><text:s text:c="16"/><text:line-break/><text:line-break/><text:s text:c="16"/><text:s/>f<text:s/>=<text:s/><text:s/>new<text:s/><text:s/>JFrame();<text:line-break/><text:line-break/><text:s text:c="16"/><text:s/>f.<text:s/>setVisible(<text:s/>true);<text:line-break/><text:line-break/><text:s text:c="16"/><text:s/>f.<text:s/>setTitle(<text:s/>"15Game");<text:line-break/><text:line-break/><text:s text:c="16"/><text:s/>f.<text:s/>setSize(<text:s/>420,<text:s/><text:s/>450);<text:line-break/><text:line-break/><text:s text:c="16"/><text:s/>f.<text:s/>setDefaultCloseOperation(<text:s/>JFrame.<text:s/>EXIT_ON_CLOSE);<text:line-break/><text:line-break/><text:s text:c="16"/><text:s/>f.<text:s/>add(<text:s/><text:s/>new<text:s/><text:s/>Game5()<text:s/>);<text:line-break/><text:line-break/><text:s text:c="8"/>}<text:line-break/><text:line-break/>}<text:line-break/><text:line-break/></text:p>
        </text:list-item>
      </text:list>
      <text:p text:style-name="Standard"/>
      <text:p text:style-name="HL1"/>
      <text:p text:style-name="Standard"><text:s/></text:p>
      <text:h text:outline-level="3" text:style-name="Heading_20_3">演習</text:h>
      <text:p text:style-name="Standard">４箇所ある ? に計算式を入れプログラムを完成させなさい。 </text:p>
      <text:list text:style-name="MoinBulletList">
        <text:list-item>
          <text:p>１つの計算式で書けない人は、２つの式に分けて書いてもよい。 </text:p>
        </text:list-item>
      </text:list>
      <text:p text:style-name="Standard">…の演習とあるところには、これまでの演習の解答が入ります。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