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3.png" manifest:media-type="image/png"/>
  <manifest:file-entry manifest:full-path="Pictures/000000000001.png" manifest:media-type="image/png"/>
  <manifest:file-entry manifest:full-path="Pictures/000000000002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</office:automatic-styles>
  <office:body>
    <office:text>
      <text:p text:style-name="Standard"/>
      <text:h text:outline-level="2" text:style-name="Heading_20_2">画像を表示する(3)</text:h>
      <text:p text:style-name="Standard">先のプログラムを修正して、画像の一部を指定位置に表示するようにします。 </text:p>
      <text:list text:style-name="MoinBulletList">
        <text:list-item>
          <text:p text:style-name="Standard"><draw:frame><draw:image xlink:type="simple" xlink:show="embed" xlink:href="Pictures/000000000001.png" xlink:actuate="onLoad"/></draw:frame>
<text:s/></text:p>
        </text:list-item>
      </text:list>
      <text:p text:style-name="Standard">このような表示を行うためには、 図に示す座標やサイズを指定する必要があります。 </text:p>
      <text:list text:style-name="MoinBulletList">
        <text:list-item>
          <text:p text:style-name="Standard"><draw:frame><draw:image xlink:type="simple" xlink:show="embed" xlink:href="Pictures/000000000002.png" xlink:actuate="onLoad"/></draw:frame>
<text:s/></text:p>
        </text:list-item>
      </text:list>
      <text:p text:style-name="Standard">画像ファイルのサイズはこのようになっています。 </text:p>
      <text:list text:style-name="MoinBulletList">
        <text:list-item>
          <text:p text:style-name="Standard"><draw:frame><draw:image xlink:type="simple" xlink:show="embed" xlink:href="Pictures/000000000003.png" xlink:actuate="onLoad"/></draw:frame>
<text:s/></text:p>
        </text:list-item>
      </text:list>
      <text:p text:style-name="Standard">上の例のように表示する場合、座標などはこのようになります。 </text:p>
      <text:list text:style-name="MoinBulletList">
        <text:list-item>
          <text:p text:style-name="Preformatted_20_Text">ax = 200;ay = 100;sx = 300;sy = 200;w = 100;h = 100;</text:p>
        </text:list-item>
      </text:list>
      <text:p text:style-name="Standard"/>
      <text:p text:style-name="HL1"/>
      <text:p text:style-name="Standard"><text:s/></text:p>
      <text:h text:outline-level="3" text:style-name="Heading_20_3">API</text:h>
      <text:p text:style-name="Standard">引数の数の多いdrawImageメソッドを使います。 </text:p>
      <text:list text:style-name="MoinBulletList">
        <text:list-item>
          <text:p text:style-name="Preformatted_20_Text">public abstract boolean drawImage(Image img, int dx1, int dy1, int dx2, int dy2, int sx1, int sy1, int sx2, int sy2, ImageObserver observer)</text:p>
        </text:list-item>
        <text:list-item>
          <text:p>指定されたイメージの指定された領域の利用可能な部分を描きます。指定された領域の内部に収まるようにただちにスケーリングして描きます。透明ピクセルは、そこにすでに存在するどのようなピクセルにも影響しません。 </text:p>
        </text:list-item>
        <text:list-item>
          <text:p>このメソッドは常にスケーリングされていないイメージを使って、スケーリングされた矩形を描いて、必要なスケーリングをただちに実行します。これはこの操作に対しては、キャッシュされたスケーリング済みのイメージを使用しません。ソース矩形の最初の座標をデスティネーション矩形の最初の座標に、ソースの 2 番目の座標をデスティネーションの 2 番目の座標にといった対応でマッピングして、ソースからデスティネーションへのイメージのスケーリングを実行します。サブイメージは、その割り当てを維持する必要性に応じ、スケーリングされ反転されます。 </text:p>
        </text:list-item>
        <text:list-item>
          <text:p>パラメータ: </text:p>
          <text:list text:style-name="MoinBulletList">
            <text:list-item>
              <text:p>img - 描画される指定イメージimg が null の場合には何も行わない </text:p>
            </text:list-item>
            <text:list-item>
              <text:p>dx1 - 出力先の矩形の最初の隅の x 座標 </text:p>
            </text:list-item>
            <text:list-item>
              <text:p>dy1 - 出力先の矩形の最初の隅の y 座標 </text:p>
            </text:list-item>
            <text:list-item>
              <text:p>dx2 - 出力先の矩形の 2 番目の隅の x 座標 </text:p>
            </text:list-item>
            <text:list-item>
              <text:p>dy2 - 出力先の矩形の 2 番目の隅の y 座標 </text:p>
            </text:list-item>
            <text:list-item>
              <text:p>sx1 - ソース矩形の最初の隅の x 座標 </text:p>
            </text:list-item>
            <text:list-item>
              <text:p>sy1 - ソース矩形の最初の隅の y 座標 </text:p>
            </text:list-item>
            <text:list-item>
              <text:p>sx2 - ソース矩形の 2 番目の隅の x 座標 </text:p>
            </text:list-item>
            <text:list-item>
              <text:p>sy2 - ソース矩形の 2 番目の隅の y 座標 </text:p>
            </text:list-item>
            <text:list-item>
              <text:p>observer - イメージがさらにスケーリングされ、変換されることを通知するオブジェクト</text:p>
            </text:list-item>
          </text:list>
        </text:list-item>
      </text:list>
      <text:p text:style-name="Standard"/>
      <text:p text:style-name="HL1"/>
      <text:p text:style-name="Standard"><text:s/></text:p>
      <text:h text:outline-level="3" text:style-name="Heading_20_3">演習</text:h>
      <text:p text:style-name="Standard">?で示した部分を記述しプログラムを完成させなさい。 </text:p>
      <text:list text:style-name="MoinBulletList">
        <text:list-item>
          <text:p text:style-name="Preformatted_20_Text"><text:s/>import<text:s/><text:s/>javax.swing.*;<text:line-break/><text:line-break/><text:s/>import<text:s/><text:s/>java.awt.*;<text:line-break/><text:line-break/><text:line-break/><text:line-break/><text:s/>public<text:s/><text:s/>class<text:s/><text:s/>Game2<text:s/><text:s/>extends<text:s/><text:s/>JPanel<text:line-break/><text:line-break/>{<text:line-break/><text:line-break/><text:s text:c="8"/><text:s/>Image<text:s/><text:s/>img;<text:line-break/><text:line-break/><text:s text:c="8"/><text:line-break/><text:line-break/><text:s text:c="8"/><text:s/>Game2()<text:line-break/><text:line-break/><text:s text:c="8"/>{<text:line-break/><text:line-break/><text:s text:c="16"/><text:s/>ImageIcon<text:s/><text:s/>ii<text:s/>=<text:s/><text:s/>new<text:s/><text:s/>ImageIcon(<text:s/>"game0.png");<text:line-break/><text:line-break/><text:s text:c="16"/><text:s/>img<text:s/>=<text:s/><text:s/>ii.<text:s/>getImage();<text:line-break/><text:line-break/><text:s text:c="8"/>}<text:line-break/><text:line-break/><text:s text:c="8"/><text:line-break/><text:line-break/><text:s text:c="8"/><text:s/>public<text:s/><text:s/>void<text:s/><text:s/>paintComponent(<text:s/>Graphics<text:s/><text:s/>g)<text:line-break/><text:line-break/><text:s text:c="8"/>{<text:line-break/><text:line-break/><text:s text:c="16"/><text:s/>int<text:s/><text:s/>w,<text:s/><text:s/>h,<text:s/><text:s/>ax,<text:s/><text:s/>ay,<text:s/><text:s/>sx,<text:s/><text:s/>sy;<text:line-break/><text:line-break/><text:s text:c="16"/><text:s/>w<text:s/>=<text:s/><text:s/>100;<text:line-break/><text:line-break/><text:s text:c="16"/><text:s/>h<text:s/>=<text:s/><text:s/>100;<text:line-break/><text:line-break/><text:s text:c="16"/><text:s/>ax<text:s/>=<text:s/><text:s/>200;<text:line-break/><text:line-break/><text:s text:c="16"/><text:s/>ay<text:s/>=<text:s/><text:s/>100;<text:line-break/><text:line-break/><text:s text:c="16"/><text:s/>sx<text:s/>=<text:s/><text:s/>300;<text:line-break/><text:line-break/><text:s text:c="16"/><text:s/>sy<text:s/>=<text:s/><text:s/>200;<text:line-break/><text:line-break/><text:s text:c="16"/><text:s/>g.<text:s/>drawImage(<text:s/>img,<text:s/>?,<text:s/>?,<text:s/>?,<text:s/>?,<text:s/>?,<text:s/>?,<text:s/>?,<text:s/>?,<text:s/><text:s/>this);<text:line-break/><text:line-break/><text:s text:c="8"/>}<text:line-break/><text:line-break/><text:s text:c="8"/><text:line-break/><text:line-break/><text:s text:c="8"/><text:s/>public<text:s/><text:s/>static<text:s/><text:s/>void<text:s/><text:s/>main(<text:s/>String[]<text:s/><text:s/>args)<text:line-break/><text:line-break/><text:s text:c="8"/>{<text:line-break/><text:line-break/><text:s text:c="16"/><text:s/>JFrame<text:s/><text:s/>f;<text:line-break/><text:line-break/><text:s text:c="16"/><text:line-break/><text:line-break/><text:s text:c="16"/><text:s/>f<text:s/>=<text:s/><text:s/>new<text:s/><text:s/>JFrame();<text:line-break/><text:line-break/><text:s text:c="16"/><text:s/>f.<text:s/>setVisible(<text:s/>true);<text:line-break/><text:line-break/><text:s text:c="16"/><text:s/>f.<text:s/>setTitle(<text:s/>"15Game");<text:line-break/><text:line-break/><text:s text:c="16"/><text:s/>f.<text:s/>setSize(<text:s/>420,<text:s/><text:s/>450);<text:line-break/><text:line-break/><text:s text:c="16"/><text:s/>f.<text:s/>setDefaultCloseOperation(<text:s/>JFrame.<text:s/>EXIT_ON_CLOSE);<text:line-break/><text:line-break/><text:s text:c="16"/><text:s/>f.<text:s/>add(<text:s/><text:s/>new<text:s/><text:s/>Game2()<text:s/>);<text:line-break/><text:line-break/><text:s text:c="8"/>}<text:line-break/><text:line-break/>}<text:line-break/><text:line-break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