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jpg" manifest:media-type="image/jpeg"/>
  <manifest:file-entry manifest:full-path="Pictures/000000000003.jpg" manifest:media-type="image/jpeg"/>
  <manifest:file-entry manifest:full-path="Pictures/000000000002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演算</text:h>
      <text:p text:style-name="Standard">演算の機能を使うと、穴の空いた形状などを作ることができます。 </text:p>
      <text:p text:style-name="Standard">演算は solid な物体に対してだけ行えます。基本形状は solid な物体です。 </text:p>
      <text:p text:style-name="Standard">演算で得られた形状もそうです。演算結果に対してさらに演算を行うこともできます。 </text:p>
      <text:p text:style-name="Standard"><text:span text:style-name="AS_bold">使い方</text:span>
<text:s/></text:p>
      <text:p text:style-name="Standard">１） ２つの物体を一部分が重なるように配置します。 </text:p>
      <text:list text:style-name="MoinBulletList">
        <text:list-item>
          <text:p text:style-name="Standard"><draw:frame><draw:image xlink:type="simple" xlink:show="embed" xlink:href="Pictures/000000000001.jpg" xlink:actuate="onLoad"/></draw:frame>
<text:s/></text:p>
        </text:list-item>
      </text:list>
      <text:p text:style-name="Standard">２） 両方の物体を選択した状態で メニューより「ツール」→「演算」を選びます。 表示されるウインドウでは演算を４つのうちから選択できます。 形を確認してＯＫを押します。 </text:p>
      <text:list text:style-name="MoinBulletList">
        <text:list-item>
          <text:p text:style-name="Standard"><draw:frame><draw:image xlink:type="simple" xlink:show="embed" xlink:href="Pictures/000000000002.jpg" xlink:actuate="onLoad"/></draw:frame>
<text:s/></text:p>
        </text:list-item>
      </text:list>
      <text:p text:style-name="Standard"><text:span text:style-name="AS_bold">例</text:span>
<text:s/>直方体から円柱を除く演算を行うと次のような形状が得られます。 </text:p>
      <text:list text:style-name="MoinBulletList">
        <text:list-item>
          <text:p text:style-name="Standard"><draw:frame><draw:image xlink:type="simple" xlink:show="embed" xlink:href="Pictures/000000000003.jpg" xlink:actuate="onLoad"/></draw:frame>
<text:s/></text:p>
        </text:list-item>
      </text:list>
      <text:p text:style-name="Standard"><text:span text:style-name="AS_bold">注意事項</text:span>
<text:s/></text:p>
      <text:p text:style-name="Standard">演算を行う前の物体もそのまま残っています。 不要な物体は削除する、非表示にする、移動するなどしてください。 </text:p>
      <text:p text:style-name="Standard">演算で得られた形状の拡大縮小は通常の方法（拡大縮小ツール）ではうまくできないようです。 数値を指定しての拡大縮小（オブジェクトメニューの配置か変形）を使ってくださ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