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6.png" manifest:media-type="image/png"/>
  <manifest:file-entry manifest:full-path="Pictures/000000000005.png" manifest:media-type="image/png"/>
  <manifest:file-entry manifest:full-path="Pictures/000000000004.png" manifest:media-type="image/png"/>
  <manifest:file-entry manifest:full-path="Pictures/000000000003.png" manifest:media-type="image/png"/>
  <manifest:file-entry manifest:full-path="Pictures/000000000002.png" manifest:media-type="image/png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2" text:style-name="Heading_20_2">左右対称な形を作る</text:h>
      <text:p text:style-name="Standard">半分作って、反転コピーする方法があります。 手順は </text:p>
      <text:list text:style-name="MoinNumberedList">
        <text:list-item>
          <text:p>全体のおよその形を作る </text:p>
        </text:list-item>
        <text:list-item>
          <text:p>半分に切る </text:p>
        </text:list-item>
        <text:list-item>
          <text:p>細かな編集をする </text:p>
        </text:list-item>
        <text:list-item>
          <text:p>反転コピーする </text:p>
        </text:list-item>
      </text:list>
      <text:p text:style-name="Standard">です。 </text:p>
      <text:p text:style-name="Standard">２以下は、全体の形をうまく作ってから行わないとバランスがくずれます。 </text:p>
      <text:p text:style-name="Standard"/>
      <text:p text:style-name="HL1"/>
      <text:p text:style-name="Standard"><text:s/></text:p>
      <text:p text:style-name="Standard"/>
      <text:h text:outline-level="3" text:style-name="Heading_20_3">準備</text:h>
      <text:p text:style-name="Standard">反転コピーを行うためのスクリプトをインストールします。 </text:p>
      <text:list text:style-name="MoinBulletList">
        <text:list-item>
          <text:p text:style-name="Standard"><text:a xlink:type="simple" xlink:href="http://aoisp.sourceforge.net/AoIRepository/Scripts/Tools/MeshMirror/MeshMirror_2.4.bsh">http://aoisp.sourceforge.net/AoIRepository/Scripts/Tools/MeshMirror/MeshMirror_2.4.bsh</text:a>
<text:s/></text:p>
        </text:list-item>
      </text:list>
      <text:p text:style-name="Standard">をダウンロードし、ArtOfIllusionフォルダの中の Scriptsフォルダの中の Toolsフォルダの中に入れます。 </text:p>
      <text:p text:style-name="Standard"/>
      <text:p text:style-name="HL1"/>
      <text:p text:style-name="Standard"><text:s/></text:p>
      <text:p text:style-name="Standard"/>
      <text:h text:outline-level="3" text:style-name="Heading_20_3">およその形を作る</text:h>
      <text:p text:style-name="Standard">最初は全体を作ります。半分ではありません。 全体をかたまりとして捉え、できるだけ正確に作成します。 ただし細部にこだわる必要はありません。 全体の形、バランスをみてしっかりと作りま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あとで半分に切るので、中央に点がないときには追加します。 切る位置には必ず点があるようにしておくこと。 </text:p>
      <text:p text:style-name="HL1"/>
      <text:p text:style-name="Standard"><text:s/></text:p>
      <text:p text:style-name="Standard"/>
      <text:h text:outline-level="3" text:style-name="Heading_20_3">半分に切る</text:h>
      <text:p text:style-name="Standard">正面から見て、左右のどちらか気に入っている方を残して、半分を削除します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/>
      <text:p text:style-name="HL1"/>
      <text:p text:style-name="Standard"><text:s/></text:p>
      <text:p text:style-name="Standard"/>
      <text:h text:outline-level="3" text:style-name="Heading_20_3">細かな編集</text:h>
      <text:p text:style-name="Standard">細部の編集をします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>反転コピーの準備として、中央にある点の位置を揃えます。 正面からみて縮小すればよい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/>
      <text:p text:style-name="HL1"/>
      <text:p text:style-name="Standard"><text:s/></text:p>
      <text:p text:style-name="Standard"/>
      <text:h text:outline-level="3" text:style-name="Heading_20_3">反転コピー</text:h>
      <text:p text:style-name="Standard">部品を選んだ状態で、「ツール」メニューより「スクリプト」、「MeshMirror_2.4」を選びます。 ウインドウが開くので、中央の線上にある点を３つshiftキーを押しながら選んで「OK」を押します。 </text:p>
      <text:list text:style-name="MoinBulletList"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>完成 </text:p>
      <text:list text:style-name="MoinBulletList"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