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11.png" manifest:media-type="image/png"/>
  <manifest:file-entry manifest:full-path="Pictures/000000000010.png" manifest:media-type="image/png"/>
  <manifest:file-entry manifest:full-path="Pictures/000000000007.png" manifest:media-type="image/png"/>
  <manifest:file-entry manifest:full-path="Pictures/000000000008.png" manifest:media-type="image/png"/>
  <manifest:file-entry manifest:full-path="Pictures/000000000009.png" manifest:media-type="image/png"/>
  <manifest:file-entry manifest:full-path="Pictures/000000000006.png" manifest:media-type="image/png"/>
  <manifest:file-entry manifest:full-path="Pictures/000000000005.png" manifest:media-type="image/png"/>
  <manifest:file-entry manifest:full-path="Pictures/000000000004.png" manifest:media-type="image/png"/>
  <manifest:file-entry manifest:full-path="Pictures/000000000003.png" manifest:media-type="image/png"/>
  <manifest:file-entry manifest:full-path="Pictures/000000000002.png" manifest:media-type="image/png"/>
  <manifest:file-entry manifest:full-path="Pictures/000000000001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2" text:style-name="Heading_20_2">展開図の編集</text:h>
      <text:p text:style-name="Standard">この形状を展開しました。 </text:p>
      <text:list text:style-name="MoinBulletList">
        <text:list-item>
          <text:p text:style-name="Standard"><draw:frame><draw:image xlink:type="simple" xlink:show="embed" xlink:href="Pictures/000000000001.png" xlink:actuate="onLoad"/></draw:frame>
<text:s/></text:p>
        </text:list-item>
      </text:list>
      <text:p text:style-name="Standard">Inkscapeで展開図を開いたところです。 </text:p>
      <text:list text:style-name="MoinBulletList">
        <text:list-item>
          <text:p text:style-name="Standard"><draw:frame><draw:image xlink:type="simple" xlink:show="embed" xlink:href="Pictures/000000000002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色見本の用意</text:h>
      <text:p text:style-name="Standard">着色を行う前に、使う色見本を作っておくと作業が行いやすい。 </text:p>
      <text:list text:style-name="MoinBulletList">
        <text:list-item>
          <text:p>長方形で描く </text:p>
        </text:list-item>
        <text:list-item>
          <text:p>塗りの色を調整する </text:p>
        </text:list-item>
        <text:list-item>
          <text:p text:style-name="Standard">線の色は<text:span text:style-name="AS_bold">なし</text:span>
にしておく </text:p>
        </text:list-item>
      </text:list>
      <text:p text:style-name="Standard">余分に作っておいてもよい。 </text:p>
      <text:list text:style-name="MoinBulletList">
        <text:list-item>
          <text:p text:style-name="Standard"><draw:frame><draw:image xlink:type="simple" xlink:show="embed" xlink:href="Pictures/000000000003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おおまかな着色</text:h>
      <text:p text:style-name="Standard">展開図では各面の三角形は同じ色で塗られています。 塗られている色の修正は、 次のA,Bのいずれかの方法で行います。 </text:p>
      <text:p text:style-name="Standard"><text:span text:style-name="AS_bold">方法A</text:span>
<text:s/></text:p>
      <text:list text:style-name="MoinBulletList">
        <text:list-item>
          <text:p>色を変更したい三角形を選んだ状態で、スポイトを使って、色見本から色を選びます。 </text:p>
        </text:list-item>
      </text:list>
      <text:p text:style-name="Standard"><text:span text:style-name="AS_bold">方法B</text:span>
<text:s/></text:p>
      <text:list text:style-name="MoinNumberedList">
        <text:list-item>
          <text:p text:style-name="Standard">色見本を選んで編集メニューの<text:span text:style-name="AS_bold">コピー</text:span>
を行った後 </text:p>
        </text:list-item>
        <text:list-item>
          <text:p text:style-name="Standard">色を指定したい三角形を選んで編集メニューの<text:span text:style-name="AS_bold">スタイルを貼り付け</text:span>
を行う </text:p>
        </text:list-item>
        <text:list-item>
          <text:p text:style-name="Standard"><draw:frame><draw:image xlink:type="simple" xlink:show="embed" xlink:href="Pictures/000000000004.png" xlink:actuate="onLoad"/></draw:frame>
<text:s/></text:p>
        </text:list-item>
      </text:list>
      <text:p text:style-name="Standard">同じ色を続けて指定するときは<text:span text:style-name="AS_bold">方法B</text:span>
が楽です。 </text:p>
      <text:list text:style-name="MoinBulletList">
        <text:list-item>
          <text:p>色見本を選んでコピーを行なうのははじめの１回でよい。 </text:p>
        </text:list-item>
        <text:list-item>
          <text:p text:style-name="Standard">スタイルを貼り付けはキーボードから <text:span text:style-name="AS_bold">ctrl+shift+V</text:span>
<text:s/>でできる。 </text:p>
        </text:list-item>
      </text:list>
      <text:p text:style-name="Standard"/>
      <text:h text:outline-level="4" text:style-name="Heading_20_4">箇所の少ないものから行う</text:h>
      <text:p text:style-name="Standard">指定箇所の少ないものから行うと良い。 </text:p>
      <text:p text:style-name="Standard">窓と底だけ色を指定しました。 </text:p>
      <text:list text:style-name="MoinBulletList">
        <text:list-item>
          <text:p text:style-name="Standard"><draw:frame><draw:image xlink:type="simple" xlink:show="embed" xlink:href="Pictures/000000000005.png" xlink:actuate="onLoad"/></draw:frame>
<text:s/></text:p>
        </text:list-item>
      </text:list>
      <text:p text:style-name="Standard"/>
      <text:h text:outline-level="4" text:style-name="Heading_20_4">まとめて選択して着色</text:h>
      <text:p text:style-name="Standard">同じ色のところを選ぶ機能があります。 残りの部分は これを使ってまとめて選択した後、上の方法で色を指定します。 </text:p>
      <text:p text:style-name="Standard">編集メニューから検索を選ぶとこのような表示がされます。 </text:p>
      <text:p text:style-name="Standard">スタイルのところに色コード(<text:span text:style-name="AS_bold">aabbff</text:span>
)を入力して 検索すると、元の色のままの三角形がすべて選択できます。 </text:p>
      <text:list text:style-name="MoinBulletList">
        <text:list-item>
          <text:p text:style-name="Standard"><draw:frame><draw:image xlink:type="simple" xlink:show="embed" xlink:href="Pictures/000000000006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グループ化</text:h>
      <text:p text:style-name="Standard">部品ごとにグループ化を行います。 </text:p>
      <text:list text:style-name="MoinBulletList">
        <text:list-item>
          <text:p>１つの部品となる範囲を選んで、グループ化します。 </text:p>
        </text:list-item>
        <text:list-item>
          <text:p>選択オブジェクトをグループ化のボタンを使います。 </text:p>
        </text:list-item>
        <text:list-item>
          <text:p>グループ化されると表示が変わります。 </text:p>
          <text:list text:style-name="MoinBulletList">
            <text:list-item>
              <text:p>グループ化前は選択状態を表す点線がたくさん表示されている </text:p>
            </text:list-item>
            <text:list-item>
              <text:p>グループ化後は全体で１つの表示になる </text:p>
            </text:list-item>
          </text:list>
        </text:list-item>
        <text:list-item>
          <text:p text:style-name="Standard"><draw:frame><draw:image xlink:type="simple" xlink:show="embed" xlink:href="Pictures/000000000007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描き加える</text:h>
      <text:p text:style-name="Standard">細かな部分などは基本図形やペンツールで描いて、配置します。 </text:p>
      <text:p text:style-name="Standard">配置できたら、再度グループ化しておきます。 </text:p>
      <text:list text:style-name="MoinBulletList">
        <text:list-item>
          <text:p text:style-name="Standard"><draw:frame><draw:image xlink:type="simple" xlink:show="embed" xlink:href="Pictures/000000000008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拡大縮小</text:h>
      <text:p text:style-name="Standard">拡大縮小するときはの注意 </text:p>
      <text:list text:style-name="MoinBulletList">
        <text:list-item>
          <text:p>全体を選んでします </text:p>
        </text:list-item>
        <text:list-item>
          <text:p>縦横の比率を固定するために ctrl キーを押したままで行います </text:p>
        </text:list-item>
        <text:list-item>
          <text:p text:style-name="Standard"><draw:frame><draw:image xlink:type="simple" xlink:show="embed" xlink:href="Pictures/000000000009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検索の機能</text:h>
      <text:p text:style-name="Standard">色コードで検索する </text:p>
      <text:list text:style-name="MoinNumberedList">
        <text:list-item>
          <text:p>検索したい色で着色されている部品の１つを選びます。 </text:p>
        </text:list-item>
        <text:list-item>
          <text:p>フィル／ストロークを表示させ、選択した部品の色情報を調べます。 </text:p>
          <text:list text:style-name="MoinBulletList">
            <text:list-item>
              <text:p text:style-name="Standard"><draw:frame><draw:image xlink:type="simple" xlink:show="embed" xlink:href="Pictures/000000000010.png" xlink:actuate="onLoad"/></draw:frame>
<text:s/></text:p>
            </text:list-item>
          </text:list>
        </text:list-item>
        <text:list-item>
          <text:p>矢印の部分に rrggbbaa の８桁の１６進数が表示されます。 </text:p>
        </text:list-item>
        <text:list-item>
          <text:p>この８桁のうちはじめの６桁 rrggbb を覚えておきます。 </text:p>
        </text:list-item>
        <text:list-item>
          <text:p>編集メニューから検索を選びます。 </text:p>
        </text:list-item>
        <text:list-item>
          <text:p>スタイルの項目に、上で確認したrrggbb の６桁を入力して検索します。 </text:p>
          <text:list text:style-name="MoinBulletList">
            <text:list-item>
              <text:p text:style-name="Standard"><draw:frame><draw:image xlink:type="simple" xlink:show="embed" xlink:href="Pictures/000000000011.png" xlink:actuate="onLoad"/></draw:frame>
<text:s/></text:p>
            </text:list-item>
          </text:list>
        </text:list-item>
      </text:list>
      <text:p text:style-name="Standard"><text:span text:style-name="AS_bold">選択オブジェクトを検索</text:span>
にチェックを入れると、 選択した部分の中だけを検索できます。 </text:p>
      <text:p text:style-name="Standard">塗りだけでなく、線の色も同様に検索できます。 </text:p>
      <text:p text:style-name="Standard"/>
      <text:h text:outline-level="4" text:style-name="Heading_20_4">展開図の元の色</text:h>
      <text:p text:style-name="Standard">面(三角形)は色 <text:span text:style-name="AS_bold">aabbff</text:span>
<text:s/>です。 </text:p>
      <text:p text:style-name="Standard">切り取り線(端の線)は色 <text:span text:style-name="AS_bold">000000</text:span>
<text:s/>です。 </text:p>
      <text:p text:style-name="Standard">折り線(破線)は色 <text:span text:style-name="AS_bold">666666</text:span>
<text:s/>です。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