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Pictures/000000000002.png" manifest:media-type="image/png"/>
  <manifest:file-entry manifest:full-path="Pictures/000000000003.png" manifest:media-type="image/png"/>
  <manifest:file-entry manifest:full-path="Pictures/000000000004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基本データ型</text:h>
      <text:p text:style-name="Standard">Javaのデータはプリミティブとオブジェクトの２種類に大きく分けられます。 </text:p>
      <text:p text:style-name="Standard"/>
      <text:h text:outline-level="3" text:style-name="Heading_20_3">プリミティブ</text:h>
      <text:list text:style-name="MoinBulletList">
        <text:list-item>
          <text:p>基本データ型のことをプリミティブといい次の８つがあります。 </text:p>
        </text:list-item>
        <text:list-item>
          <text:p>バイト数も決まっています。(Cでは処理系により異なっても良い) </text:p>
          <text:p text:style-name="Standard">byte</text:p>
          <text:p text:style-name="Standard">1バイト整数</text:p>
          <text:p text:style-name="Standard">short</text:p>
          <text:p text:style-name="Standard">2バイト整数</text:p>
          <text:p text:style-name="Standard">int</text:p>
          <text:p text:style-name="Standard">4バイト整数</text:p>
          <text:p text:style-name="Standard">long</text:p>
          <text:p text:style-name="Standard">8バイト整数</text:p>
          <text:p text:style-name="Standard">float</text:p>
          <text:p text:style-name="Standard">4バイト浮動小数点</text:p>
          <text:p text:style-name="Standard">double</text:p>
          <text:p text:style-name="Standard">8バイト浮動小数点</text:p>
          <text:p text:style-name="Standard">char</text:p>
          <text:p text:style-name="Standard">Unicode文字(16ビット)</text:p>
          <text:p text:style-name="Standard">boolean</text:p>
          <text:p text:style-name="Standard">真偽値</text:p>
        </text:list-item>
      </text:list>
      <text:p text:style-name="Standard"/>
      <text:h text:outline-level="3" text:style-name="Heading_20_3">オブジェクト</text:h>
      <text:list text:style-name="MoinBulletList">
        <text:list-item>
          <text:p>プリミティブ以外のデータはすべてオブジェクトと考えてよい。 </text:p>
        </text:list-item>
        <text:list-item>
          <text:p text:style-name="Standard"><text:span text:style-name="AS_bold">文字列</text:span>
, <text:span text:style-name="AS_bold">配列</text:span>
, <text:span text:style-name="AS_bold">クラス</text:span>
<text:s/>があります。 </text:p>
        </text:list-item>
      </text:list>
      <text:p text:style-name="Standard"/>
      <text:p text:style-name="HL1"/>
      <text:p text:style-name="Standard"><text:s/></text:p>
      <text:h text:outline-level="3" text:style-name="Heading_20_3">変数</text:h>
      <text:p text:style-name="Standard">変数を使うには、その型と名前を宣言しなければならない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型は基本型または配列またはクラスである。 </text:p>
      <text:p text:style-name="Standard"/>
      <text:h text:outline-level="3" text:style-name="Heading_20_3">変数の値</text:h>
      <text:p text:style-name="Standard">変数は値を保持することができる。 ただし、プリミティブとオブジェクトで保持のされ方が異なる。 </text:p>
      <text:p text:style-name="Standard">プリミティブの値は、変数の対応する場所に<text:span text:style-name="AS_bold">直接保持</text:span>
されます。 変数の場所を四角で表すと図のようになる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>例 </text:p>
      <text:p text:style-name="Preformatted_20_Text"><text:s/>double<text:s/><text:s/>suu;<text:line-break/><text:line-break/><text:s/>suu<text:s/>=<text:s/><text:s/>103.75;<text:line-break/><text:line-break/></text:p>
      <text:p text:style-name="Standard">次の図は変数suuが値103.75を保持していることを表している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>オブジェクトの場合データは別の場所に作られ、変数はオブジェクトを参照する。 実際の値はオブジェクト内にある。 後日解説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Cとの違い</text:h>
      <text:list text:style-name="MoinBulletList">
        <text:list-item>
          <text:p>基本データ型のバイト数は処理系によらず決まっています。 </text:p>
        </text:list-item>
        <text:list-item>
          <text:p>数値の型変換 </text:p>
          <text:list text:style-name="MoinBulletList">
            <text:list-item>
              <text:p>計算式の中で型が混在した場合、 </text:p>
            </text:list-item>
            <text:list-item>
              <text:p>byte → short → int → long → float → double</text:p>
            </text:list-item>
            <text:list-item>
              <text:p>の方向にのみ変換が行われます。 </text:p>
            </text:list-item>
          </text:list>
        </text:list-item>
        <text:list-item>
          <text:p>逆方向の変換は指示しない限り行われない。 </text:p>
          <text:list text:style-name="MoinBulletList">
            <text:list-item>
              <text:p>型変換を強制するにはキャスト演算子を用いて記述します。 </text:p>
            </text:list-item>
          </text:list>
        </text:list-item>
        <text:list-item>
          <text:p>charは16ビットです。 </text:p>
        </text:list-item>
        <text:list-item>
          <text:p>charとintの変換は行われません。 </text:p>
        </text:list-item>
        <text:list-item>
          <text:p>charの配列は文字列とは異なります。 </text:p>
        </text:list-item>
        <text:list-item>
          <text:p>boolean以外を論理演算や条件に用いることはできません。 </text:p>
          <text:list text:style-name="MoinBulletList">
            <text:list-item>
              <text:p>Cで可能だった次のような書き方も間違いです。 </text:p>
            </text:list-item>
          </text:list>
          <text:p text:style-name="Preformatted_20_Text"><text:s/>int k;<text:s/>...<text:s/>while ( k ) {<text:s text:c="3"/>...<text:s/>}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