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作品の基礎データ</text:h>
      <text:p text:style-name="Standard">測る、数えるなどで分かるデータ </text:p>
      <text:p text:style-name="Standard">３次元形状 </text:p>
      <text:list text:style-name="MoinBulletList">
        <text:list-item>
          <text:p>部品の数 </text:p>
        </text:list-item>
        <text:list-item>
          <text:p>面の数 </text:p>
        </text:list-item>
        <text:list-item>
          <text:p>辺の数 </text:p>
        </text:list-item>
        <text:list-item>
          <text:p>点の数 </text:p>
        </text:list-item>
      </text:list>
      <text:p text:style-name="Standard">展開図 </text:p>
      <text:list text:style-name="MoinBulletList">
        <text:list-item>
          <text:p>用紙サイズ </text:p>
        </text:list-item>
        <text:list-item>
          <text:p>用紙枚数 </text:p>
        </text:list-item>
        <text:list-item>
          <text:p>パーツ数 </text:p>
        </text:list-item>
        <text:list-item>
          <text:p>のりしろの数 </text:p>
        </text:list-item>
      </text:list>
      <text:p text:style-name="Standard">完成品 </text:p>
      <text:list text:style-name="MoinBulletList">
        <text:list-item>
          <text:p>縦の長さ </text:p>
        </text:list-item>
        <text:list-item>
          <text:p>横の長さ </text:p>
        </text:list-item>
        <text:list-item>
          <text:p>高さ </text:p>
        </text:list-item>
      </text:list>
      <text:p text:style-name="Standard"/>
      <text:p text:style-name="HL1"/>
      <text:p text:style-name="Standard"><text:s/></text:p>
      <text:h text:outline-level="3" text:style-name="Heading_20_3">３次元形状の基礎データを調べる</text:h>
      <text:p text:style-name="Standard">このファイルをダウンロードし、ArtOfIllusionXXXの中のScriptの中のToolsの中に入れてください。 PolyMeshStats_1.0.1.bsh<text:s/></text:p>
      <text:p text:style-name="Standard">Art of Illusion を起動し、データを開きます。 </text:p>
      <text:p text:style-name="Standard">部品を選んだ状態で、ツールメニューからスクリプトの中のPolyMeshStats_1.0.1を選びます。 </text:p>
      <text:p text:style-name="Standard">このように表示されます。 </text:p>
      <text:list text:style-name="MoinBulletList">
        <text:list-item>
          <text:p text:style-name="Standard"><draw:frame><draw:image xlink:type="simple" xlink:show="embed" xlink:href="Pictures/000000000001.png" xlink:actuate="onLoad"/></draw:frame>
<text:s/></text:p>
        </text:list-item>
      </text:list>
      <text:p text:style-name="Standard">意味はこの例では </text:p>
      <text:list text:style-name="MoinBulletList">
        <text:list-item>
          <text:p>170個の点(V) </text:p>
        </text:list-item>
        <text:list-item>
          <text:p>504個の辺(E) </text:p>
        </text:list-item>
        <text:list-item>
          <text:p>336個の面(F) </text:p>
        </text:list-item>
        <text:list-item>
          <text:p>1つの部品です。 </text:p>
        </text:list-item>
        <text:list-item>
          <text:p>交代和 V-E+F は、穴がない形状では 2 となります。(オイラーの公式) </text:p>
        </text:list-item>
      </text:list>
      <text:p text:style-name="Standard"/>
      <text:p text:style-name="HL1"/>
      <text:p text:style-name="Standard"><text:s/></text:p>
      <text:h text:outline-level="3" text:style-name="Heading_20_3">のりしろの数の計算方法</text:h>
      <text:p text:style-name="Standard">３次元形状の部品数が１で、穴が開いていない場合は次の関係があります。 </text:p>
      <text:list text:style-name="MoinBulletList">
        <text:list-item>
          <text:p text:style-name="Standard">パーツ数</text:p>
          <text:p text:style-name="Standard">のりしろの数</text:p>
          <text:p text:style-name="Standard">F</text:p>
          <text:p text:style-name="Standard">E</text:p>
          <text:p text:style-name="Standard">F-1</text:p>
          <text:p text:style-name="Standard">E-1</text:p>
          <text:p text:style-name="Standard">F-2</text:p>
          <text:p text:style-name="Standard">E-2</text:p>
          <text:p text:style-name="Standard">..</text:p>
          <text:p text:style-name="Standard">..</text:p>
          <text:p text:style-name="Standard">2</text:p>
          <text:p text:style-name="Standard">E-F+2</text:p>
          <text:p text:style-name="Standard">1</text:p>
          <text:p text:style-name="Standard">E-F+1</text:p>
        </text:list-item>
      </text:list>
      <text:p text:style-name="Standard">理由は </text:p>
      <text:list text:style-name="MoinBulletList">
        <text:list-item>
          <text:p>すべての面が１つのパーツとなるようにばらばらになっているときは、のりしろの数は辺の数です。 </text:p>
        </text:list-item>
        <text:list-item>
          <text:p>どこか１つののりしろを接着するとパーツ数は１減り、のりしろの数も１減ります。 </text:p>
        </text:list-item>
      </text:list>
      <text:p text:style-name="Standard">またオイラーの公式を使うと、穴が無い場合は </text:p>
      <text:list text:style-name="MoinBulletList">
        <text:list-item>
          <text:p>V-E+F=2より </text:p>
        </text:list-item>
        <text:list-item>
          <text:p>E-F=V-2 </text:p>
        </text:list-item>
      </text:list>
      <text:p text:style-name="Standard">が成り立つので点の数(V)を使って次のように計算することもできます。 </text:p>
      <text:list text:style-name="MoinBulletList">
        <text:list-item>
          <text:p text:style-name="Standard">パーツ数</text:p>
          <text:p text:style-name="Standard">のりしろの数</text:p>
          <text:p text:style-name="Standard">1</text:p>
          <text:p text:style-name="Standard">V-1</text:p>
          <text:p text:style-name="Standard">2</text:p>
          <text:p text:style-name="Standard">V</text:p>
          <text:p text:style-name="Standard">3</text:p>
          <text:p text:style-name="Standard">V+1</text:p>
          <text:p text:style-name="Standard">4</text:p>
          <text:p text:style-name="Standard">V+2</text:p>
          <text:p text:style-name="Standard">..</text:p>
          <text:p text:style-name="Standard">..</text:p>
        </text:list-item>
      </text:list>
      <text:p text:style-name="Standard">穴がある場合も、穴の数、穴の形を考慮して計算できます。 </text:p>
      <text:p text:style-name="HL1"/>
      <text:p text:style-name="Standard"><text:s/></text:p>
      <text:h text:outline-level="3" text:style-name="Heading_20_3">３角形メッシュの場合</text:h>
      <text:p text:style-name="Standard">Art of Illusion のメッシュ形状は、どの面も３角形です。 この条件を加えると、面、辺、点の数のどれかの数が分かれば他の数は計算で求めることができます。 ３次元形状の部品数は１、穴は開いていない場合を示します。 </text:p>
      <text:p text:style-name="Standard">オイラーの公式が成り立つ(穴が開いていない場合) </text:p>
      <text:list text:style-name="MoinBulletList">
        <text:list-item>
          <text:p>V - E + F = 2 </text:p>
        </text:list-item>
      </text:list>
      <text:p text:style-name="Standard">面の数と辺の数の関係(どの面も３角形で各辺は２回数えている) </text:p>
      <text:list text:style-name="MoinBulletList">
        <text:list-item>
          <text:p>3F = 2E </text:p>
        </text:list-item>
      </text:list>
      <text:p text:style-name="Standard">この２式を使って計算すればよい。面の数Fから他を求めると </text:p>
      <text:list text:style-name="MoinBulletList">
        <text:list-item>
          <text:p>E = 3F/2 </text:p>
        </text:list-item>
        <text:list-item>
          <text:p>V = F/2 + 2 </text:p>
        </text:list-item>
      </text:list>
      <text:p text:style-name="Standard">展開図のパーツ数が１のときのりしろの数はV-1だからFで表すと </text:p>
      <text:list text:style-name="MoinBulletList">
        <text:list-item>
          <text:p>F/2 + 1 </text:p>
        </text:list-item>
      </text:list>
      <text:p text:style-name="Standard">となります。 </text:p>
      <text:p text:style-name="HL1"/>
      <text:p text:style-name="Standard"><text:s/></text:p>
      <text:h text:outline-level="3" text:style-name="Heading_20_3">例</text:h>
      <text:p text:style-name="Standard">上で基礎データを表示させたときの例。 </text:p>
      <text:list text:style-name="MoinBulletList">
        <text:list-item>
          <text:p>170個の点(V) </text:p>
        </text:list-item>
        <text:list-item>
          <text:p>504個の辺(E) </text:p>
        </text:list-item>
        <text:list-item>
          <text:p>336個の面(F) </text:p>
        </text:list-item>
        <text:list-item>
          <text:p>1つの部品 </text:p>
        </text:list-item>
        <text:list-item>
          <text:p>穴は開いていない </text:p>
        </text:list-item>
      </text:list>
      <text:p text:style-name="Standard">Fの値から他を計算してみます。 </text:p>
      <text:list text:style-name="MoinBulletList">
        <text:list-item>
          <text:p>F = 336 </text:p>
        </text:list-item>
        <text:list-item>
          <text:p>F/2 = 168 </text:p>
        </text:list-item>
        <text:list-item>
          <text:p>F/2 + 2 = 170 ( = V ) </text:p>
        </text:list-item>
        <text:list-item>
          <text:p>F/2 * 3 = 504 ( = E ) </text:p>
          <text:p text:style-name="Standard">パーツ数</text:p>
          <text:p text:style-name="Standard">のりしろの数</text:p>
          <text:p text:style-name="Standard">1</text:p>
          <text:p text:style-name="Standard">169</text:p>
          <text:p text:style-name="Standard">2</text:p>
          <text:p text:style-name="Standard">170</text:p>
          <text:p text:style-name="Standard">3</text:p>
          <text:p text:style-name="Standard">171</text:p>
          <text:p text:style-name="Standard">..</text:p>
          <text:p text:style-name="Standard">..</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