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4.png" manifest:media-type="image/png"/>
  <manifest:file-entry manifest:full-path="Pictures/000000000001.png" manifest:media-type="image/png"/>
  <manifest:file-entry manifest:full-path="Pictures/000000000003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人形のペーパークラフト</text:h>
      <text:p text:style-name="Standard">このようなペーパークラフトの型紙を作ります。 </text:p>
      <text:p text:style-name="Standard"><text:s/>:<text:s text:c="2"/>一部の資料は学内からのみアクセスできます。 </text:p>
      <text:p text:style-name="Standard">型紙の形は用意しています。 顔、髪、服などの色を調整したり、 ボタン、ベルト、えりなどを描くなどして 好みの人形を作りましょう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 text:style-name="Standard"><text:a xlink:type="simple" xlink:href="http://172.17.100.20/~masahiko/dolldata/doll0.pdf">組み立て方</text:a>
<text:s/></text:p>
        </text:list-item>
      </text:list>
      <text:p text:style-name="Standard"/>
      <text:p text:style-name="HL1"/>
      <text:p text:style-name="Standard"><text:s/></text:p>
      <text:h text:outline-level="3" text:style-name="Heading_20_3">共通な部品</text:h>
      <text:p text:style-name="Standard">顔、手、シャツは共通な部品です。 </text:p>
      <text:list text:style-name="MoinBulletList">
        <text:list-item>
          <text:p text:style-name="Standard"><text:a xlink:type="simple" xlink:href="http://172.17.100.20/~masahiko/dolldata/set1.svg">set1.svg</text:a>
<text:s/>これをダウンロードして使います。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h text:outline-level="4" text:style-name="Heading_20_4">着色</text:h>
      <text:p text:style-name="Standard">顔には目、口などを描きましょう。 </text:p>
      <text:p text:style-name="Standard">他のところで描いてから、グループ化し、配置すると楽です。 </text:p>
      <text:p text:style-name="Standard">服の色を調整したり、 ボタン、ベルト、えりなどを描きこみましょう。 </text:p>
      <text:p text:style-name="Standard">部品の縁にあたる部分にはスナップをつかって、きっちり合わせます。 </text:p>
      <text:p text:style-name="Standard">ボタンなどをいくつか並べるときは、整列や配置の機能が便利です。 </text:p>
      <text:list text:style-name="MoinBulletList">
        <text:list-item>
          <text:p text:style-name="Standard"><text:a xlink:type="simple" xlink:href="http://172.17.100.20/~masahiko/dolldata/doll1.pdf">基本パーツの着色</text:a>
<text:s/></text:p>
        </text:list-item>
      </text:list>
      <text:p text:style-name="Standard"/>
      <text:p text:style-name="HL1"/>
      <text:p text:style-name="Standard"><text:s/></text:p>
      <text:h text:outline-level="3" text:style-name="Heading_20_3">足、スカート</text:h>
      <text:p text:style-name="Standard">スカートはいくつかの形から選択できます。 </text:p>
      <text:p text:style-name="Standard">ロングドレス以外のときは、足が必要で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  <text:list-item>
          <text:p text:style-name="Standard"><text:a xlink:type="simple" xlink:href="http://172.17.100.20/~masahiko/dolldata/set2.svg">set2.svg</text:a>
<text:s/>これをダウンロードして使います。 </text:p>
        </text:list-item>
      </text:list>
      <text:p text:style-name="Standard"/>
      <text:p text:style-name="HL1"/>
      <text:p text:style-name="Standard"><text:s/></text:p>
      <text:h text:outline-level="3" text:style-name="Heading_20_3">髪</text:h>
      <text:p text:style-name="Standard">上から順に、ショート、ボブ、ロング、アップ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 text:style-name="Standard"><text:a xlink:type="simple" xlink:href="http://172.17.100.20/~masahiko/dolldata/set3.svg">set3.svg</text:a>
<text:s/>これをダウンロードして使います。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