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5.png" manifest:media-type="image/png"/>
  <manifest:file-entry manifest:full-path="Pictures/000000000004.png" manifest:media-type="image/png"/>
  <manifest:file-entry manifest:full-path="Pictures/000000000006.png" manifest:media-type="image/png"/>
  <manifest:file-entry manifest:full-path="Pictures/000000000001.png" manifest:media-type="image/png"/>
  <manifest:file-entry manifest:full-path="Pictures/000000000003.png" manifest:media-type="image/png"/>
  <manifest:file-entry manifest:full-path="Pictures/000000000002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下絵を使って描く</text:h>
      <text:p text:style-name="Standard">これまでの復習とレイヤーの使い方の学習です。 </text:p>
      <text:p text:style-name="Standard">必ず次の順に行います。 </text:p>
      <text:list text:style-name="MoinNumberedList">
        <text:list-item>
          <text:p>画像データのダウンロード </text:p>
        </text:list-item>
        <text:list-item>
          <text:p>レイヤーの名前を変更する </text:p>
        </text:list-item>
        <text:list-item>
          <text:p>下絵を配置する </text:p>
        </text:list-item>
        <text:list-item>
          <text:p>下絵をロックし表示を薄くする </text:p>
        </text:list-item>
        <text:list-item>
          <text:p>トレース作業用のレイヤーを準備する </text:p>
        </text:list-item>
      </text:list>
      <text:p text:style-name="Standard">必ず順番に行い、確認を受けてください。 </text:p>
      <text:p text:style-name="Standard">ここまでできたら、いったん保存しトレースの作業に進みます。 トレースのしかたは別のページで説明しています。 </text:p>
      <text:p text:style-name="Standard"/>
      <text:p text:style-name="HL1"/>
      <text:p text:style-name="Standard"><text:s/></text:p>
      <text:h text:outline-level="3" text:style-name="Heading_20_3">画像データのダウンロード</text:h>
      <text:p text:style-name="Standard">e-ラーニング内の指示にしたがってください。 </text:p>
      <text:p text:style-name="Standard">保存場所はグラフィックスで作成したデータを保存しているところと同じです。 </text:p>
      <text:p text:style-name="Standard"/>
      <text:p text:style-name="HL1"/>
      <text:p text:style-name="Standard"><text:s/></text:p>
      <text:h text:outline-level="3" text:style-name="Heading_20_3">レイヤーの名前を変更する</text:h>
      <text:p text:style-name="Standard">inkscape を起動します。 </text:p>
      <text:list text:style-name="MoinBulletList">
        <text:list-item>
          <text:p>新規ドキュメントで、なにも描かれていない状態からはじめます。 </text:p>
        </text:list-item>
      </text:list>
      <text:p text:style-name="Standard">レイヤーウインドウを表示します。 </text:p>
      <text:list text:style-name="MoinBulletList">
        <text:list-item>
          <text:p>「レイヤー」メニューの一番下の「レイヤー...」を選びます。 </text:p>
        </text:list-item>
        <text:list-item>
          <text:p>レイヤーをあつかうためのウインドウが表示されます。 </text:p>
        </text:list-item>
      </text:list>
      <text:p text:style-name="Standard">レイヤーの名前を変更します。 </text:p>
      <text:list text:style-name="MoinBulletList">
        <text:list-item>
          <text:p>現在あるレイヤー名の部分をダブルクリックします。 </text:p>
        </text:list-item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>名前を「下絵」に変更しま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下絵を配置する</text:h>
      <text:p text:style-name="Standard"><text:span text:style-name="AS_bold">下絵レイヤー</text:span>
が選択されていて、編集可能な（鍵が開いている）状態であることを確認します。 </text:p>
      <text:p text:style-name="Standard">「ファイル」メニューより「インポート」を選び、先にダウンロードした画像ファイルを選択し、開くボタンを押します。 </text:p>
      <text:p text:style-name="Standard">ビットマップ画像のインポートの質問が表示されます。 </text:p>
      <text:list text:style-name="MoinBulletList">
        <text:list-item>
          <text:p>画像のインポート形式 </text:p>
          <text:list text:style-name="MoinBulletList">
            <text:list-item>
              <text:p>埋め込み ... 他の環境でも作業したい人はこちら </text:p>
            </text:list-item>
            <text:list-item>
              <text:p>リンク ... 　パソコン室でだけ作業するひとはこちら </text:p>
            </text:list-item>
          </text:list>
        </text:list-item>
        <text:list-item>
          <text:p>画像DPI </text:p>
          <text:list text:style-name="MoinBulletList">
            <text:list-item>
              <text:p>ファイルから </text:p>
            </text:list-item>
            <text:list-item>
              <text:p>デフォルトのインポート解像度 ... 今回はこちら </text:p>
            </text:list-item>
          </text:list>
        </text:list-item>
      </text:list>
      <text:p text:style-name="Standard">どちらかを選んでOKを押します。 </text:p>
      <text:p text:style-name="Standard">画像を用紙の中央あたりに配置します。<text:span text:style-name="AS_bold">大きさはそのまま</text:span>
にします。 </text:p>
      <text:p text:style-name="Standard"/>
      <text:p text:style-name="HL1"/>
      <text:p text:style-name="Standard"><text:s/></text:p>
      <text:h text:outline-level="3" text:style-name="Heading_20_3">下絵をロックし表示を薄くする</text:h>
      <text:p text:style-name="Standard">下絵レイヤーを編集不可にします。 </text:p>
      <text:list text:style-name="MoinBulletList">
        <text:list-item>
          <text:p>鍵の絵をクリックし、鍵が閉まっている状態にする。 </text:p>
        </text:list-item>
        <text:list-item>
          <text:p>配置した画像が動かせなくなり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下絵レイヤーの不透明度を少し下げておきます。 </text:p>
      <text:list text:style-name="MoinBulletList">
        <text:list-item>
          <text:p>不透明度を下げておくと以下で行うトレース作業が楽になります。 </text:p>
        </text:list-item>
        <text:list-item>
          <text:p>５０％前後で調整してみてください。 </text:p>
        </text:list-item>
        <text:list-item>
          <text:p>後でも変更できます。 </text:p>
        </text:list-item>
      </text:list>
      <text:p text:style-name="Standard"/>
      <text:p text:style-name="HL1"/>
      <text:p text:style-name="Standard"><text:s/></text:p>
      <text:h text:outline-level="3" text:style-name="Heading_20_3">トレース作業用のレイヤーを準備する</text:h>
      <text:p text:style-name="Standard">レイヤーを追加します。 </text:p>
      <text:list text:style-name="MoinBulletList">
        <text:list-item>
          <text:p>レイヤーウインドウで「＋」ボタンを押し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>レイヤー名は「顔」にします。 </text:p>
        </text:list-item>
        <text:list-item>
          <text:p>位置はそのままでよい。 </text:p>
        </text:list-item>
        <text:list-item>
          <text:p>追加ボタンを押し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>このような状態になり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確認と保存</text:h>
      <text:p text:style-name="Standard">確認 </text:p>
      <text:list text:style-name="MoinBulletList">
        <text:list-item>
          <text:p>レイヤーは上から順に「顔」、「下絵」になっている。 </text:p>
        </text:list-item>
        <text:list-item>
          <text:p>顔レイヤーが選択されている。 </text:p>
        </text:list-item>
        <text:list-item>
          <text:p>顔レイヤーは鍵が開いている。 </text:p>
        </text:list-item>
        <text:list-item>
          <text:p>下絵レイヤーは鍵が閉まっている。 </text:p>
        </text:list-item>
        <text:list-item>
          <text:p>画像が薄く表示され、画像は移動できない。 </text:p>
        </text:list-item>
      </text:list>
      <text:p text:style-name="Standard">確認できたら「名前をつけて保存」します。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