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Pictures/000000000004.png" manifest:media-type="image/png"/>
  <manifest:file-entry manifest:full-path="Pictures/000000000005.png" manifest:media-type="image/png"/>
  <manifest:file-entry manifest:full-path="Pictures/000000000006.png" manifest:media-type="image/png"/>
  <manifest:file-entry manifest:full-path="Pictures/000000000003.png" manifest:media-type="image/png"/>
  <manifest:file-entry manifest:full-path="Pictures/000000000002.png" manifest:media-type="image/png"/>
  <manifest:file-entry manifest:full-path="Pictures/000000000001.png" manifest:media-type="image/png"/>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HL1" style:parent-style-name="Horizontal_20_Line" style:family="paragraph">
      <style:paragraph-properties fo:border-bottom="0.02cm solid #606060"/>
    </style:style>
    <style:style style:name="HL3" style:parent-style-name="Horizontal_20_Line" style:family="paragraph">
      <style:paragraph-properties fo:border-bottom="0.06cm solid #606060"/>
    </style:style>
    <style:style style:name="AS_bold" style:family="text">
      <style:text-properties fo:font-weight="bold" style:font-weight-asian="bold" style:font-weight-complex="bold"/>
    </style:style>
  </office:automatic-styles>
  <office:body>
    <office:text>
      <text:p text:style-name="Standard"/>
      <text:h text:outline-level="2" text:style-name="Heading_20_2">リスト処理の演習</text:h>
      <text:p text:style-name="Standard"/>
      <text:h text:outline-level="3" text:style-name="Heading_20_3">課題１</text:h>
      <text:p text:style-name="Standard">Chainクラスを作成し、次のいずれかを行うmainメソッドを記述しなさい。 </text:p>
      <text:list text:style-name="MoinBulletList">
        <text:list-item>
          <text:p text:style-name="Preformatted_20_Text"><text:s/>public<text:s/><text:s/>class<text:s/><text:s/>Chain<text:line-break/><text:line-break/>{<text:line-break/><text:line-break/><text:s text:c="8"/><text:s/>Chain<text:s/><text:s/>next;<text:line-break/><text:line-break/><text:line-break/><text:line-break/><text:s text:c="8"/><text:s/>void<text:s/><text:s/>show()<text:line-break/><text:line-break/><text:s text:c="8"/>{<text:line-break/><text:line-break/><text:s text:c="16"/><text:s/>System.<text:s/>out.<text:s/>println(<text:s/>this);<text:line-break/><text:line-break/><text:s text:c="8"/>}<text:line-break/><text:line-break/><text:line-break/><text:line-break/><text:s text:c="8"/><text:s/>void<text:s/><text:s/>showAll()<text:line-break/><text:line-break/><text:s text:c="8"/>{<text:line-break/><text:line-break/><text:s text:c="16"/><text:s/>Chain<text:s/><text:s/>c;<text:line-break/><text:line-break/><text:line-break/><text:line-break/><text:s text:c="16"/><text:s/>c<text:s/>=<text:s/><text:s/>this;<text:line-break/><text:line-break/><text:s text:c="16"/><text:s/>System.<text:s/>out.<text:s/>println(<text:s/>"(");<text:line-break/><text:line-break/><text:s text:c="16"/><text:s/>while(<text:s/>c<text:s/>!=<text:s/><text:s/>null)<text:line-break/><text:line-break/><text:s text:c="16"/>{<text:line-break/><text:line-break/><text:s text:c="24"/><text:s/>c.<text:s/>show();<text:line-break/><text:line-break/><text:s text:c="24"/><text:s/>c<text:s/>=<text:s/><text:s/>c.<text:s/>next;<text:line-break/><text:line-break/><text:s text:c="16"/>}<text:line-break/><text:line-break/><text:s text:c="16"/><text:s/>System.<text:s/>out.<text:s/>println(<text:s/>")");<text:line-break/><text:line-break/><text:s text:c="8"/>}<text:line-break/><text:line-break/><text:s text:c="8"/><text:line-break/><text:line-break/><text:s text:c="8"/><text:s/>public<text:s/><text:s/>static<text:s/><text:s/>void<text:s/><text:s/>main(<text:s/>String[]<text:s/><text:s/>args)<text:line-break/><text:line-break/><text:s text:c="8"/>{<text:line-break/><text:line-break/><text:s text:c="16"/><text:s/>Chain<text:s/><text:s/>a,<text:s/><text:s/>b,<text:s/><text:s/>c;<text:line-break/><text:line-break/><text:s text:c="16"/>...<text:line-break/><text:line-break/><text:s text:c="8"/>}<text:line-break/><text:line-break/>}<text:line-break/><text:line-break/></text:p>
        </text:list-item>
      </text:list>
      <text:p text:style-name="Standard"/>
      <text:p text:style-name="HL1"/>
      <text:p text:style-name="Standard"><text:s/></text:p>
      <text:h text:outline-level="4" text:style-name="Heading_20_4">1. (初級)</text:h>
      <text:p text:style-name="Standard">mainメソッド内の変数a,b,cが図のようなオブジェクトを参照しているようにした後 </text:p>
      <text:list text:style-name="MoinBulletList">
        <text:list-item>
          <text:p text:style-name="Preformatted_20_Text">a.showAll();b.showAll();c.showAll();</text:p>
        </text:list-item>
      </text:list>
      <text:p text:style-name="Standard">を行って動作を確かめなさい。 </text:p>
      <text:list text:style-name="MoinBulletList">
        <text:list-item>
          <text:p text:style-name="Standard"><draw:frame><draw:image xlink:type="simple" xlink:show="embed" xlink:href="Pictures/000000000001.png" xlink:actuate="onLoad"/></draw:frame>
<text:s/></text:p>
        </text:list-item>
      </text:list>
      <text:p text:style-name="Standard">ヒント </text:p>
      <text:list text:style-name="MoinBulletList">
        <text:list-item>
          <text:p>インスタンスは必要な個数(７つ) new Chain() で作成します。 </text:p>
        </text:list-item>
      </text:list>
      <text:p text:style-name="Standard"/>
      <text:p text:style-name="HL1"/>
      <text:p text:style-name="Standard"><text:s/></text:p>
      <text:h text:outline-level="4" text:style-name="Heading_20_4">2. (中級)</text:h>
      <text:p text:style-name="Standard">１と同じことを、 next.next のような記述をしないで行いなさい。 </text:p>
      <text:p text:style-name="Standard">ヒント </text:p>
      <text:list text:style-name="MoinBulletList">
        <text:list-item>
          <text:p>作業用の変数が１つ必要です。 </text:p>
        </text:list-item>
      </text:list>
      <text:p text:style-name="Standard"/>
      <text:p text:style-name="HL1"/>
      <text:p text:style-name="Standard"><text:s/></text:p>
      <text:h text:outline-level="4" text:style-name="Heading_20_4">3. (上級)</text:h>
      <text:p text:style-name="Standard">１と同じことを、インスタンスを次の順で作成して行いなさい。 </text:p>
      <text:list text:style-name="MoinBulletList">
        <text:list-item>
          <text:p text:style-name="Standard"><draw:frame><draw:image xlink:type="simple" xlink:show="embed" xlink:href="Pictures/000000000002.png" xlink:actuate="onLoad"/></draw:frame>
<text:s/></text:p>
        </text:list-item>
      </text:list>
      <text:p text:style-name="Standard">ヒント </text:p>
      <text:list text:style-name="MoinBulletList">
        <text:list-item>
          <text:p>作業用の変数はa,b,cの他に１つとする。 </text:p>
        </text:list-item>
      </text:list>
      <text:p text:style-name="Standard"/>
      <text:p text:style-name="HL3"/>
      <text:p text:style-name="Standard"><text:s/></text:p>
      <text:h text:outline-level="3" text:style-name="Heading_20_3">課題２</text:h>
      <text:p text:style-name="Standard">Chainクラスにメソッドを追加し動作を確かめなさい。 </text:p>
      <text:p text:style-name="HL1"/>
      <text:p text:style-name="Standard"><text:s/></text:p>
      <text:h text:outline-level="4" text:style-name="Heading_20_4">1. (初級)</text:h>
      <text:p text:style-name="Standard">つぎの３つのメソッドを記述し、mainメソッドにはそれらの動作確認の処理を記述しなさい。 </text:p>
      <text:list text:style-name="MoinBulletList">
        <text:list-item>
          <text:p>void showContent() </text:p>
        </text:list-item>
        <text:list-item>
          <text:p>void add(Chain c) </text:p>
        </text:list-item>
        <text:list-item>
          <text:p>void del( ) </text:p>
        </text:list-item>
      </text:list>
      <text:p text:style-name="Standard"/>
      <text:p text:style-name="HL1"/>
      <text:p text:style-name="Standard"><text:s/></text:p>
      <text:h text:outline-level="4" text:style-name="Heading_20_4">2. (中級)</text:h>
      <text:p text:style-name="Standard">初級に次を追加。 </text:p>
      <text:p text:style-name="Standard">つぎのメソッドを記述し、 mainメソッドにはそれらをつかって、リストのｎ番目を削除する処理、リストのｎ番目に追加する処理を記述しなさい。 </text:p>
      <text:list text:style-name="MoinBulletList">
        <text:list-item>
          <text:p>Chain nth(int n) </text:p>
        </text:list-item>
      </text:list>
      <text:p text:style-name="Standard"/>
      <text:p text:style-name="HL1"/>
      <text:p text:style-name="Standard"><text:s/></text:p>
      <text:h text:outline-level="4" text:style-name="Heading_20_4">3. (上級)</text:h>
      <text:p text:style-name="Standard">中級に次を追加。 </text:p>
      <text:p text:style-name="Standard">つぎのメソッドを記述し、 mainメソッドには、リストの最後のオブジェクトを削除する処理、リストの最後に追加する処理を追加しなさい。 </text:p>
      <text:list text:style-name="MoinBulletList">
        <text:list-item>
          <text:p>int length( ) </text:p>
        </text:list-item>
      </text:list>
      <text:p text:style-name="Standard"/>
      <text:p text:style-name="HL3"/>
      <text:p text:style-name="Standard"><text:s/></text:p>
      <text:h text:outline-level="3" text:style-name="Heading_20_3">課題３</text:h>
      <text:p text:style-name="Standard">課題２の初級まで済んでおり Chainクラスにはコンストラクタと次のメソッドが定義されているものとする。 </text:p>
      <text:list text:style-name="MoinBulletList">
        <text:list-item>
          <text:p>add </text:p>
        </text:list-item>
        <text:list-item>
          <text:p>del </text:p>
        </text:list-item>
        <text:list-item>
          <text:p>showContent </text:p>
        </text:list-item>
      </text:list>
      <text:p text:style-name="Standard">以下の課題では、Chainクラスに修正加えないこと。 </text:p>
      <text:p text:style-name="Standard">Chainクラスを継承してCardクラスを作成した後、 以下の１～３のいずれかを行いなさい。 </text:p>
      <text:list text:style-name="MoinBulletList">
        <text:list-item>
          <text:p>青で囲んだ部分をつなぎ変えて逆順にする問題です。 </text:p>
        </text:list-item>
        <text:list-item>
          <text:p text:style-name="Standard"><draw:frame><draw:image xlink:type="simple" xlink:show="embed" xlink:href="Pictures/000000000003.png" xlink:actuate="onLoad"/></draw:frame>
<text:s/></text:p>
        </text:list-item>
      </text:list>
      <text:p text:style-name="Standard">Cardクラスは次のとおり入力し、設問に対応する処理をmainメソッド内に追加しなさい。 </text:p>
      <text:list text:style-name="MoinBulletList">
        <text:list-item>
          <text:p text:style-name="Preformatted_20_Text"><text:s/>public<text:s/><text:s/>class<text:s/><text:s/>Card<text:s/><text:s/>extends<text:s/><text:s/>Chain<text:line-break/><text:line-break/>{<text:line-break/><text:line-break/><text:s text:c="8"/><text:s/>String<text:s/><text:s/>suit;<text:line-break/><text:line-break/><text:s text:c="8"/><text:s/>int<text:s/><text:s/>rank;<text:line-break/><text:line-break/><text:line-break/><text:line-break/><text:s text:c="8"/><text:s/>Card()<text:line-break/><text:line-break/><text:s text:c="8"/>{<text:line-break/><text:line-break/><text:s text:c="8"/>}<text:line-break/><text:line-break/><text:line-break/><text:line-break/><text:s text:c="8"/><text:s/>Card(<text:s/>String<text:s/><text:s/>suit,<text:s/><text:s/>int<text:s/><text:s/>rank)<text:line-break/><text:line-break/><text:s text:c="8"/>{<text:line-break/><text:line-break/><text:s text:c="16"/><text:s/>this.<text:s/>suit<text:s/>=<text:s/><text:s/>suit;<text:line-break/><text:line-break/><text:s text:c="16"/><text:s/>this.<text:s/>rank<text:s/>=<text:s/><text:s/>rank;<text:line-break/><text:line-break/><text:s text:c="8"/>}<text:line-break/><text:line-break/><text:line-break/><text:line-break/><text:s text:c="8"/><text:s/>void<text:s/><text:s/>show()<text:line-break/><text:line-break/><text:s text:c="8"/>{<text:line-break/><text:line-break/><text:s text:c="16"/><text:s/>System.<text:s/>out.<text:s/>printf(<text:s/>"%s %d\n",<text:s/><text:s/>suit,<text:s/><text:s/>rank);<text:line-break/><text:line-break/><text:s text:c="8"/>}<text:line-break/><text:line-break/><text:s text:c="8"/><text:line-break/><text:line-break/><text:s text:c="8"/><text:s/>Card<text:s/><text:s/>first()<text:line-break/><text:line-break/><text:s text:c="8"/>{<text:line-break/><text:line-break/><text:s text:c="16"/><text:s/>return<text:s/>(<text:s/>Card)<text:s/>this.<text:s/>next;<text:line-break/><text:line-break/><text:s text:c="8"/>}<text:line-break/><text:line-break/><text:s text:c="8"/><text:line-break/><text:line-break/><text:s text:c="8"/><text:s/>public<text:s/><text:s/>static<text:s/><text:s/>void<text:s/><text:s/>main(<text:s/>String[]<text:s/><text:s/>args)<text:line-break/><text:line-break/><text:s text:c="8"/>{<text:line-break/><text:line-break/><text:s text:c="16"/><text:s/>Card<text:s/><text:s/>a,<text:s/><text:s/>b;<text:line-break/><text:line-break/><text:s text:c="16"/><text:s/>a<text:s/>=<text:s/><text:s/>new<text:s/><text:s/>Card();<text:line-break/><text:line-break/><text:s text:c="16"/><text:s/>b<text:s/>=<text:s/><text:s/>new<text:s/><text:s/>Card();<text:line-break/><text:line-break/><text:s text:c="16"/><text:line-break/><text:line-break/><text:s text:c="16"/><text:s/>a.<text:s/>add(<text:s/>new<text:s text:c="2"/><text:s/>Card(<text:s/>"ハート",<text:s/><text:s/>13));<text:line-break/><text:line-break/><text:s text:c="16"/><text:s/>a.<text:s/>add(<text:s/>new<text:s text:c="2"/><text:s/>Card(<text:s/>"ハート",<text:s/><text:s/>12));<text:line-break/><text:line-break/><text:s text:c="16"/><text:s/>a.<text:s/>showContent();<text:line-break/><text:line-break/><text:s text:c="16"/><text:line-break/><text:line-break/><text:s text:c="16"/><text:s/>// ここに追加<text:line-break/><text:line-break/><text:s/><text:s text:c="16"/><text:line-break/><text:line-break/><text:s text:c="16"/><text:s/>b.<text:s/>showContent();<text:line-break/><text:line-break/><text:s text:c="8"/>}<text:line-break/><text:line-break/>}<text:line-break/><text:line-break/></text:p>
        </text:list-item>
      </text:list>
      <text:p text:style-name="Standard"/>
      <text:p text:style-name="HL1"/>
      <text:p text:style-name="Standard"><text:s/><text:span text:style-name="AS_bold">注意</text:span>
<text:s/></text:p>
      <text:list text:style-name="MoinBulletList">
        <text:list-item>
          <text:p>新しいインスタンスを作ったり、suitやrankに代入してはいけません。</text:p>
        </text:list-item>
        <text:list-item>
          <text:p>変数aの内容が変わってもよい。 </text:p>
        </text:list-item>
      </text:list>
      <text:p text:style-name="Standard"/>
      <text:p text:style-name="HL1"/>
      <text:p text:style-name="Standard"><text:s/></text:p>
      <text:p text:style-name="Standard"/>
      <text:h text:outline-level="3" text:style-name="Heading_20_3">１．(初級)</text:h>
      <text:p text:style-name="Standard">mainメソッドの34行目まで行うと、次のような状態になる。 </text:p>
      <text:list text:style-name="MoinBulletList">
        <text:list-item>
          <text:p text:style-name="Standard"><draw:frame><draw:image xlink:type="simple" xlink:show="embed" xlink:href="Pictures/000000000004.png" xlink:actuate="onLoad"/></draw:frame>
<text:s/></text:p>
        </text:list-item>
        <text:list-item>
          <text:p text:style-name="Standard"><draw:frame><draw:image xlink:type="simple" xlink:show="embed" xlink:href="Pictures/000000000005.png" xlink:actuate="onLoad"/></draw:frame>
<text:s/></text:p>
        </text:list-item>
      </text:list>
      <text:p text:style-name="Standard">この後、インスタンスを繫ぎかえて、次の状態にする処理を書きなさい。 </text:p>
      <text:list text:style-name="MoinBulletList">
        <text:list-item>
          <text:p text:style-name="Standard"><draw:frame><draw:image xlink:type="simple" xlink:show="embed" xlink:href="Pictures/000000000006.png" xlink:actuate="onLoad"/></draw:frame>
<text:s/></text:p>
        </text:list-item>
      </text:list>
      <text:p text:style-name="Standard"/>
      <text:p text:style-name="HL1"/>
      <text:p text:style-name="Standard"><text:s/></text:p>
      <text:h text:outline-level="3" text:style-name="Heading_20_3">２．(中級)</text:h>
      <text:p text:style-name="Standard">青で囲んだ部分に３つのインスタンスがつながっているときに、 その３つを逆順につなぎかえる処理を、 メソッド呼び出しだけを用いて行いなさい。 </text:p>
      <text:p text:style-name="Standard">34行目のa.showContent()で </text:p>
      <text:list text:style-name="MoinBulletList">
        <text:list-item>
          <text:p text:style-name="Preformatted_20_Text">(ハート 11ハート 12ハート 13)</text:p>
        </text:list-item>
      </text:list>
      <text:p text:style-name="Standard">と表示され、 最後のb.showContent()で </text:p>
      <text:list text:style-name="MoinBulletList">
        <text:list-item>
          <text:p text:style-name="Preformatted_20_Text">(ハート 13ハート 12ハート 11)</text:p>
        </text:list-item>
      </text:list>
      <text:p text:style-name="Standard">と表示されるようにする。 </text:p>
      <text:p text:style-name="Standard">ヒント </text:p>
      <text:list text:style-name="MoinBulletList">
        <text:list-item>
          <text:p>first() </text:p>
        </text:list-item>
        <text:list-item>
          <text:p>add() </text:p>
        </text:list-item>
        <text:list-item>
          <text:p>del() </text:p>
        </text:list-item>
      </text:list>
      <text:p text:style-name="Standard">を使います。 </text:p>
      <text:p text:style-name="Standard"/>
      <text:p text:style-name="HL1"/>
      <text:p text:style-name="Standard"><text:s/></text:p>
      <text:h text:outline-level="3" text:style-name="Heading_20_3">３．(上級)</text:h>
      <text:p text:style-name="Standard">青で囲んだ部分につながっているインスタンスの個数がいくつであっても、 それらを逆順につなぎかえる処理を、 メソッド呼び出しだけを用いて行いなさい。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