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Pictures/000000000010.png" manifest:media-type="image/png"/>
  <manifest:file-entry manifest:full-path="Pictures/000000000011.png" manifest:media-type="image/png"/>
  <manifest:file-entry manifest:full-path="Pictures/000000000001.png" manifest:media-type="image/png"/>
  <manifest:file-entry manifest:full-path="Pictures/000000000002.png" manifest:media-type="image/png"/>
  <manifest:file-entry manifest:full-path="Pictures/000000000003.png" manifest:media-type="image/png"/>
  <manifest:file-entry manifest:full-path="Pictures/000000000004.png" manifest:media-type="image/png"/>
  <manifest:file-entry manifest:full-path="Pictures/000000000005.png" manifest:media-type="image/png"/>
  <manifest:file-entry manifest:full-path="Pictures/000000000006.png" manifest:media-type="image/png"/>
  <manifest:file-entry manifest:full-path="Pictures/000000000007.png" manifest:media-type="image/png"/>
  <manifest:file-entry manifest:full-path="Pictures/000000000009.png" manifest:media-type="image/png"/>
  <manifest:file-entry manifest:full-path="Pictures/000000000008.png" manifest:media-type="image/png"/>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HL1" style:parent-style-name="Horizontal_20_Line" style:family="paragraph">
      <style:paragraph-properties fo:border-bottom="0.02cm solid #606060"/>
    </style:style>
  </office:automatic-styles>
  <office:body>
    <office:text>
      <text:p text:style-name="Standard"/>
      <text:h text:outline-level="2" text:style-name="Heading_20_2">メッシュの編集(初級)</text:h>
      <text:p text:style-name="Standard">メッシュ形状をダブルクリックするとメッシュの編集画面になります。 </text:p>
      <text:p text:style-name="Standard">メッシュの編集を終わるには編集画面下にあるボタンを使います。 </text:p>
      <text:list text:style-name="MoinBulletList">
        <text:list-item>
          <text:p>OK </text:p>
          <text:list text:style-name="MoinBulletList">
            <text:list-item>
              <text:p>編集内容を有効にして終わります。形状は修正したものになります。 </text:p>
            </text:list-item>
          </text:list>
        </text:list-item>
        <text:list-item>
          <text:p>キャンセル </text:p>
          <text:list text:style-name="MoinBulletList">
            <text:list-item>
              <text:p>編集内容を破棄して終わります。形状は元のままです。 </text:p>
            </text:list-item>
          </text:list>
        </text:list-item>
        <text:list-item>
          <text:p text:style-name="Standard"><draw:frame><draw:image xlink:type="simple" xlink:show="embed" xlink:href="Pictures/000000000001.png" xlink:actuate="onLoad"/></draw:frame>
<text:s/></text:p>
        </text:list-item>
      </text:list>
      <text:p text:style-name="Standard">編集画面<text:s text:c="2"/></text:p>
      <text:list text:style-name="MoinBulletList">
        <text:list-item>
          <text:p>３方向から見ること</text:p>
        </text:list-item>
        <text:list-item>
          <text:p>どの方向から見て作業したらよいか考えること </text:p>
        </text:list-item>
        <text:list-item>
          <text:p>表示方法は、透明、陰影などから選べます </text:p>
        </text:list-item>
        <text:list-item>
          <text:p>４画面表示、１画面表示の切り替えもできます。 </text:p>
        </text:list-item>
      </text:list>
      <text:p text:style-name="Standard"/>
      <text:p text:style-name="HL1"/>
      <text:p text:style-name="Standard"><text:s/></text:p>
      <text:p text:style-name="Standard"/>
      <text:h text:outline-level="3" text:style-name="Heading_20_3">移動ツール</text:h>
      <text:p text:style-name="Standard">移動ツールは選択ツールを兼ねています。<text:s text:c="2"/>複数の点を選択することもできます。 </text:p>
      <text:list text:style-name="MoinBulletList">
        <text:list-item>
          <text:p text:style-name="Standard"><draw:frame><draw:image xlink:type="simple" xlink:show="embed" xlink:href="Pictures/000000000002.png" xlink:actuate="onLoad"/></draw:frame>
<text:s/></text:p>
        </text:list-item>
      </text:list>
      <text:p text:style-name="Standard">点をドラッグして移動できます。 </text:p>
      <text:list text:style-name="MoinBulletList">
        <text:list-item>
          <text:p>正面、真横、真上から見て作業するのがよい。 </text:p>
        </text:list-item>
        <text:list-item>
          <text:p>矢印キーでの移動も可能 </text:p>
        </text:list-item>
      </text:list>
      <text:p text:style-name="Standard"/>
      <text:p text:style-name="HL1"/>
      <text:p text:style-name="Standard"><text:s/></text:p>
      <text:h text:outline-level="3" text:style-name="Heading_20_3">作業対象</text:h>
      <text:p text:style-name="Standard">画面左下にある POINT , EDGE , FACE のボタンで切り替えます。 </text:p>
      <text:p text:style-name="Standard">点 </text:p>
      <text:list text:style-name="MoinBulletList">
        <text:list-item>
          <text:p text:style-name="Standard"><draw:frame><draw:image xlink:type="simple" xlink:show="embed" xlink:href="Pictures/000000000003.png" xlink:actuate="onLoad"/></draw:frame>
<text:s/></text:p>
        </text:list-item>
      </text:list>
      <text:p text:style-name="Standard">辺 </text:p>
      <text:list text:style-name="MoinBulletList">
        <text:list-item>
          <text:p text:style-name="Standard"><draw:frame><draw:image xlink:type="simple" xlink:show="embed" xlink:href="Pictures/000000000004.png" xlink:actuate="onLoad"/></draw:frame>
<text:s/></text:p>
        </text:list-item>
      </text:list>
      <text:p text:style-name="Standard">面 </text:p>
      <text:list text:style-name="MoinBulletList">
        <text:list-item>
          <text:p text:style-name="Standard"><draw:frame><draw:image xlink:type="simple" xlink:show="embed" xlink:href="Pictures/000000000005.png" xlink:actuate="onLoad"/></draw:frame>
<text:s/></text:p>
        </text:list-item>
      </text:list>
      <text:p text:style-name="Standard"/>
      <text:p text:style-name="HL1"/>
      <text:p text:style-name="Standard"><text:s/></text:p>
      <text:h text:outline-level="3" text:style-name="Heading_20_3">複合ツール</text:h>
      <text:p text:style-name="Standard">斜めから見ながら、まっすぐに(軸方向に)移動できます。 </text:p>
      <text:p text:style-name="Standard">移動したい方向の軸の名前(x,y,z)をつかんでドラッグします。 </text:p>
      <text:list text:style-name="MoinBulletList">
        <text:list-item>
          <text:p text:style-name="Standard"><draw:frame><draw:image xlink:type="simple" xlink:show="embed" xlink:href="Pictures/000000000006.png" xlink:actuate="onLoad"/></draw:frame>
<text:s/></text:p>
        </text:list-item>
      </text:list>
      <text:p text:style-name="Standard"/>
      <text:p text:style-name="HL1"/>
      <text:p text:style-name="Standard"><text:s/></text:p>
      <text:p text:style-name="Standard"/>
      <text:h text:outline-level="3" text:style-name="Heading_20_3">点を追加する</text:h>
      <text:p text:style-name="Standard">このツールで点を追加したい箇所をクリックします。 </text:p>
      <text:list text:style-name="MoinBulletList">
        <text:list-item>
          <text:p text:style-name="Standard"><draw:frame><draw:image xlink:type="simple" xlink:show="embed" xlink:href="Pictures/000000000007.png" xlink:actuate="onLoad"/></draw:frame>
<text:s/></text:p>
        </text:list-item>
      </text:list>
      <text:p text:style-name="Standard">「辺(Edge)」の場合<text:s text:c="2"/></text:p>
      <text:list text:style-name="MoinBulletList">
        <text:list-item>
          <text:p>分割したい辺上でクリックします。</text:p>
        </text:list-item>
        <text:list-item>
          <text:p>クリックした位置(赤丸)に点が追加され、 青色で示した２本の辺も追加されます。</text:p>
        </text:list-item>
        <text:list-item>
          <text:p text:style-name="Standard"><draw:frame><draw:image xlink:type="simple" xlink:show="embed" xlink:href="Pictures/000000000008.png" xlink:actuate="onLoad"/></draw:frame>
<text:s/></text:p>
        </text:list-item>
      </text:list>
      <text:p text:style-name="Standard">「面(Face)」の場合<text:s text:c="2"/></text:p>
      <text:list text:style-name="MoinBulletList">
        <text:list-item>
          <text:p>分割したい三角形の内側でクリックします。</text:p>
        </text:list-item>
        <text:list-item>
          <text:p>クリックした位置(赤丸)に点が追加され、 青色で示した３本の辺も追加されます。 </text:p>
        </text:list-item>
        <text:list-item>
          <text:p text:style-name="Standard"><draw:frame><draw:image xlink:type="simple" xlink:show="embed" xlink:href="Pictures/000000000009.png" xlink:actuate="onLoad"/></draw:frame>
<text:s/></text:p>
        </text:list-item>
      </text:list>
      <text:p text:style-name="Standard"/>
      <text:p text:style-name="HL1"/>
      <text:p text:style-name="Standard"><text:s/></text:p>
      <text:h text:outline-level="3" text:style-name="Heading_20_3">メニューを使って点を追加</text:h>
      <text:p text:style-name="Standard">選択ツールとメニューを使って、点を追加することもできます。 </text:p>
      <text:p text:style-name="Standard">「メッシュ」メニューの一番上に「…を分割」という項目があります。 </text:p>
      <text:p text:style-name="Standard">辺(Edge)のモードでの使用例 </text:p>
      <text:list text:style-name="MoinNumberedList">
        <text:list-item>
          <text:p>EDGE mode にします </text:p>
        </text:list-item>
        <text:list-item>
          <text:p>分割したい辺を選択します </text:p>
        </text:list-item>
        <text:list-item>
          <text:p>「メッシュ」メニューの「辺を分割」を行います </text:p>
        </text:list-item>
      </text:list>
      <text:p text:style-name="Standard">分割前の形 </text:p>
      <text:list text:style-name="MoinBulletList">
        <text:list-item>
          <text:p text:style-name="Standard"><draw:frame><draw:image xlink:type="simple" xlink:show="embed" xlink:href="Pictures/000000000010.png" xlink:actuate="onLoad"/></draw:frame>
<text:s/></text:p>
        </text:list-item>
      </text:list>
      <text:p text:style-name="Standard">分割後の形 </text:p>
      <text:list text:style-name="MoinBulletList">
        <text:list-item>
          <text:p text:style-name="Standard"><draw:frame><draw:image xlink:type="simple" xlink:show="embed" xlink:href="Pictures/000000000011.png" xlink:actuate="onLoad"/></draw:frame>
<text:s/></text:p>
        </text:list-item>
      </text:list>
      <text:p text:style-name="Standard">面(Face)のモードで使うこともできます。 分割のされ方はツールで行ったときと同じです。 </text:p>
      <text:p text:style-name="HL1"/>
      <text:p text:style-name="Standard"><text:s/></text:p>
      <text:h text:outline-level="3" text:style-name="Heading_20_3">作成上の注意</text:h>
      <text:p text:style-name="Standard">できるだけ正面、左右、上下の視点で作業を行うと形を整えやすい。 </text:p>
      <text:p text:style-name="Standard">点（や面）の数を必要以上に増やさない。 </text:p>
      <text:p text:style-name="Standard">穴を開けない。 </text:p>
      <text:list text:style-name="MoinBulletList">
        <text:list-item>
          <text:p>点や辺、面を選択して削除を行うと、穴が開いてしまいます。</text:p>
          <text:p>穴を開けた後で編集を行うと、面の繋がりがおかしくなってしまったり、 </text:p>
          <text:p>表裏の区別ができなくなったりすることがあります。</text:p>
          <text:p>どうしても穴が必要な場合は、最後に開けます。 </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