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6.png" manifest:media-type="image/png"/>
  <manifest:file-entry manifest:full-path="Pictures/000000000005.png" manifest:media-type="image/png"/>
  <manifest:file-entry manifest:full-path="Pictures/000000000004.png" manifest:media-type="image/png"/>
  <manifest:file-entry manifest:full-path="Pictures/000000000003.png" manifest:media-type="image/png"/>
  <manifest:file-entry manifest:full-path="Pictures/000000000002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ペンツール</text:h>
      <text:p text:style-name="Standard">これまでにフリーハンド(鉛筆)ツールで線を描き、それを修正できることを学びました。<text:line-break/><text:s/>パスの修正は、ノードやハンドルを移動することで行いました。 </text:p>
      <text:p text:style-name="Standard">ペンツールを使うと、ノードやハンドルの位置を指定して曲線（や直線）を描くことができます。 </text:p>
      <text:list text:style-name="MoinBulletList">
        <text:list-item>
          <text:p>Illustratorなどの市販のソフトでも同じです。 </text:p>
        </text:list-item>
      </text:list>
      <text:p text:style-name="Standard">慣れると、フリーハンドよりペンツールの方が速く、美しく描けるようになります。 </text:p>
      <text:list text:style-name="MoinBulletList">
        <text:list-item>
          <text:p text:style-name="Standard"><text:span text:style-name="AS_bold">ペンツールで思い通りの曲線が描ける</text:span>
ことが、ドロー系ソフトを使いこなす重要なポイントです。 </text:p>
        </text:list-item>
      </text:list>
      <text:p text:style-name="Standard"/>
      <text:p text:style-name="HL1"/>
      <text:p text:style-name="Standard"><text:s/>これがペンツールで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クリックまたはドラッグして線を描くことができます。 </text:p>
      <text:list text:style-name="MoinBulletList">
        <text:list-item>
          <text:p text:style-name="Standard">折れ線を描くにはを、 </text:p>
        </text:list-item>
        <text:list-item>
          <text:p text:style-name="Standard">曲線を描くにはを用います。 </text:p>
        </text:list-item>
        <text:list-item>
          <text:p text:style-name="Standard">線を描き終わるにはキーを押します。 </text:p>
        </text:list-item>
      </text:list>
      <text:p text:style-name="Standard">クローズパスの場合にはEnterキーを押す必要はありません。 </text:p>
      <text:p text:style-name="HL1"/>
      <text:p text:style-name="Standard"><text:s/></text:p>
      <text:h text:outline-level="3" text:style-name="Heading_20_3">滑らかな曲線を描く場合の考え方</text:h>
      <text:p text:style-name="Standard">曲線はノードと方向線で表され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曲線上のこの位置にノードがあり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ノードの位置から、<text:span text:style-name="AS_bold">曲線と同じ方向</text:span>
に方向線が出てい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この曲線を時計回りに描く場合の方法を示します。 </text:p>
      <text:list text:style-name="MoinBulletList">
        <text:list-item>
          <text:p text:style-name="Standard">ノードの位置から、方向線の向きに長さ分を<text:span text:style-name="AS_bold">ドラッグ</text:span>
します。 </text:p>
        </text:list-item>
      </text:list>
      <text:p text:style-name="Standard">ドラッグする部分を矢印で示します。 </text:p>
      <text:list text:style-name="MoinBulletList">
        <text:list-item>
          <text:p>矢印の根元でボタンを押し </text:p>
        </text:list-item>
        <text:list-item>
          <text:p>矢印の先でボタンを離す。 </text:p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ノードと方向線との対応を確認してください。 </text:p>
      <text:p text:style-name="Standard">マウスの動きを線で結ぶとこのようになります。 </text:p>
      <text:list text:style-name="MoinBulletList">
        <text:list-item>
          <text:p>実線部分はボタンを押しているとき </text:p>
        </text:list-item>
        <text:list-item>
          <text:p>点線部分はボタンを離しているときです。 </text:p>
        </text:list-item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>ボタンを離してから次のノードに進むときに、 後戻りをしないで１周しているのが分かります。 このようにドラッグの量を調整するのがコツです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