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</office:automatic-styles>
  <office:body>
    <office:text>
      <text:p text:style-name="Standard"/>
      <text:h text:outline-level="2" text:style-name="Heading_20_2">プログラムの作り方</text:h>
      <text:p text:style-name="Standard">プログラムはどのような手順で作るのか、例をあげて説明します。 </text:p>
      <text:p text:style-name="Standard"/>
      <text:p text:style-name="HL1"/>
      <text:p text:style-name="Standard"><text:s/></text:p>
      <text:h text:outline-level="3" text:style-name="Heading_20_3">（１）どんなプログラムを作るか決める</text:h>
      <text:p text:style-name="Standard">おみくじプログラムを作ることにします。 実行されるごとに、いくつかの異なったメッセージがランダムに表示されるものです。 </text:p>
      <text:p text:style-name="Standard"/>
      <text:p text:style-name="HL1"/>
      <text:p text:style-name="Standard"><text:s/></text:p>
      <text:h text:outline-level="3" text:style-name="Heading_20_3">（２）そのプログラムの使い方を決める</text:h>
      <text:list text:style-name="MoinBulletList">
        <text:list-item>
          <text:p text:style-name="Preformatted_20_Text"><text:s/>js&gt; load('...')</text:p>
        </text:list-item>
      </text:list>
      <text:p text:style-name="Standard">を行ったら </text:p>
      <text:list text:style-name="MoinBulletList">
        <text:list-item>
          <text:p text:style-name="Preformatted_20_Text"><text:s/>今日の運勢は○○です</text:p>
        </text:list-item>
      </text:list>
      <text:p text:style-name="Standard">などと表示されることにします。 </text:p>
      <text:p text:style-name="Standard">ここでファイル名も決めておきます。 </text:p>
      <text:p text:style-name="Standard"/>
      <text:p text:style-name="HL1"/>
      <text:p text:style-name="Standard"><text:s/></text:p>
      <text:h text:outline-level="3" text:style-name="Heading_20_3">（３）プログラム全体の構成を決める</text:h>
      <text:p text:style-name="Standard">関数を使って書くことにします。 関数名は omikuji にしました。引数は必要ないので名前の後ろは括弧だけです。 printは関数の中で行う書き方を使うことにします。（値を返し、関数を呼び出す側でprintする方法もあります。） loadしたら実行されるように、関数定義のあとに関数呼び出しを書きます。 </text:p>
      <text:p text:style-name="Standard">すると、全体の構成は次のようになります。 </text:p>
      <text:list text:style-name="MoinBulletList">
        <text:list-item>
          <text:p text:style-name="Preformatted_20_Text"><text:s/><text:s/>/* コメント */<text:line-break/><text:line-break/><text:s/><text:s/>function<text:s/><text:s/>omikuji()<text:s/>{<text:line-break/><text:line-break/><text:s text:c="5"/>...<text:line-break/><text:line-break/><text:s text:c="5"/><text:s/>print(...);<text:line-break/><text:line-break/><text:s text:c="5"/><text:s/>return;<text:line-break/><text:line-break/><text:s/>}<text:line-break/><text:line-break/><text:s/><text:line-break/><text:line-break/><text:s/><text:s/>omikuji();<text:line-break/><text:line-break/></text:p>
        </text:list-item>
      </text:list>
      <text:p text:style-name="Standard">テキストエディタを使ってここまで入力し、先に決めたファイル名で保存します。 この時点でコメントも書いておきます。 </text:p>
      <text:p text:style-name="Standard"/>
      <text:p text:style-name="HL1"/>
      <text:p text:style-name="Standard"><text:s/></text:p>
      <text:h text:outline-level="3" text:style-name="Heading_20_3">（４）手順を考える</text:h>
      <text:p text:style-name="Standard">関数内で行うことがらを、行う順に書き出してみます。 </text:p>
      <text:list text:style-name="MoinBulletList">
        <text:list-item>
          <text:p>１）乱数を発生させる </text:p>
        </text:list-item>
        <text:list-item>
          <text:p>２）乱数の値によって場合分けし、それぞれのおみくじの内容を決める </text:p>
        </text:list-item>
        <text:list-item>
          <text:p>３）表示する </text:p>
        </text:list-item>
      </text:list>
      <text:p text:style-name="Standard">以上３つのことを行うプログラムを書けばよいことがわかります。 </text:p>
      <text:p text:style-name="Standard">３）はprint文で書けます。 </text:p>
      <text:p text:style-name="Standard">２）はif文を使って場合分けする書き方を使えばよい。 </text:p>
      <text:p text:style-name="Standard">１）は乱数を発生させる関数を使います。処理系で用意されています。 </text:p>
      <text:p text:style-name="Standard">Math.random() はこの関数を呼び出すたびに０～１の範囲の数をランダムに返します。 この値を変数 ransu に覚えておき、ransuの値を使って場合分けすることにします。 </text:p>
      <text:p text:style-name="Standard">２行追加し、このようになります。コメントは省略しています。 </text:p>
      <text:list text:style-name="MoinBulletList">
        <text:list-item>
          <text:p text:style-name="Preformatted_20_Text"><text:s/><text:s/>function<text:s/><text:s/>omikuji()<text:s/>{<text:line-break/><text:line-break/><text:s text:c="5"/><text:s/>var<text:s/><text:s/>ransu;<text:line-break/><text:line-break/><text:s text:c="5"/><text:s/>ransu<text:s/>=<text:s/><text:s/>Math.<text:s/>random();<text:line-break/><text:line-break/><text:s text:c="5"/>...<text:line-break/><text:line-break/><text:s text:c="5"/><text:s/>print(...);<text:line-break/><text:line-break/><text:s text:c="5"/><text:s/>return;<text:line-break/><text:line-break/><text:s/>}<text:line-break/><text:line-break/><text:s/><text:line-break/><text:line-break/><text:s/><text:s/>omikuji();<text:line-break/><text:line-break/></text:p>
        </text:list-item>
      </text:list>
      <text:p text:style-name="Standard">... の部分が場合分けの処理になります。 場合分けごとに、おみくじの内容を変数の値として覚えさせることにします。 </text:p>
      <text:p text:style-name="Standard">変数の値としては数値だけでなく、文字列も使えます。 例えば </text:p>
      <text:list text:style-name="MoinBulletList">
        <text:list-item>
          <text:p text:style-name="Preformatted_20_Text"><text:s/>unsei = '大吉';</text:p>
        </text:list-item>
      </text:list>
      <text:p text:style-name="Standard">を行った後で </text:p>
      <text:list text:style-name="MoinBulletList">
        <text:list-item>
          <text:p text:style-name="Preformatted_20_Text"><text:s/>print ( '今日の運勢は', unsei, 'です' );</text:p>
        </text:list-item>
      </text:list>
      <text:p text:style-name="Standard">を実行すると </text:p>
      <text:list text:style-name="MoinBulletList">
        <text:list-item>
          <text:p text:style-name="Preformatted_20_Text"><text:s/>今日の運勢は大吉です</text:p>
        </text:list-item>
      </text:list>
      <text:p text:style-name="Standard">と表示されます。 </text:p>
      <text:p text:style-name="Standard">さらに２行修正しました。 </text:p>
      <text:list text:style-name="MoinBulletList">
        <text:list-item>
          <text:p text:style-name="Preformatted_20_Text"><text:s/><text:s/>function<text:s/><text:s/>omikuji()<text:s/>{<text:line-break/><text:line-break/><text:s text:c="5"/><text:s/>var<text:s/><text:s/>ransu,<text:s/><text:s/>unsei;<text:line-break/><text:line-break/><text:s text:c="5"/><text:s/>ransu<text:s/>=<text:s/><text:s/>Math.<text:s/>random();<text:line-break/><text:line-break/><text:s text:c="5"/>...<text:line-break/><text:line-break/><text:s text:c="5"/><text:s/>print<text:s/>(<text:s/>'<text:s/>今日の運勢は',<text:s/><text:s/>unsei,<text:s/>'<text:s/>です'<text:s/>);<text:line-break/><text:line-break/><text:s text:c="5"/><text:s/>return;<text:line-break/><text:line-break/><text:s/>}<text:line-break/><text:line-break/><text:s/><text:line-break/><text:line-break/><text:s/><text:s/>omikuji();<text:line-break/><text:line-break/></text:p>
        </text:list-item>
      </text:list>
      <text:p text:style-name="Standard"/>
      <text:p text:style-name="HL1"/>
      <text:p text:style-name="Standard"><text:s/></text:p>
      <text:h text:outline-level="3" text:style-name="Heading_20_3">（５）プログラムの詳細部分を書く</text:h>
      <text:p text:style-name="Standard">いくつの場合に分けるか考えます。 </text:p>
      <text:list text:style-name="MoinBulletList">
        <text:list-item>
          <text:p>さいこー </text:p>
        </text:list-item>
        <text:list-item>
          <text:p>ぼちぼち </text:p>
        </text:list-item>
        <text:list-item>
          <text:p>いまひとつ </text:p>
        </text:list-item>
      </text:list>
      <text:p text:style-name="Standard">の３つの場合に分けるときの書き方は次のようになります。 </text:p>
      <text:list text:style-name="MoinBulletList">
        <text:list-item>
          <text:p text:style-name="Preformatted_20_Text"><text:s/>if (...) {<text:s text:c="5"/>unsei = 'さいこー';<text:s/>}<text:s/>else if (...) {<text:s text:c="5"/>unsei = 'ぼちぼち';<text:s/>}<text:s/>else {<text:s text:c="5"/>unsei = 'いまひとつ';<text:s/>}</text:p>
        </text:list-item>
      </text:list>
      <text:p text:style-name="Standard">条件を書けば完成です。 ransu には０～１の範囲の値が入っているので、これを３つに分けて </text:p>
      <text:list text:style-name="MoinBulletList">
        <text:list-item>
          <text:p>０～０．３３ のとき さいこー </text:p>
        </text:list-item>
        <text:list-item>
          <text:p>０．３３～０．６６ のとき ぼちぼち </text:p>
        </text:list-item>
        <text:list-item>
          <text:p>０．６６～１ のとき いまひとつ </text:p>
        </text:list-item>
      </text:list>
      <text:p text:style-name="Standard">にすることにします。 ０．３３と０．６６は２箇所に現れていますが、０．３３はぼちぼち、０．６６はいまひとつの方に入れることにします。 </text:p>
      <text:p text:style-name="Standard">ransuには０～１の範囲の値しか入っていないので、 さいこー の処理がされる条件としては ransu &lt;<text:s/>0.33 だけを書けばよいことがわかります。 </text:p>
      <text:list text:style-name="MoinBulletList">
        <text:list-item>
          <text:p text:style-name="Preformatted_20_Text"><text:s/>if ( ransu &lt; 0.33 ) {<text:s text:c="5"/>unsei = 'さいこー';<text:s/>}</text:p>
        </text:list-item>
      </text:list>
      <text:p text:style-name="Standard">ぼちぼち が処理される条件は 0.33 &lt;= ransu と ransu &lt;<text:s/>0.66 の２つですが、 最初に判定される条件 ransu &lt;<text:s/>0.33 が成り立たないときだけについて考えればよいので、0.33 &lt;= ransu は不要で、ransu &lt;<text:s/>0.66 だけを書けばよいことが分ります。 </text:p>
      <text:p text:style-name="Standard">いまひとつ が処理される条件は 0.66 &lt;= ransu ですが、これは最初と２番目に判定される条件を２つとも満足しないときに対応するので else で良いことも分ります。 </text:p>
      <text:p text:style-name="Standard">プログラムは次のようになります。 </text:p>
      <text:list text:style-name="MoinBulletList">
        <text:list-item>
          <text:p text:style-name="Preformatted_20_Text"><text:s/><text:s/>function<text:s/><text:s/>omikuji()<text:s/>{<text:line-break/><text:line-break/><text:s text:c="5"/><text:s/>var<text:s/><text:s/>ransu,<text:s/><text:s/>unsei;<text:line-break/><text:line-break/><text:s text:c="5"/><text:s/>ransu<text:s/>=<text:s/><text:s/>Math.<text:s/>random();<text:line-break/><text:line-break/><text:s text:c="5"/><text:s/>if<text:s/>(<text:s/><text:s/>ransu<text:s/>&lt;<text:s/><text:s/>0.33<text:s/>)<text:s/>{<text:line-break/><text:line-break/><text:s text:c="9"/><text:s/>unsei<text:s/>=<text:s/>'<text:s/>さいこー';<text:line-break/><text:line-break/><text:s text:c="5"/>}<text:line-break/><text:line-break/><text:s text:c="5"/><text:s/>else<text:s/><text:s/>if<text:s/>(<text:s/><text:s/>ransu<text:s/>&lt;<text:s/><text:s/>0.66<text:s/>)<text:s/>{<text:line-break/><text:line-break/><text:s text:c="9"/><text:s/>unsei<text:s/>=<text:s/>'<text:s/>ぼちぼち';<text:line-break/><text:line-break/><text:s text:c="5"/>}<text:line-break/><text:line-break/><text:s text:c="5"/><text:s/>else<text:s/>{<text:line-break/><text:line-break/><text:s text:c="9"/><text:s/>unsei<text:s/>=<text:s/>'<text:s/>いまひとつ';<text:line-break/><text:line-break/><text:s text:c="5"/>}<text:line-break/><text:line-break/><text:s text:c="5"/><text:s/>print<text:s/>(<text:s/>'<text:s/>今日の運勢は',<text:s/><text:s/>unsei,<text:s/>'<text:s/>です'<text:s/>);<text:line-break/><text:line-break/><text:s text:c="5"/><text:s/>return;<text:line-break/><text:line-break/><text:s/>}<text:line-break/><text:line-break/><text:s/><text:line-break/><text:line-break/><text:s/><text:s/>omikuji();<text:line-break/><text:line-break/></text:p>
        </text:list-item>
      </text:list>
      <text:p text:style-name="Standard">この形の場合分けは良く使われます。 場合分けにおける条件の書き方を、図とプログラムで対応させてみてください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（６）動作するか確かめる</text:h>
      <text:p text:style-name="Standard">保存し何度か load を行って、そのたびに違った内容が表示されることを確かめます。 どの場合もちゃんと実行されるか、何度も実行してみましょう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