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ピースを動かす</text:h>
      <text:p text:style-name="Standard">ピースを１つ取り除いてできた空白の箇所を使って 移動するための処理を記述します。 </text:p>
      <text:p text:style-name="Standard"/>
      <text:p text:style-name="HL1"/>
      <text:p text:style-name="Standard"><text:s/></text:p>
      <text:h text:outline-level="3" text:style-name="Heading_20_3">空白の箇所の表現</text:h>
      <text:p text:style-name="Standard">どこに空白があるかを表すために、インスタンス変数を使います。 </text:p>
      <text:list text:style-name="MoinBulletList">
        <text:list-item>
          <text:p>spxで空白の横方向の位置を、０～３の値で表すものとします。 </text:p>
        </text:list-item>
        <text:list-item>
          <text:p>spyで空白の縦方向の位置を、０～３の値で表すものとします。 </text:p>
        </text:list-item>
      </text:list>
      <text:p text:style-name="Standard">例えば、spx=0, spy=2 のときは 上から３番目の左端が空白。 </text:p>
      <text:p text:style-name="Standard"/>
      <text:h text:outline-level="3" text:style-name="Heading_20_3">初期化</text:h>
      <text:p text:style-name="Standard">最初は右下隅のピースを取り除いた位置です。 したがって値は </text:p>
      <text:list text:style-name="MoinBulletList">
        <text:list-item>
          <text:p>spx = 3 </text:p>
        </text:list-item>
        <text:list-item>
          <text:p>spy = 3 </text:p>
        </text:list-item>
      </text:list>
      <text:p text:style-name="Standard">空白箇所は右下のピースを取り除いたものですから、 配列要素の値は右下のピースの値としておきます。 </text:p>
      <text:list text:style-name="MoinBulletList">
        <text:list-item>
          <text:p>ban[spx][spy] = 15 </text:p>
        </text:list-item>
      </text:list>
      <text:p text:style-name="Standard"/>
      <text:p text:style-name="HL1"/>
      <text:p text:style-name="Standard"><text:s/></text:p>
      <text:h text:outline-level="3" text:style-name="Heading_20_3">空白箇所の表示</text:h>
      <text:p text:style-name="Standard">paintComponent内に記述。 </text:p>
      <text:p text:style-name="Standard">spx,spyで表された場所は空白であることを示すため、 １色で塗りつぶします。 </text:p>
      <text:p text:style-name="Standard">クリック時の処理の演習ではcx,cyで示された位置を塗りつぶしていましたが、 spx,spyが示す箇所を塗りつぶすように修正します。 </text:p>
      <text:p text:style-name="Standard">塗りつぶしの色は好みのものを指定してください。 </text:p>
      <text:p text:style-name="HL1"/>
      <text:p text:style-name="Standard"><text:s/></text:p>
      <text:h text:outline-level="3" text:style-name="Heading_20_3">ボタンが押されたときの処理</text:h>
      <text:p text:style-name="Standard">mousePressed内に記述。 </text:p>
      <text:p text:style-name="Standard">クリック時の処理の演習では クリックされた座標x,yから対応する位置cx,cyを求めました。 </text:p>
      <text:list text:style-name="MoinBulletList">
        <text:list-item>
          <text:p>cx,cyはmousePressedメソッド内でしか使わないので、(インスタンス変数ではなく)メソッド内の変数として宣言します。 </text:p>
        </text:list-item>
      </text:list>
      <text:p text:style-name="Standard">このcx,cyとspx,spyの値を比較し、 クリックされた位置のピースが移動可能かどうか判定し、 可能な場合は移動する処理を記述します。 </text:p>
      <text:p text:style-name="Standard"/>
      <text:h text:outline-level="4" text:style-name="Heading_20_4">移動可能かどうかの判定</text:h>
      <text:p text:style-name="Standard">空白箇所の上下左右のとなりにあるピースの上でクリックされたときは、 そのピースをスライドして移動できる。 </text:p>
      <text:p text:style-name="Standard">例えば丸で示した位置が空白のとき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クリックされた位置がA,B,C,Dのどれかであればよい。 </text:p>
      <text:p text:style-name="Standard">空白の位置はspx,spyで、クリックされた位置はcx,cyで表されているので、 これを用いて判定を行う。 </text:p>
      <text:p text:style-name="Standard">例えば、丸の位置が空白部分でAの位置でボタンが押された場合、変数の値は次のようになっています。 </text:p>
      <text:list text:style-name="MoinBulletList">
        <text:list-item>
          <text:p>spx は 1 </text:p>
        </text:list-item>
        <text:list-item>
          <text:p>spy は 2 </text:p>
        </text:list-item>
        <text:list-item>
          <text:p>cx は 2 </text:p>
        </text:list-item>
        <text:list-item>
          <text:p>cy は 2 </text:p>
        </text:list-item>
      </text:list>
      <text:p text:style-name="Standard"/>
      <text:h text:outline-level="4" text:style-name="Heading_20_4">ピースを移動する処理</text:h>
      <text:p text:style-name="Standard">丸の位置が空白部分で、そのすぐ右のAの位置でボタンが押された場合を考えます。 </text:p>
      <text:p text:style-name="Standard">次の処理を順に行ないます。 </text:p>
      <text:list text:style-name="MoinBulletList">
        <text:list-item>
          <text:p>１）Aの位置にあるピースをすぐ左の空白位置に移動します。 </text:p>
        </text:list-item>
        <text:list-item>
          <text:p>２）空白位置をAの位置に変更します。 </text:p>
        </text:list-item>
        <text:list-item>
          <text:p>３）新しい空白位置に対応する値を代入します。 </text:p>
        </text:list-item>
      </text:list>
      <text:p text:style-name="Standard">１）Aの位置どのピースがあるかはban[cx][cy]の値として記憶しており、 この値を空白位置である(spx,spy)に移すには </text:p>
      <text:list text:style-name="MoinBulletList">
        <text:list-item>
          <text:p>ban[spx][spy] = ban[cx][cy] </text:p>
        </text:list-item>
      </text:list>
      <text:p text:style-name="Standard">を行えばよい。 </text:p>
      <text:p text:style-name="Standard">２）spx,spyの値を新しい空白位置の値であるcx,cyに修正します。 </text:p>
      <text:list text:style-name="MoinBulletList">
        <text:list-item>
          <text:p>spx = cx </text:p>
        </text:list-item>
        <text:list-item>
          <text:p>spy = cy </text:p>
        </text:list-item>
      </text:list>
      <text:p text:style-name="Standard">３）空白位置に対応する値(15)を代入します。 </text:p>
      <text:list text:style-name="MoinBulletList">
        <text:list-item>
          <text:p>ban[spx][spy] = 15 </text:p>
        </text:list-item>
      </text:list>
      <text:p text:style-name="Standard">以上をまとめると次のようになります。 </text:p>
      <text:list text:style-name="MoinBulletList">
        <text:list-item>
          <text:p>ban[spx][spy] = ban[cx][cy]; </text:p>
        </text:list-item>
        <text:list-item>
          <text:p>spx = cx; </text:p>
        </text:list-item>
        <text:list-item>
          <text:p>spy = cy; </text:p>
        </text:list-item>
        <text:list-item>
          <text:p>ban[spx][spy] = 15; </text:p>
        </text:list-item>
      </text:list>
      <text:p text:style-name="Standard">空白の右隣のAの位置で考えましたが、 B,C,Dの位置でもこの命令でよいことを理解しておくこと。 </text:p>
      <text:p text:style-name="HL1"/>
      <text:p text:style-name="Standard"><text:s/></text:p>
      <text:h text:outline-level="3" text:style-name="Heading_20_3">プログラム</text:h>
      <text:list text:style-name="MoinBulletList">
        <text:list-item>
          <text:p text:style-name="Preformatted_20_Text"><text:s/>import<text:s/><text:s/>javax.swing.*;<text:line-break/><text:line-break/><text:s/>import<text:s/><text:s/>java.awt.*;<text:line-break/><text:line-break/><text:s/>import<text:s/><text:s/>java.awt.event.*;<text:line-break/><text:line-break/><text:line-break/><text:line-break/><text:s/>public<text:s/><text:s/>class<text:s/><text:s/>Game6<text:s/><text:s/>extends<text:s/><text:s/>JPanel<text:s/><text:s/>implements<text:s/><text:s/>MouseListener<text:line-break/><text:line-break/>{<text:line-break/><text:line-break/><text:s text:c="8"/><text:s/>Image<text:s/><text:s/>img;<text:line-break/><text:line-break/><text:s text:c="8"/><text:s/>int[][]<text:s/><text:s/>ban;<text:line-break/><text:line-break/><text:s text:c="8"/><text:s/>int<text:s/><text:s/>spx,<text:s/><text:s/>spy;<text:line-break/><text:line-break/><text:s text:c="8"/><text:line-break/><text:line-break/><text:s text:c="8"/><text:s/>Game6()<text:line-break/><text:line-break/><text:s text:c="8"/>{<text:line-break/><text:line-break/><text:s text:c="16"/><text:s/>ImageIcon<text:s/><text:s/>ii<text:s/>=<text:s/><text:s/>new<text:s/><text:s/>ImageIcon(<text:s/>"game0.png");<text:line-break/><text:line-break/><text:s text:c="16"/><text:s/>img<text:s/>=<text:s/><text:s/>ii.<text:s/>getImage();<text:line-break/><text:line-break/><text:s text:c="16"/><text:s/>addMouseListener(<text:s/>this);<text:line-break/><text:line-break/><text:s text:c="16"/><text:s/>ban<text:s/>=<text:s/><text:s/>new<text:s/><text:s/>int[<text:s/>4][<text:s/>4];<text:line-break/><text:line-break/><text:s text:c="16"/><text:s/>shokika();<text:line-break/><text:line-break/><text:s text:c="16"/><text:s/>spx<text:s/>=<text:s/><text:s/>3;<text:line-break/><text:line-break/><text:s text:c="16"/><text:s/>spy<text:s/>=<text:s/><text:s/>3;<text:line-break/><text:line-break/><text:s text:c="8"/>}<text:line-break/><text:line-break/><text:line-break/><text:line-break/><text:s text:c="8"/><text:s/>void<text:s/><text:s/>shokika()<text:line-break/><text:line-break/><text:s text:c="8"/>{<text:line-break/><text:line-break/><text:s text:c="16"/><text:s/>盤の表現の演習<text:line-break/><text:line-break/><text:s text:c="8"/>}<text:line-break/><text:line-break/><text:s text:c="8"/><text:line-break/><text:line-break/><text:s text:c="8"/><text:s/>public<text:s/><text:s/>void<text:s/><text:s/>paintComponent(<text:s/>Graphics<text:s/><text:s/>g)<text:line-break/><text:line-break/><text:s text:c="8"/>{<text:line-break/><text:line-break/><text:s text:c="16"/><text:s/>int<text:s/><text:s/>w,<text:s/><text:s/>h,<text:s/><text:s/>ax,<text:s/><text:s/>ay,<text:s/><text:s/>sx,<text:s/><text:s/>sy,<text:s/><text:s/>x,<text:s/><text:s/>y;<text:line-break/><text:line-break/><text:s text:c="16"/><text:s/>w<text:s/>=<text:s/><text:s/>100;<text:line-break/><text:line-break/><text:s text:c="16"/><text:s/>h<text:s/>=<text:s/><text:s/>100;<text:line-break/><text:line-break/><text:s text:c="16"/><text:s/>for<text:s/>(<text:s/>x<text:s/>=<text:s/><text:s/>0;<text:s/><text:s/>x<text:s/>&lt;<text:s/><text:s/>4;<text:s/><text:s/>x++)<text:line-break/><text:line-break/><text:s text:c="24"/><text:s/>for<text:s/>(<text:s/>y<text:s/>=<text:s/><text:s/>0;<text:s/><text:s/>y<text:s/>&lt;<text:s/><text:s/>4;<text:s/><text:s/>y++)<text:line-break/><text:line-break/><text:s text:c="24"/>{<text:line-break/><text:line-break/><text:s text:c="32"/><text:s/>ax<text:s/>=<text:s/><text:s/>盤の表示の演習<text:s/>;<text:line-break/><text:line-break/><text:s text:c="32"/><text:s/>ay<text:s/>=<text:s/><text:s/>盤の表示の演習<text:s/>;<text:line-break/><text:line-break/><text:s text:c="32"/><text:s/>sx<text:s/>=<text:s/><text:s/>盤の表示の演習<text:s/>;<text:line-break/><text:line-break/><text:s text:c="32"/><text:s/>sy<text:s/>=<text:s/><text:s/>盤の表示の演習<text:s/>;<text:line-break/><text:line-break/><text:s text:c="32"/><text:s/>g.<text:s/>drawImage(<text:s/>img,<text:s/><text:s/>画像を表示するの演習,<text:s/><text:s/>this);<text:line-break/><text:line-break/><text:s text:c="24"/>}<text:line-break/><text:line-break/><text:s text:c="16"/><text:s/>g.<text:s/>setColor(<text:s/>Color.<text:s/>blue);<text:line-break/><text:line-break/><text:s text:c="16"/><text:s/>g.<text:s/>fillRect(<text:s/>spx*<text:s/>100,<text:s/><text:s/>spy*<text:s/>100,<text:s/><text:s/>100,<text:s/><text:s/>100);<text:line-break/><text:line-break/><text:s text:c="8"/>}<text:line-break/><text:line-break/><text:s text:c="8"/><text:line-break/><text:line-break/><text:s text:c="8"/><text:s/>public<text:s/><text:s/>void<text:s/><text:s/>mousePressed(<text:s/>MouseEvent<text:s/><text:s/>e)<text:line-break/><text:line-break/><text:s text:c="8"/>{<text:line-break/><text:line-break/><text:s text:c="16"/><text:s/>int<text:s/><text:s/>x,<text:s/><text:s/>y,<text:s/><text:s/>cx,<text:s/><text:s/>cy;<text:line-break/><text:line-break/><text:s text:c="16"/><text:s/>x<text:s/>=<text:s/><text:s/>e.<text:s/>getX();<text:line-break/><text:line-break/><text:s text:c="16"/><text:s/>y<text:s/>=<text:s/><text:s/>e.<text:s/>getY();<text:line-break/><text:line-break/><text:s text:c="16"/><text:s/>cx<text:s/>=<text:s/><text:s/>クリック時の処理の演習;<text:line-break/><text:line-break/><text:s text:c="16"/><text:s/>cy<text:s/>=<text:s/><text:s/>クリック時の処理の演習;<text:line-break/><text:line-break/><text:s text:c="16"/><text:s/>if<text:s/>(<text:s/><text:s/>今回の演習<text:s/>)<text:line-break/><text:line-break/><text:s text:c="16"/>{<text:line-break/><text:line-break/><text:s text:c="24"/><text:s/>ban[<text:s/>spx][<text:s/>spy]<text:s/>=<text:s/><text:s/>ban[<text:s/>cx][<text:s/>cy];<text:line-break/><text:line-break/><text:s text:c="24"/><text:s/>spx<text:s/>=<text:s/><text:s/>cx;<text:line-break/><text:line-break/><text:s text:c="24"/><text:s/>spy<text:s/>=<text:s/><text:s/>cy;<text:line-break/><text:line-break/><text:s text:c="24"/><text:s/>ban[<text:s/>spx][<text:s/>spy]<text:s/>=<text:s/><text:s/>15;<text:line-break/><text:line-break/><text:s text:c="24"/><text:s/>repaint();<text:line-break/><text:line-break/><text:s text:c="16"/>}<text:line-break/><text:line-break/><text:s text:c="8"/>}<text:line-break/><text:line-break/><text:s text:c="8"/><text:s/>public<text:s/><text:s/>void<text:s/><text:s/>mouseEntered(<text:s/>MouseEvent<text:s/><text:s/>e)<text:s/>{<text:s/>}<text:line-break/><text:line-break/><text:s text:c="8"/><text:s/>public<text:s/><text:s/>void<text:s/><text:s/>mouseExited(<text:s/>MouseEvent<text:s/><text:s/>e)<text:s/>{<text:s/>}<text:line-break/><text:line-break/><text:s text:c="8"/><text:s/>public<text:s/><text:s/>void<text:s/><text:s/>mouseReleased(<text:s/>MouseEvent<text:s/><text:s/>e)<text:s/>{<text:s/>}<text:line-break/><text:line-break/><text:s text:c="8"/><text:s/>public<text:s/><text:s/>void<text:s/><text:s/>mouseClicked(<text:s/>MouseEvent<text:s/><text:s/>e)<text:s/>{<text:s/>}<text:line-break/><text:line-break/><text:s text:c="8"/><text:line-break/><text:line-break/><text:s text:c="8"/><text:s/>public<text:s/><text:s/>static<text:s/><text:s/>void<text:s/><text:s/>main(<text:s/>String[]<text:s/><text:s/>args)<text:line-break/><text:line-break/><text:s text:c="8"/>{<text:line-break/><text:line-break/><text:s text:c="16"/><text:s/>JFrame<text:s/><text:s/>f;<text:line-break/><text:line-break/><text:s text:c="16"/><text:line-break/><text:line-break/><text:s text:c="16"/><text:s/>f<text:s/>=<text:s/><text:s/>new<text:s/><text:s/>JFrame();<text:line-break/><text:line-break/><text:s text:c="16"/><text:s/>f.<text:s/>setVisible(<text:s/>true);<text:line-break/><text:line-break/><text:s text:c="16"/><text:s/>f.<text:s/>setTitle(<text:s/>"15Game");<text:line-break/><text:line-break/><text:s text:c="16"/><text:s/>f.<text:s/>setSize(<text:s/>420,<text:s/><text:s/>450);<text:line-break/><text:line-break/><text:s text:c="16"/><text:s/>f.<text:s/>setDefaultCloseOperation(<text:s/>JFrame.<text:s/>EXIT_ON_CLOSE);<text:line-break/><text:line-break/><text:s text:c="16"/><text:s/>f.<text:s/>add(<text:s/><text:s/>new<text:s/><text:s/>Game6()<text:s/>);<text:line-break/><text:line-break/><text:s text:c="8"/>}<text:line-break/><text:line-break/>}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演習</text:h>
      <text:p text:style-name="Standard">ボタンが押された位置が空白箇所の隣であるかを判定する条件を <text:span text:style-name="AS_bold">今回の演習</text:span>
<text:s/>の位置に記述しプログラムを完成させなさ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