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1.png" manifest:media-type="image/png"/>
  <manifest:file-entry manifest:full-path="Pictures/000000000006.png" manifest:media-type="image/png"/>
  <manifest:file-entry manifest:full-path="Pictures/000000000002.png" manifest:media-type="image/png"/>
  <manifest:file-entry manifest:full-path="Pictures/000000000003.png" manifest:media-type="image/png"/>
  <manifest:file-entry manifest:full-path="Pictures/000000000004.png" manifest:media-type="image/png"/>
  <manifest:file-entry manifest:full-path="Pictures/000000000005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オブジェクトを沢山つなぐ</text:h>
      <text:p text:style-name="Standard">オブジェクトを沢山つなぐための方法を考えましょう。 </text:p>
      <text:p text:style-name="HL1"/>
      <text:p text:style-name="Standard"><text:s/></text:p>
      <text:h text:outline-level="3" text:style-name="Heading_20_3">例１</text:h>
      <text:p text:style-name="Standard">２つのオブジェクトを図のようにつなぐための処理を書きました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その方法の１つは、別の変数 b を使って行うものでした。 </text:p>
      <text:list text:style-name="MoinBulletList">
        <text:list-item>
          <text:p text:style-name="Preformatted_20_Text"><text:s text:c="8"/><text:s/>Chain<text:s/><text:s/>a,<text:s/><text:s/>b;<text:line-break/><text:line-break/><text:line-break/><text:line-break/><text:s text:c="8"/><text:s/>a<text:s/>=<text:s/><text:s/>new<text:s/><text:s/>Chain();<text:line-break/><text:line-break/><text:s text:c="8"/><text:s/>b<text:s/>=<text:s/><text:s/>new<text:s/><text:s/>Chain();<text:line-break/><text:line-break/><text:s text:c="8"/>...<text:line-break/><text:line-break/><text:s text:c="8"/><text:s/>a.<text:s/>next<text:s/>=<text:s/><text:s/>b;<text:line-break/><text:line-break/><text:s text:c="8"/>...<text:line-break/><text:line-break/></text:p>
        </text:list-item>
      </text:list>
      <text:p text:style-name="Standard">この処理を追ってみましょう。 </text:p>
      <text:p text:style-name="Standard">２つのインスタンスが作られた段階ではこのようになっていま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>この後で </text:p>
      <text:list text:style-name="MoinBulletList">
        <text:list-item>
          <text:p text:style-name="Preformatted_20_Text"><text:s text:c="8"/>a.next = b;</text:p>
        </text:list-item>
      </text:list>
      <text:p text:style-name="Standard">を行うと、２つのオブジェクトがつながりま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このように配置を変えても同じです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>変数 b が２つめのオブジェクトを指しているのを無視すれば、 変数 a に２のオブジェクトがつながったと見ることができます。 </text:p>
      <text:p text:style-name="HL1"/>
      <text:p text:style-name="Standard"><text:s/></text:p>
      <text:h text:outline-level="3" text:style-name="Heading_20_3">例２</text:h>
      <text:p text:style-name="Standard">では、このような状態のときに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代入 </text:p>
      <text:list text:style-name="MoinBulletList">
        <text:list-item>
          <text:p text:style-name="Preformatted_20_Text"><text:s text:c="8"/>a.next = b;</text:p>
        </text:list-item>
      </text:list>
      <text:p text:style-name="Standard">を行うとどうなるでしょうか。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>のようにつながり、 変数 a の先に３のオブジェクトがつながりました。 </text:p>
      <text:p text:style-name="HL1"/>
      <text:p text:style-name="Standard"><text:s/></text:p>
      <text:h text:outline-level="3" text:style-name="Heading_20_3">例３</text:h>
      <text:p text:style-name="Standard">例２で 変数 b の先に沢山のオブジェクトがつながっているときでも、 同じ処理ができます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