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4.png" manifest:media-type="image/png"/>
  <manifest:file-entry manifest:full-path="Pictures/000000000002.png" manifest:media-type="image/png"/>
  <manifest:file-entry manifest:full-path="Pictures/000000000003.png" manifest:media-type="image/png"/>
  <manifest:file-entry manifest:full-path="Pictures/00000000000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オブジェクトをつなぐ</text:h>
      <text:p text:style-name="Standard">たくさんのオブジェクトを扱う方法の１つを学びます。 </text:p>
      <text:p text:style-name="Standard">このような Chainクラスを考えましょう。 </text:p>
      <text:list text:style-name="MoinBulletList">
        <text:list-item>
          <text:p text:style-name="Preformatted_20_Text"><text:s/>public<text:s/><text:s/>class<text:s/><text:s/>Chain<text:line-break/><text:line-break/>{<text:line-break/><text:line-break/><text:s text:c="8"/><text:s/>Chain<text:s/><text:s/>next;<text:line-break/><text:line-break/>}<text:line-break/><text:line-break/></text:p>
        </text:list-item>
      </text:list>
      <text:p text:style-name="Standard">クラス図は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クラスのインスタンスはこのように表せ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例１</text:h>
      <text:list text:style-name="MoinBulletList">
        <text:list-item>
          <text:p text:style-name="Preformatted_20_Text"><text:s text:c="8"/><text:s/>public<text:s/><text:s/>static<text:s/><text:s/>void<text:s/><text:s/>main(<text:s/>String[]<text:s/><text:s/>args)<text:line-break/><text:line-break/><text:s text:c="8"/>{<text:line-break/><text:line-break/><text:s text:c="16"/><text:s/>Chain<text:s/><text:s/>a;<text:line-break/><text:line-break/><text:line-break/><text:line-break/><text:s text:c="16"/><text:s/>a<text:s/>=<text:s/><text:s/>new<text:s/><text:s/>Chain();<text:line-break/><text:line-break/><text:s text:c="16"/><text:s/>System.<text:s/>out.<text:s/>println(<text:s/>a);<text:line-break/><text:line-break/><text:s text:c="8"/>}<text:line-break/><text:line-break/></text:p>
        </text:list-item>
      </text:list>
      <text:p text:style-name="Standard">このmainメソッドを実行すると、例えばこのように表示され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このときの変数やオブジェクトの対応は次のように表せ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chain型(クラス)の変数aは、42e816番地にあるchainクラスのインスタンスを指しています。 </text:p>
      <text:p text:style-name="HL1"/>
      <text:p text:style-name="Standard"><text:s/></text:p>
      <text:h text:outline-level="3" text:style-name="Heading_20_3">練習</text:h>
      <text:p text:style-name="Standard">変数aの指しているインスタンス内にある変数nextについて考えます。 </text:p>
      <text:p text:style-name="Standard">nextもまたchain型(クラス)の変数ですから、 nextを使って他のインスタンスを指すことができます。 </text:p>
      <text:p text:style-name="Standard">図のようにするための処理を書きましょう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後ろにつながれるほうのインスタンスがbで参照できるときは、 このように書けます。 </text:p>
      <text:list text:style-name="MoinBulletList">
        <text:list-item>
          <text:p text:style-name="Preformatted_20_Text"><text:s text:c="16"/><text:s/>Chain<text:s/><text:s/>a,<text:s/><text:s/>b;<text:line-break/><text:line-break/><text:line-break/><text:line-break/><text:s text:c="16"/><text:s/>a<text:s/>=<text:s/><text:s/>new<text:s/><text:s/>Chain();<text:line-break/><text:line-break/><text:s text:c="16"/><text:s/>b<text:s/>=<text:s/><text:s/>new<text:s/><text:s/>Chain();<text:line-break/><text:line-break/><text:s text:c="16"/>...<text:line-break/><text:line-break/><text:s text:c="16"/><text:s/>a.<text:s/>next<text:s/>=<text:s/><text:s/>b;<text:line-break/><text:line-break/><text:s text:c="16"/>...<text:line-break/><text:line-break/></text:p>
        </text:list-item>
      </text:list>
      <text:p text:style-name="Standard">後ろにつながれるインスタンスをその場で作成してよいときは、 このようもに書けます。 </text:p>
      <text:list text:style-name="MoinBulletList">
        <text:list-item>
          <text:p text:style-name="Preformatted_20_Text"><text:s text:c="16"/><text:s/>Chain<text:s/><text:s/>a;<text:line-break/><text:line-break/><text:line-break/><text:line-break/><text:s text:c="16"/><text:s/>a<text:s/>=<text:s/><text:s/>new<text:s/><text:s/>Chain();<text:line-break/><text:line-break/><text:s text:c="16"/>...<text:line-break/><text:line-break/><text:s text:c="16"/><text:s/>a.<text:s/>next<text:s/>=<text:s/><text:s/>new<text:s/><text:s/>Chain();<text:line-break/><text:line-break/><text:s text:c="16"/>...<text:line-break/><text:line-break/></text:p>
        </text:list-item>
      </text:list>
      <text:p text:style-name="Standard">こうしていくつものインスタンスをチェーンのようにつなぐことができます。 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