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4.png" manifest:media-type="image/png"/>
  <manifest:file-entry manifest:full-path="Pictures/000000000003.png" manifest:media-type="image/png"/>
  <manifest:file-entry manifest:full-path="Pictures/000000000001.png" manifest:media-type="image/png"/>
  <manifest:file-entry manifest:full-path="Pictures/000000000002.png" manifest:media-type="image/png"/>
  <manifest:file-entry manifest:full-path="Pictures/000000000006.png" manifest:media-type="image/png"/>
  <manifest:file-entry manifest:full-path="Pictures/000000000005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つながったオブジェクトを表示する</text:h>
      <text:p text:style-name="Standard">オブジェクトの操作を行うまえに、表示のためのメソッドを作っておきます。 </text:p>
      <text:p text:style-name="Standard"/>
      <text:p text:style-name="HL1"/>
      <text:p text:style-name="Standard"><text:s/></text:p>
      <text:h text:outline-level="3" text:style-name="Heading_20_3">１つのオブジェクトを表示する</text:h>
      <text:p text:style-name="Standard">オブジェクトのアドレス(と種類)を表示するには、 オブジェクトを指している変数の値をprintすればよい。 </text:p>
      <text:p text:style-name="Standard">ここで </text:p>
      <text:list text:style-name="MoinBulletList">
        <text:list-item>
          <text:p text:style-name="Preformatted_20_Text">System.out.println(a);</text:p>
        </text:list-item>
      </text:list>
      <text:p text:style-name="Standard">の代わりに </text:p>
      <text:list text:style-name="MoinBulletList">
        <text:list-item>
          <text:p text:style-name="Preformatted_20_Text">a.show();</text:p>
        </text:list-item>
      </text:list>
      <text:p text:style-name="Standard">と書けるようにするには、つぎのようなshowメソッドを定義すればよい。 </text:p>
      <text:list text:style-name="MoinBulletList">
        <text:list-item>
          <text:p text:style-name="Preformatted_20_Text">void show(){<text:s text:c="8"/>System.out.println(this);}</text:p>
        </text:list-item>
      </text:list>
      <text:p text:style-name="Standard"/>
      <text:p text:style-name="HL1"/>
      <text:p text:style-name="Standard"><text:s/></text:p>
      <text:h text:outline-level="3" text:style-name="Heading_20_3">どこも参照していないときの値</text:h>
      <text:p text:style-name="Standard">Chainクラスのインスタンスはこのような形をしています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>変数nextがどこも参照していないときは、どんな値をとればよいのでしょうか。 </text:p>
      <text:p text:style-name="Standard">この値は </text:p>
      <text:list text:style-name="MoinBulletList">
        <text:list-item>
          <text:p>null </text:p>
        </text:list-item>
      </text:list>
      <text:p text:style-name="Standard">と決められており、オブジェクト型の変数が作られたときは、 nullで自動的に初期化されます。 </text:p>
      <text:p text:style-name="Standard">次のようなプログラムを実行して確かめることができます。 </text:p>
      <text:list text:style-name="MoinBulletList">
        <text:list-item>
          <text:p text:style-name="Preformatted_20_Text"><text:s/>public<text:s/><text:s/>static<text:s/><text:s/>void<text:s/><text:s/>main(<text:s/>String[]<text:s/><text:s/>args)<text:line-break/><text:line-break/>{<text:line-break/><text:line-break/><text:s text:c="8"/><text:s/>Chain<text:s/><text:s/>a;<text:line-break/><text:line-break/><text:s text:c="8"/><text:s/>a<text:s/>=<text:s/><text:s/>new<text:s/><text:s/>Chain();<text:line-break/><text:line-break/><text:s text:c="8"/><text:s/>System.<text:s/>out.<text:s/>println(<text:s/>a.<text:s/>next);<text:line-break/><text:line-break/>}<text:line-break/><text:line-break/></text:p>
        </text:list-item>
      </text:list>
      <text:p text:style-name="Standard">実行すると </text:p>
      <text:list text:style-name="MoinBulletList">
        <text:list-item>
          <text:p text:style-name="Preformatted_20_Text">null</text:p>
        </text:list-item>
      </text:list>
      <text:p text:style-name="Standard">と表示されます。 </text:p>
      <text:p text:style-name="HL1"/>
      <text:p text:style-name="Standard"><text:s/></text:p>
      <text:h text:outline-level="3" text:style-name="Heading_20_3">つながったオブジェクトを表示する</text:h>
      <text:p text:style-name="Standard">showAllという名前のメソッドを作成します。 </text:p>
      <text:p text:style-name="Standard">変数aがChainインスタンスを指しており、 そのインスタンスの変数nextがまた別のChainインスタンスを指しているような場合に </text:p>
      <text:list text:style-name="MoinBulletList">
        <text:list-item>
          <text:p text:style-name="Preformatted_20_Text">a.showAll();</text:p>
        </text:list-item>
      </text:list>
      <text:p text:style-name="Standard">とすることで、つながっているChainインスタンスをすべて表示するものです。 </text:p>
      <text:list text:style-name="MoinBulletList">
        <text:list-item>
          <text:p>Chainインスタンスがつながっている個数は決まっていません。 </text:p>
        </text:list-item>
        <text:list-item>
          <text:p>一番後ろのChainインスタンスの変数nextの値はnullになっています。 </text:p>
        </text:list-item>
      </text:list>
      <text:p text:style-name="Standard"/>
      <text:p text:style-name="HL1"/>
      <text:p text:style-name="Standard"><text:s/></text:p>
      <text:h text:outline-level="3" text:style-name="Heading_20_3">showAllメソッド内での処理を考える</text:h>
      <text:p text:style-name="Standard">いくつものインスタンスを表示するためには、 変数を使ってインスタンスをたどっていく必要があります。 </text:p>
      <text:list text:style-name="MoinBulletList">
        <text:list-item>
          <text:p>このために 変数 c を使うことにします。 </text:p>
        </text:list-item>
      </text:list>
      <text:p text:style-name="Standard">1. 先頭のインスタンスを表示。 </text:p>
      <text:list text:style-name="MoinBulletList">
        <text:list-item>
          <text:p>cが先頭のインスタンスを指している場合です。 </text:p>
        </text:list-item>
        <text:list-item>
          <text:p text:style-name="Standard"><draw:frame><draw:image xlink:type="simple" xlink:show="embed" xlink:href="Pictures/000000000002.png" xlink:actuate="onLoad"/></draw:frame>
<text:s/></text:p>
        </text:list-item>
        <text:list-item>
          <text:p>cが指しているインスタンスを表示するには、１つのオブジェクトを表示するメソッドshow()を使えばよい。 </text:p>
          <text:p text:style-name="Preformatted_20_Text">c.show();</text:p>
        </text:list-item>
      </text:list>
      <text:p text:style-name="Standard">2. ２番目のインスタンスに移る。 </text:p>
      <text:list text:style-name="MoinBulletList">
        <text:list-item>
          <text:p>先頭のインスタンスの処理(表示)が終わったら、c が次のインスタンスを指すように修正します。 </text:p>
        </text:list-item>
        <text:list-item>
          <text:p>上の図から次の図になるようにcの値を修正します。 </text:p>
        </text:list-item>
        <text:list-item>
          <text:p text:style-name="Standard"><draw:frame><draw:image xlink:type="simple" xlink:show="embed" xlink:href="Pictures/000000000003.png" xlink:actuate="onLoad"/></draw:frame>
<text:s/></text:p>
        </text:list-item>
        <text:list-item>
          <text:p>c.nextが指していたものを、cが指すようにすればよいので次のように書けます。 </text:p>
          <text:p text:style-name="Preformatted_20_Text">c = c.next;</text:p>
        </text:list-item>
      </text:list>
      <text:p text:style-name="Standard">3. 繰り返しの内容。 </text:p>
      <text:list text:style-name="MoinBulletList">
        <text:list-item>
          <text:p>したがってインスタンスがつながっているときは、1,2の処理を繰り返して行えばよいと考えられる。 </text:p>
          <text:p text:style-name="Preformatted_20_Text">while (条件){<text:s text:c="8"/>c.show();<text:s text:c="8"/>c = c.next;}</text:p>
        </text:list-item>
      </text:list>
      <text:p text:style-name="Standard">4. いちばん後ろのインスタンスの処理。 </text:p>
      <text:list text:style-name="MoinBulletList">
        <text:list-item>
          <text:p>3で考えた繰り返しの内容を、いちばん後ろのインスタンスで行った場合にどうなるか考えます。 </text:p>
        </text:list-item>
        <text:list-item>
          <text:p text:style-name="Standard"><draw:frame><draw:image xlink:type="simple" xlink:show="embed" xlink:href="Pictures/000000000004.png" xlink:actuate="onLoad"/></draw:frame>
<text:s/></text:p>
        </text:list-item>
        <text:list-item>
          <text:p>c.show(); </text:p>
          <text:list text:style-name="MoinBulletList">
            <text:list-item>
              <text:p>cが指している(いちばん後ろの)インスタンスが表示されます。 </text:p>
            </text:list-item>
          </text:list>
        </text:list-item>
        <text:list-item>
          <text:p>c = c.next; </text:p>
          <text:list text:style-name="MoinBulletList">
            <text:list-item>
              <text:p text:style-name="Standard">いちばん後ろのインスタンスのnextには値<text:span text:style-name="AS_bold">null</text:span>
が入っています。 </text:p>
            </text:list-item>
            <text:list-item>
              <text:p>c.nextにnullが入っていたので、代入が行われると次のようになります。 </text:p>
            </text:list-item>
          </text:list>
        </text:list-item>
        <text:list-item>
          <text:p text:style-name="Standard"><draw:frame><draw:image xlink:type="simple" xlink:show="embed" xlink:href="Pictures/000000000005.png" xlink:actuate="onLoad"/></draw:frame>
<text:s/></text:p>
        </text:list-item>
      </text:list>
      <text:p text:style-name="Standard">5. 繰り返しの条件を考える。 </text:p>
      <text:list text:style-name="MoinBulletList">
        <text:list-item>
          <text:p>上で考えたことから繰り返しの条件は次のようになる。 </text:p>
          <text:list text:style-name="MoinBulletList">
            <text:list-item>
              <text:p>cがインスタンスを指していれば処理を続ける。 </text:p>
            </text:list-item>
            <text:list-item>
              <text:p>cがnullなら処理を終わる。 </text:p>
            </text:list-item>
          </text:list>
        </text:list-item>
        <text:list-item>
          <text:p>これを書き加えると繰り返し部分はこのようになる。 </text:p>
          <text:p text:style-name="Preformatted_20_Text">while (c != null){<text:s text:c="8"/>c.show();<text:s text:c="8"/>c = c.next;}</text:p>
        </text:list-item>
      </text:list>
      <text:p text:style-name="Standard"/>
      <text:p text:style-name="HL1"/>
      <text:p text:style-name="Standard"><text:s/></text:p>
      <text:h text:outline-level="3" text:style-name="Heading_20_3">showAllメソッドを書く</text:h>
      <text:p text:style-name="Standard">次の処理を書き加えて完成。 </text:p>
      <text:list text:style-name="MoinBulletList">
        <text:list-item>
          <text:p>変数 c の初期化 </text:p>
        </text:list-item>
        <text:list-item>
          <text:p>最初に ( を表示 </text:p>
        </text:list-item>
        <text:list-item>
          <text:p>最後に ) を表示 </text:p>
          <text:p text:style-name="Preformatted_20_Text"><text:s/>void<text:s/><text:s/>showAll()<text:line-break/><text:line-break/>{<text:line-break/><text:line-break/><text:s text:c="8"/><text:s/>Chain<text:s/><text:s/>c;<text:line-break/><text:line-break/><text:line-break/><text:line-break/><text:s text:c="8"/><text:s/>c<text:s/>=<text:s/><text:s/>this;<text:line-break/><text:line-break/><text:s text:c="8"/><text:s/>System.<text:s/>out.<text:s/>println(<text:s/>"(");<text:line-break/><text:line-break/><text:s text:c="8"/><text:s/>while<text:s/>(<text:s/>c<text:s/>!=<text:s/><text:s/>null)<text:line-break/><text:line-break/><text:s text:c="8"/>{<text:line-break/><text:line-break/><text:s text:c="16"/><text:s/>c.<text:s/>show();<text:line-break/><text:line-break/><text:s text:c="16"/><text:s/>c<text:s/>=<text:s/><text:s/>c.<text:s/>next;<text:line-break/><text:line-break/><text:s text:c="8"/>}<text:line-break/><text:line-break/><text:s text:c="8"/><text:s/>System.<text:s/>out.<text:s/>println(<text:s/>")");<text:line-break/><text:line-break/>}<text:line-break/><text:line-break/></text:p>
        </text:list-item>
      </text:list>
      <text:p text:style-name="Standard"/>
      <text:p text:style-name="HL1"/>
      <text:p text:style-name="Standard"><text:s/></text:p>
      <text:h text:outline-level="3" text:style-name="Heading_20_3">正しく動作するか考える</text:h>
      <text:p text:style-name="Standard">変数aが次のようなオブジェクトを参照しているときに </text:p>
      <text:list text:style-name="MoinBulletList">
        <text:list-item>
          <text:p>a.showAll() </text:p>
        </text:list-item>
      </text:list>
      <text:p text:style-name="Standard">が呼ばれた場合の動作を追ってみましょう。 </text:p>
      <text:list text:style-name="MoinBulletList">
        <text:list-item>
          <text:p text:style-name="Standard"><draw:frame><draw:image xlink:type="simple" xlink:show="embed" xlink:href="Pictures/000000000006.png" xlink:actuate="onLoad"/></draw:frame>
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